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style:font-size-complex="12pt"/>
    </style:style>
    <style:style style:name="T3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style:font-size-complex="12pt" style:language-asian="zh" style:country-asian="HK"/>
    </style:style>
    <style:style style:name="T4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style:font-size-complex="12pt"/>
    </style:style>
    <style:style style:name="T5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style:font-size-complex="12pt" style:language-asian="zh" style:country-asian="HK"/>
    </style:style>
    <style:style style:name="T6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style:font-size-complex="12pt"/>
    </style:style>
    <style:style style:name="P7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8" style:parent-style-name="內文" style:family="paragraph">
      <style:paragraph-properties fo:text-align="justify" fo:margin-left="0.0013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Courier New" fo:font-weight="bold" style:font-weight-asian="bold" style:font-size-complex="12pt"/>
    </style:style>
    <style:style style:name="T10" style:parent-style-name="預設段落字型" style:family="text">
      <style:text-properties style:font-name="標楷體" style:font-name-asian="標楷體" style:font-name-complex="Courier New" style:font-size-complex="12pt"/>
    </style:style>
    <style:style style:name="P11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2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3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style:font-size-complex="12pt"/>
    </style:style>
    <style:style style:name="P14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5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style:font-size-complex="12pt"/>
    </style:style>
    <style:style style:name="P16" style:parent-style-name="內文" style:family="paragraph">
      <style:paragraph-properties fo:widows="2" fo:orphans="2" fo:text-align="justify" fo:background-color="#FFFFFF"/>
    </style:style>
    <style:style style:name="T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style:language-asian="zh" style:country-asian="HK"/>
    </style:style>
    <style:style style:name="T1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0" style:parent-style-name="內文" style:family="paragraph">
      <style:paragraph-properties fo:widows="2" fo:orphans="2" fo:text-align="justify" fo:background-color="#FFFFFF"/>
    </style:style>
    <style:style style:name="T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3" style:parent-style-name="內文" style:family="paragraph">
      <style:paragraph-properties fo:widows="2" fo:orphans="2" fo:text-align="justify" fo:background-color="#FFFFFF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P24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25" style:parent-style-name="內文" style:family="paragraph">
      <style:paragraph-properties style:text-autospace="none" fo:margin-right="0.0118in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3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1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2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33" style:parent-style-name="內文" style:family="paragraph">
      <style:paragraph-properties style:text-autospace="none" fo:margin-right="0.0118in"/>
    </style:style>
    <style:style style:name="T34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5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6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3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3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1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42" style:parent-style-name="內文" style:family="paragraph">
      <style:paragraph-properties style:text-autospace="none" fo:margin-right="0.0118in"/>
    </style:style>
    <style:style style:name="T43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5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6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4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4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51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52" style:parent-style-name="內文" style:family="paragraph">
      <style:paragraph-properties style:text-autospace="none" fo:margin-right="0.0118in"/>
    </style:style>
    <style:style style:name="T53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4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5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56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5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61" style:parent-style-name="內文" style:family="paragraph">
      <style:paragraph-properties style:text-autospace="none" fo:margin-right="0.0118in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6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70" style:parent-style-name="內文" style:family="paragraph">
      <style:paragraph-properties style:text-autospace="none" fo:margin-right="0.0118in"/>
    </style:style>
    <style:style style:name="T71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2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3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75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79" style:parent-style-name="內文" style:family="paragraph">
      <style:paragraph-properties fo:margin-left="0.834in" fo:text-indent="-0.834in">
        <style:tab-stops/>
      </style:paragraph-properties>
      <style:text-properties style:font-name="標楷體" style:font-name-asian="標楷體" style:font-name-complex="Courier New" fo:font-weight="bold" style:font-weight-asian="bold" style:letter-kerning="false" style:font-size-complex="12pt"/>
    </style:style>
    <style:style style:name="P80" style:parent-style-name="內文" style:family="paragraph">
      <style:paragraph-properties fo:margin-left="0.834in" fo:text-indent="-0.834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name-complex="Courier New" fo:font-weight="bold" style:font-weight-asian="bold" style:letter-kerning="false" style:font-size-complex="12pt"/>
    </style:style>
    <style:style style:name="T82" style:parent-style-name="預設段落字型" style:family="text">
      <style:text-properties style:font-name="標楷體" style:font-name-asian="標楷體" style:font-name-complex="Courier New" style:letter-kerning="false" style:font-size-complex="12pt"/>
    </style:style>
    <style:style style:name="T83" style:parent-style-name="預設段落字型" style:family="text">
      <style:text-properties style:font-name="標楷體" style:font-name-asian="標楷體" style:font-name-complex="Courier New" style:letter-kerning="false" style:font-size-complex="12pt"/>
    </style:style>
    <style:style style:name="P84" style:parent-style-name="內文" style:family="paragraph">
      <style:paragraph-properties fo:margin-left="0.834in" fo:text-indent="-0.834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Courier New" fo:font-weight="bold" style:font-weight-asian="bold" style:font-size-complex="12pt"/>
    </style:style>
    <style:style style:name="T86" style:parent-style-name="預設段落字型" style:family="text">
      <style:text-properties style:font-name="標楷體" style:font-name-asian="標楷體" style:font-name-complex="Courier New" style:font-size-complex="12pt"/>
    </style:style>
    <style:style style:name="P87" style:parent-style-name="內文" style:family="paragraph">
      <style:paragraph-properties fo:margin-left="0.834in" fo:text-indent="-0.834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88" style:parent-style-name="內文" style:family="paragraph">
      <style:paragraph-properties fo:margin-left="0.8333in" fo:text-indent="-0.8333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Courier New" style:font-size-complex="12pt" style:language-asian="zh" style:country-asian="HK"/>
    </style:style>
    <style:style style:name="T90" style:parent-style-name="預設段落字型" style:family="text">
      <style:text-properties style:font-name="標楷體" style:font-name-asian="標楷體" style:font-name-complex="Courier New" style:font-size-complex="12pt"/>
    </style:style>
    <style:style style:name="T91" style:parent-style-name="預設段落字型" style:family="text">
      <style:text-properties style:font-name="標楷體" style:font-name-asian="標楷體" style:font-name-complex="Courier New" style:font-size-complex="12pt" style:language-asian="zh" style:country-asian="HK"/>
    </style:style>
    <style:style style:name="T92" style:parent-style-name="預設段落字型" style:family="text">
      <style:text-properties style:font-name="標楷體" style:font-name-asian="標楷體" style:font-name-complex="Courier New" style:font-size-complex="12pt"/>
    </style:style>
    <style:style style:name="T93" style:parent-style-name="預設段落字型" style:family="text">
      <style:text-properties style:font-name="標楷體" style:font-name-asian="標楷體" style:font-name-complex="Courier New" style:font-size-complex="12pt"/>
    </style:style>
    <style:style style:name="T94" style:parent-style-name="預設段落字型" style:family="text">
      <style:text-properties style:font-name="標楷體" style:font-name-asian="標楷體" style:font-name-complex="Courier New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style:font-size-complex="12pt"/>
    </style:style>
    <style:style style:name="T96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style:font-size-complex="12pt" style:language-asian="zh" style:country-asian="HK"/>
    </style:style>
    <style:style style:name="P97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1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0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6" style:parent-style-name="內文" style:family="paragraph">
      <style:paragraph-properties fo:text-align="justify"/>
    </style:style>
    <style:style style:name="T1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P11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justify"/>
    </style:style>
    <style:style style:name="T1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P12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22" style:parent-style-name="內文" style:family="paragraph">
      <style:paragraph-properties fo:text-align="justify"/>
    </style:style>
    <style:style style:name="T1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P13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justify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50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51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52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53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54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55" style:parent-style-name="內文" style:family="paragraph">
      <style:paragraph-properties fo:widows="2" fo:orphans="2" fo:break-before="page"/>
      <style:text-properties style:font-name="標楷體" style:font-name-asian="標楷體" style:font-size-complex="12pt"/>
    </style:style>
    <style:style style:name="P156" style:parent-style-name="內文" style:family="paragraph">
      <style:paragraph-properties fo:text-align="center"/>
      <style:text-properties style:font-name="標楷體" style:font-name-asian="標楷體" style:font-name-complex="Courier New" fo:font-weight="bold" style:font-weight-asian="bold" style:font-weight-complex="bold" fo:font-size="20pt" style:font-size-asian="20pt" fo:background-color="#FFFFFF" style:text-underline-type="single" style:text-underline-style="solid" style:text-underline-width="auto" style:text-underline-mode="continuous"/>
    </style:style>
    <style:style style:name="P157" style:parent-style-name="清單段落" style:list-style-name="LFO2" style:family="paragraph">
      <style:text-properties style:font-name="標楷體"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9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160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2" style:parent-style-name="預設段落字型" style:family="text">
      <style:text-properties style:font-name="新細明體" fo:font-size="13pt" style:font-size-asian="13pt" style:font-size-complex="13pt"/>
    </style:style>
    <style:style style:name="T1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4" style:parent-style-name="預設段落字型" style:family="text">
      <style:text-properties style:font-name="新細明體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6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="新細明體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新細明體" fo:font-size="13pt" style:font-size-asian="13pt" style:font-size-complex="13pt"/>
    </style:style>
    <style:style style:name="P171" style:parent-style-name="清單段落" style:family="paragraph">
      <style:paragraph-properties fo:margin-top="0.125in"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2" style:parent-style-name="清單段落" style:family="paragraph">
      <style:paragraph-properties fo:margin-top="0.125in" fo:margin-left="0.2479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text-properties style:font-name="標楷體" style:font-name-asian="標楷體" fo:font-weight="bold" style:font-weight-asian="bold" fo:color="#FF0000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8" style:parent-style-name="清單段落" style:list-style-name="LFO2" style:family="paragraph">
      <style:paragraph-properties fo:margin-top="0.125in" fo:line-height="0.3055in"/>
      <style:text-properties style:font-name="標楷體" style:font-name-asian="標楷體" fo:font-size="14pt" style:font-size-asian="14pt" style:font-size-complex="14pt"/>
    </style:style>
    <style:style style:name="P179" style:parent-style-name="清單段落" style:family="paragraph">
      <style:paragraph-properties fo:margin-top="0.125in" fo:margin-left="0.2479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text-properties style:font-name="標楷體" style:font-name-asian="標楷體" fo:font-weight="bold" style:font-weight-asian="bold" fo:color="#FF0000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fo:margin-top="0.125in" fo:line-height="0.3055in"/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fo:margin-top="0.125in" fo:line-height="0.3055in"/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fo:text-align="center" fo:margin-top="0.125in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text-properties style:font-name="標楷體" style:font-name-asian="標楷體" fo:font-weight="bold" style:font-weight-asian="bold" fo:color="#FF0000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4" style:parent-style-name="清單段落" style:list-style-name="LFO3" style:family="paragraph">
      <style:paragraph-properties fo:margin-top="0.125in"/>
      <style:text-properties style:font-name="標楷體" style:font-name-asian="標楷體" fo:font-size="14pt" style:font-size-asian="14pt" style:font-size-complex="14pt"/>
    </style:style>
    <style:style style:name="P195" style:parent-style-name="清單段落" style:family="paragraph">
      <style:paragraph-properties fo:text-align="center" fo:margin-top="0.125in" fo:margin-left="0.25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family="graphic" style:name="a12">
      <style:graphic-properties style:wrap="run-through" style:run-through="foreground" draw:fill="none" draw:stroke="solid" svg:stroke-width="0.04167in" svg:stroke-color="#ffff00" draw:marker-end="a1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4167in" svg:stroke-color="#ffff00" draw:marker-end="a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4">
      <style:graphic-properties style:wrap="run-through" style:run-through="foreground" draw:fill="none" draw:stroke="solid" svg:stroke-width="0.04167in" svg:stroke-color="#ffff00" svg:stroke-opacity="100%" draw:stroke-linejoin="round" svg:stroke-linecap="butt" style:horizontal-rel="paragraph" style:vertical-rel="paragraph" style:horizontal-pos="from-left" style:vertical-pos="from-top" draw:shadow="visible" draw:shadow-offset-x="0.01389in" draw:shadow-offset-y="0.02778in" draw:shadow-color="#984807" draw:shadow-opacity="50%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3">
      <style:graphic-properties style:wrap="run-through" style:run-through="foreground" draw:fill="none" draw:stroke="solid" svg:stroke-width="0.04167in" svg:stroke-color="#ffff00" svg:stroke-opacity="100%" draw:stroke-linejoin="round" svg:stroke-linecap="butt" style:horizontal-rel="paragraph" style:vertical-rel="paragraph" style:horizontal-pos="from-left" style:vertical-pos="from-top" draw:shadow="visible" draw:shadow-offset-x="0.01389in" draw:shadow-offset-y="0.02778in" draw:shadow-color="#984807" draw:shadow-opacity="50%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6">
      <style:graphic-properties style:wrap="run-through" style:run-through="foreground" draw:fill="none" draw:stroke="solid" svg:stroke-width="0.04167in" svg:stroke-color="#ffff00" draw:marker-end="a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>
      <style:graphic-properties style:wrap="run-through" style:run-through="foreground" draw:fill="none" draw:stroke="solid" svg:stroke-width="0.04167in" svg:stroke-color="#ffff00" svg:stroke-opacity="100%" draw:stroke-linejoin="round" svg:stroke-linecap="butt" style:horizontal-rel="paragraph" style:vertical-rel="paragraph" style:horizontal-pos="from-left" style:vertical-pos="from-top" draw:shadow="visible" draw:shadow-offset-x="0.01389in" draw:shadow-offset-y="0.02778in" draw:shadow-color="#984807" draw:shadow-opacity="50%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>
      <style:graphic-properties style:wrap="run-through" style:run-through="foreground" draw:fill="none" draw:stroke="solid" svg:stroke-width="0.04167in" svg:stroke-color="#ffff00" svg:stroke-opacity="100%" draw:stroke-linejoin="round" svg:stroke-linecap="butt" style:horizontal-rel="paragraph" style:vertical-rel="paragraph" style:horizontal-pos="from-left" style:vertical-pos="from-top" draw:shadow="visible" draw:shadow-offset-x="0.01389in" draw:shadow-offset-y="0.02778in" draw:shadow-color="#984807" draw:shadow-opacity="50%"/>
    </style:style>
  </office:automatic-styles>
  <office:body>
    <office:text text:use-soft-page-breaks="true">
      <text:p text:style-name="P1"><text:span text:style-name="T2">2021</text:span><text:span text:style-name="T3">宏國</text:span><text:span text:style-name="T4">德霖企管</text:span><text:span text:style-name="T5">盃</text:span><text:span text:style-name="T6">全國大專暨高中職虛擬投資競賽</text:span></text:p>
      <text:p text:style-name="P7">活動宗旨：</text:p>
      <text:p text:style-name="P8"><text:span text:style-name="T9"><text:s text:c="4"/></text:span><text:span text:style-name="T10">本競賽活動透過線上虛擬投資軟體，使參賽者模擬真實股票市場的運作，將商業理論實現於實際的買賣操作行為。參賽學生獲得與真實證券市場接軌的實戰演練，建立正確的投資觀念並與全台大專院校學生或高中職學生交流。</text:span></text:p>
      <text:p text:style-name="P11">活動對象：</text:p>
      <text:p text:style-name="P12">【大專組】</text:p>
      <text:p text:style-name="P13">全國大專院校在學學生，依系統報名順序，參賽人數上限500人(含大學部、碩、博士班、在職專班，不含五專一~三年級)，非本國籍者必須同時持有居留證，每一參賽隊伍人數1人，得指定1位指導老師，並請於系統報名參賽時輸入校名、系名、參賽者正確姓名、e-mail、手機號碼及指導老師正確姓名，如無指導老師請填無即可。</text:p>
      <text:p text:style-name="P14">【高中職組】</text:p>
      <text:p text:style-name="P15">全國高中職在學學生，依系統報名順序，參賽人數上限500人(含五專一~三年級)，非本國籍者必須同時持有居留證，每一參賽隊伍人數1人，得指定1位指導老師，並請於系統報名參賽時輸入校名、系名、參賽者正確姓名、e-mail、手機號碼及指導老師正確姓名，如無指導老師請填無即可。</text:p>
      <text:p text:style-name="P16"><text:span text:style-name="T17">報名期間</text:span><text:span text:style-name="T18">：</text:span><text:span text:style-name="T19">2021-04-19~2021-05-02</text:span></text:p>
      <text:p text:style-name="P20"><text:span text:style-name="T21">競賽期間：</text:span><text:span text:style-name="T22">2021-05-03~2021-05-28</text:span></text:p>
      <text:p text:style-name="P23">競賽獎勵：</text:p>
      <text:p text:style-name="P24">【大專組】</text:p>
      <text:p text:style-name="P25"><text:span text:style-name="T26">第一名</text:span><text:span text:style-name="T27">(</text:span><text:span text:style-name="T28">一名</text:span><text:span text:style-name="T29">)</text:span><text:span text:style-name="T30">：獎金</text:span><text:span text:style-name="T31">2,000</text:span><text:span text:style-name="T32">元，並頒發參賽學生及指導老師獎狀每人乙紙。</text:span></text:p>
      <text:p text:style-name="P33"><text:span text:style-name="T34">第二名</text:span><text:span text:style-name="T35">(</text:span><text:span text:style-name="T36">二</text:span><text:span text:style-name="T37">名</text:span><text:span text:style-name="T38">)</text:span><text:span text:style-name="T39">：獎金</text:span><text:span text:style-name="T40">1,000</text:span><text:span text:style-name="T41">元，並頒發參賽學生及指導老師獎狀每人乙紙。</text:span></text:p>
      <text:p text:style-name="P42"><text:span text:style-name="T43">第三名</text:span><text:span text:style-name="T44">(</text:span><text:span text:style-name="T45">六</text:span><text:span text:style-name="T46">名</text:span><text:span text:style-name="T47">)</text:span><text:span text:style-name="T48">：獎金</text:span><text:span text:style-name="T49">500</text:span><text:span text:style-name="T50">元，並頒發參賽學生及指導老師獎狀每人乙紙。</text:span></text:p>
      <text:p text:style-name="P51">【高中職組】</text:p>
      <text:p text:style-name="P52"><text:span text:style-name="T53">第一名</text:span><text:span text:style-name="T54">(</text:span><text:span text:style-name="T55">一名</text:span><text:span text:style-name="T56">)</text:span><text:span text:style-name="T57">：等值獎品</text:span><text:span text:style-name="T58">2,000</text:span><text:span text:style-name="T59">元，並頒發參賽學生及指導老師獎狀</text:span><text:span text:style-name="T60">每人乙紙。</text:span></text:p>
      <text:p text:style-name="P61"><text:span text:style-name="T62">第二名</text:span><text:span text:style-name="T63">(</text:span><text:span text:style-name="T64">二</text:span><text:span text:style-name="T65">名</text:span><text:span text:style-name="T66">)</text:span><text:span text:style-name="T67">：等值獎品</text:span><text:span text:style-name="T68">1,000</text:span><text:span text:style-name="T69">元，並頒發參賽學生及指導老師獎狀每人乙紙。</text:span></text:p>
      <text:p text:style-name="P70"><text:span text:style-name="T71">第三名</text:span><text:span text:style-name="T72">(</text:span><text:span text:style-name="T73">六</text:span><text:span text:style-name="T74">名</text:span><text:span text:style-name="T75">)</text:span><text:span text:style-name="T76">：等值獎品</text:span><text:span text:style-name="T77">500</text:span><text:span text:style-name="T78">元，並頒發參賽學生及指導老師獎狀每人乙紙。</text:span></text:p>
      <text:p text:style-name="P79"/>
      <text:p text:style-name="P80"><text:span text:style-name="T81">聯絡方式：</text:span><text:span text:style-name="T82">0919-577176</text:span><text:span text:style-name="T83">鍾懿芳老師</text:span></text:p>
      <text:p text:style-name="P84"><text:span text:style-name="T85">競賽資訊網站：</text:span><text:span text:style-name="T86">https://ba.hdut.edu.tw/p/403-1008-11.php</text:span></text:p>
      <text:p text:style-name="P87">主辦/協辦單位：</text:p>
      <text:p text:style-name="P88"><text:span text:style-name="T89">宏國</text:span><text:span text:style-name="T90">德霖</text:span><text:span text:style-name="T91">科技大學企業管理系</text:span><text:span text:style-name="T92">/Cmoney</text:span><text:span text:style-name="T93">全曜財經資訊</text:span><text:span text:style-name="T94">股份有限公司</text:span></text:p>
      <text:p text:style-name="內文"><text:span text:style-name="T95">競賽</text:span><text:span text:style-name="T96">規則</text:span></text:p>
      <text:p text:style-name="P97">【大專組】</text:p>
      <text:p text:style-name="P98">交易標的：台灣證券交易所上市櫃股票、權證、台灣期貨交易所台指期、小台指期、金融期、電子期、台指選擇權</text:p>
      <text:p text:style-name="P99">期初資金：1,000萬(沒有開放信用借款)</text:p>
      <text:soft-page-break/>
      <text:p text:style-name="P100">手續費及證交稅：台股、權證(0.7125‰)，台指期、電子期、金融期(每口50元)、小台指、選擇權(每口35元)、證交稅3‰。</text:p>
      <text:p text:style-name="P101">【高中職組】</text:p>
      <text:p text:style-name="P102">交易標的：台灣證券交易所上市櫃股票</text:p>
      <text:p text:style-name="P103">期初資金：1,000萬(沒有開放信用借款)</text:p>
      <text:p text:style-name="P104">手續費及證交稅：分別為0.7125‰及3‰。</text:p>
      <text:p text:style-name="P105"/>
      <text:p text:style-name="P106"><text:span text:style-name="T107">證券部位限制：</text:span><text:span text:style-name="T108">最低持股率</text:span><text:span text:style-name="T109">20%</text:span><text:span text:style-name="T110">，單一個股投資上限</text:span><text:span text:style-name="T111">40%</text:span><text:span text:style-name="T112">，每次違規各扣總報酬率</text:span><text:span text:style-name="T113">0.5%</text:span><text:span text:style-name="T114">，競技開始後第</text:span><text:span text:style-name="T115">3</text:span><text:span text:style-name="T116">天計算投資懲罰。</text:span></text:p>
      <text:p text:style-name="P117"/>
      <text:p text:style-name="P118"><text:span text:style-name="T119">評比標準：</text:span><text:span text:style-name="T120">依虛擬交易平台提供競賽結果之整體成績為準。</text:span></text:p>
      <text:p text:style-name="P121"/>
      <text:p text:style-name="P122"><text:span text:style-name="T123">參加方式：</text:span><text:span text:style-name="T124">需要審核</text:span><text:span text:style-name="T125">(</text:span><text:span text:style-name="T126">線上報名資料需要有明確學校名稱、系科名稱、參賽者姓名、手機號碼及</text:span><text:span text:style-name="T127">email</text:span><text:span text:style-name="T128">信箱才能通過審核</text:span><text:span text:style-name="T129">)</text:span><text:span text:style-name="T130">。</text:span></text:p>
      <text:p text:style-name="P131"/>
      <text:p text:style-name="P132"><text:span text:style-name="T133">☆</text:span><text:span text:style-name="T134">請務必於「</text:span><text:span text:style-name="T135">2021</text:span><text:span text:style-name="T136">宏國德霖企管盃全國大專暨高中職虛擬投資競賽」競技場進行交易</text:span><text:span text:style-name="T137">(</text:span><text:span text:style-name="T138">投資金額為</text:span><text:span text:style-name="T139">1,000</text:span><text:span text:style-name="T140">萬</text:span><text:span text:style-name="T141">)</text:span><text:span text:style-name="T142">，未入競技場的投資</text:span><text:span text:style-name="T143">(</text:span><text:span text:style-name="T144">投資金額只有</text:span><text:span text:style-name="T145">200</text:span><text:span text:style-name="T146">萬</text:span><text:span text:style-name="T147">)</text:span><text:span text:style-name="T148">一律不列入計分。</text:span></text:p>
      <text:p text:style-name="P149">例外狀況處理規則：</text:p>
      <text:list text:style-name="LFO1" text:continue-numbering="true">
        <text:list-item>
          <text:p text:style-name="P150">因系統任何因素導致價格錯誤、延誤、撮合機制失效，主辦單位得視情形宣布當日交易無效，並回到前一有效交易日之交易結果；或宣布重新開賽、停止競賽。</text:p>
        </text:list-item>
        <text:list-item>
          <text:p text:style-name="P151">競賽開始日，開盤撮合時若遇有大量預約掛單，系統撮合間隔將隨掛單量增加。</text:p>
        </text:list-item>
        <text:list-item>
          <text:p text:style-name="P152">本活動因故無法進行時，主辦單位有權決定取消、終止、修改或暫停活動，並保有隨時修訂之權利，將公告於主辦單位網站。</text:p>
        </text:list-item>
        <text:list-item>
          <text:p text:style-name="P153">虛擬交易平台之績效整體成績相同者，以Sharpe值高者優先排序。</text:p>
        </text:list-item>
        <text:list-item>
          <text:p text:style-name="P154">獲獎者須提供學生證影本(有109學年第二學期註冊章或其他可供在學證明之文件)為在學憑證始得領獎，無法提供或者線上報名聯絡資料聯絡無效，則取消獲獎資格並由下一順位遞補。</text:p>
        </text:list-item>
      </text:list>
      <text:p text:style-name="P155"/>
      <text:p text:style-name="P156">報名方式</text:p>
      <text:list text:style-name="LFO2" text:continue-numbering="true">
        <text:list-item>
          <text:p text:style-name="P157">STEP 1</text:p>
        </text:list-item>
      </text:list>
      <text:p text:style-name="內文"><text:span text:style-name="T158">大專組：</text:span><text:a xlink:href="http://www.cmoney.tw/vt/game/4555/info" office:target-frame-name="_top" xlink:show="replace"><text:span text:style-name="T159">http://www</text:span><text:span text:style-name="T160">.cmoney.tw/vt/game/4555/info</text:span></text:a><text:span text:style-name="T161">點選</text:span><text:span text:style-name="T162">「</text:span><text:span text:style-name="T163">立即報名</text:span><text:span text:style-name="T164">」</text:span></text:p>
      <text:p text:style-name="內文"><text:span text:style-name="T165">高中職組：</text:span><text:a xlink:href="http://www.cmoney.tw/vt/game/4556/info" office:target-frame-name="_top" xlink:show="replace"><text:span text:style-name="T166">http://www.cmoney.tw/vt/game/4556/info</text:span></text:a><text:span text:style-name="T167">點選</text:span><text:span text:style-name="T168">「</text:span><text:span text:style-name="T169">立即報名</text:span><text:span text:style-name="T170">」</text:span></text:p>
      <text:p text:style-name="P171">(下圖為去年競賽視窗示意圖)</text:p>
      <text:p text:style-name="P172"><text:span text:style-name="T173"><draw:connector draw:type="line" svg:x1="5.49375in" svg:y1="2.14931in" svg:x2="5.62917in" svg:y2="1.92014in" draw:z-index="251662336" draw:id="id0" draw:style-name="a1" draw:name="AutoShape 4" text:anchor-type="paragraph"><svg:title/><svg:desc/></draw:connector></text:span><text:span text:style-name="T174"><draw:frame draw:z-index="251661312" draw:id="id1" draw:style-name="a2" draw:name="Text Box 3" text:anchor-type="paragraph" svg:x="5.49375in" svg:y="1.49444in" svg:width="0.86528in" svg:height="0.35in" style:rel-width="scale" style:rel-height="scale"><draw:text-box><text:p text:style-name="P175">STEP 1</text:p></draw:text-box><svg:title/><svg:desc/></draw:frame></text:span><text:span text:style-name="T176"><draw:custom-shape svg:x="3.82708in" svg:y="1.84444in" svg:width="1.66667in" svg:height="0.67639in" draw:z-index="251660288" draw:id="id2" draw:style-name="a3" draw:name="Oval 2" text:anchor-type="paragraph"><svg:title/><svg:desc/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/text:span><text:span text:style-name="T177"><draw:frame draw:style-name="a4" draw:name="圖片 4" text:anchor-type="as-char" svg:x="0in" svg:y="0in" svg:width="5.09753in" svg:height="3.71374in" style:rel-width="scale" style:rel-height="scale"><draw:image xlink:href="media/image1.png" xlink:type="simple" xlink:show="embed" xlink:actuate="onLoad"/><svg:title/><svg:desc/></draw:frame></text:span></text:p>
      <text:list text:style-name="LFO2" text:continue-numbering="true">
        <text:list-item>
          <text:p text:style-name="P178">已有Cmoney股市大富翁帳號者可直接登入，或免費申請帳號(申請方式有手機、email、Facebook三種認證方式)</text:p>
        </text:list-item>
      </text:list>
      <text:soft-page-break/>
      <text:p text:style-name="P179"><text:span text:style-name="T180"><draw:connector draw:type="line" svg:x1="5.72292in" svg:y1="0.71389in" svg:x2="5.85764in" svg:y2="0.48542in" draw:z-index="251667456" draw:id="id3" draw:style-name="a6" draw:name="AutoShape 9" text:anchor-type="paragraph"><svg:title/><svg:desc/></draw:connector></text:span><text:span text:style-name="T181"><draw:frame draw:z-index="251665408" draw:id="id4" draw:style-name="a7" draw:name="Text Box 7" text:anchor-type="paragraph" svg:x="5.70069in" svg:y="0.13542in" svg:width="0.86528in" svg:height="0.35in" style:rel-width="scale" style:rel-height="scale"><draw:text-box><text:p text:style-name="P182">STEP 2</text:p></draw:text-box><svg:title/><svg:desc/></draw:frame></text:span><text:span text:style-name="T183"><draw:custom-shape svg:x="3.82708in" svg:y="0.1875in" svg:width="2.03056in" svg:height="2.47917in" draw:z-index="251663360" draw:id="id5" draw:style-name="a8" draw:name="Oval 5" text:anchor-type="paragraph"><svg:title/><svg:desc/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/text:span><text:span text:style-name="T184"><draw:frame draw:style-name="a9" draw:name="圖片 7" text:anchor-type="as-char" svg:x="0in" svg:y="0in" svg:width="5.50585in" svg:height="2.67921in" style:rel-width="scale" style:rel-height="scale"><draw:image xlink:href="media/image2.png" xlink:type="simple" xlink:show="embed" xlink:actuate="onLoad"/><svg:title/><svg:desc/></draw:frame></text:span></text:p>
      <text:p text:style-name="P185"/>
      <text:p text:style-name="P186">3.請填妥真實姓名、手機、email、學校名稱、科系名稱及指導老師姓名(若無指導老師則填無即可)後勾選參賽同意且送出，請等待審核通過後即可於競賽期間進行虛擬投資交易。</text:p>
      <text:p text:style-name="P187"><text:span text:style-name="T188"><draw:custom-shape svg:x="0.4in" svg:y="3.82083in" svg:width="0.57292in" svg:height="0.42639in" draw:z-index="251669504" draw:id="id6" draw:style-name="a10" draw:name="Oval 11" text:anchor-type="paragraph"><svg:title/><svg:desc/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/text:span><text:span text:style-name="T189"><draw:connector draw:type="line" svg:x1="2.84792in" svg:y1="2.21389in" svg:x2="3.03542in" svg:y2="1.92292in" draw:z-index="251668480" draw:id="id7" draw:style-name="a12" draw:name="AutoShape 10" text:anchor-type="paragraph"><svg:title/><svg:desc/></draw:connector></text:span><text:span text:style-name="T190"><draw:frame draw:z-index="251666432" draw:id="id8" draw:style-name="a13" draw:name="Text Box 8" text:anchor-type="paragraph" svg:x="3.00417in" svg:y="1.57292in" svg:width="0.86528in" svg:height="0.35in" style:rel-width="scale" style:rel-height="scale"><draw:text-box><text:p text:style-name="P191">STEP 3</text:p></draw:text-box><svg:title/><svg:desc/></draw:frame></text:span><text:span text:style-name="T192"><draw:custom-shape svg:x="1.5875in" svg:y="1.64583in" svg:width="1.26042in" svg:height="1.85417in" draw:z-index="251664384" draw:id="id9" draw:style-name="a14" draw:name="Oval 6" text:anchor-type="paragraph"><svg:title/><svg:desc/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/text:span><text:span text:style-name="T193"><draw:frame draw:style-name="a15" draw:name="圖片 13" text:anchor-type="as-char" svg:x="0in" svg:y="0in" svg:width="4.81898in" svg:height="4.25801in" style:rel-width="scale" style:rel-height="scale"><draw:image xlink:href="media/image3.png" xlink:type="simple" xlink:show="embed" xlink:actuate="onLoad"/><svg:title/><svg:desc/></draw:frame></text:span></text:p>
      <text:list text:style-name="LFO3" text:continue-numbering="true">
        <text:list-item>
          <text:p text:style-name="P194">手機亦可下載APP版本，操作方式同電腦版。</text:p>
        </text:list-item>
      </text:list>
      <text:soft-page-break/>
      <text:p text:style-name="P195"><text:span text:style-name="T196"><draw:frame draw:style-name="a16" draw:name="圖片 16" text:anchor-type="as-char" svg:x="0in" svg:y="0in" svg:width="2.6913in" svg:height="2.7936in" style:rel-width="scale" style:rel-height="scale"><draw:image xlink:href="media/image4.png" xlink:type="simple" xlink:show="embed" xlink:actuate="onLoad"/><svg:title/><svg:desc/></draw:frame></text:span></text:p>
      <text:p text:style-name="P1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0" svg:viewBox="0 0 20 30" svg:d="m10 0-10 30h20z"/>
    <draw:marker draw:name="a11" svg:viewBox="0 0 20 30" svg:d="m10 0-10 30h20z"/>
    <draw:marker draw:name="a5" svg:viewBox="0 0 20 30" svg:d="m10 0-10 30h20z"/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Yvonne</meta:initial-creator>
    <dc:creator>Admin</dc:creator>
    <meta:creation-date>2021-04-06T02:47:00Z</meta:creation-date>
    <dc:date>2021-04-06T02:47:00Z</dc:date>
    <meta:print-date>2021-03-30T04:35:00Z</meta:print-date>
    <meta:template xlink:href="Normal" xlink:type="simple"/>
    <meta:editing-cycles>2</meta:editing-cycles>
    <meta:editing-duration>PT120S</meta:editing-duration>
    <meta:document-statistic meta:page-count="5" meta:paragraph-count="4" meta:word-count="301" meta:character-count="2016" meta:row-count="14" meta:non-whitespace-character-count="1719"/>
  </office:meta>
</office:document-meta>
</file>