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2597in" text:min-label-width="0.25in" text:list-level-position-and-space-mode="label-alignment">
          <style:list-level-label-alignment text:label-followed-by="listtab" fo:margin-left="0.5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in" text:min-label-width="0.3333in" text:list-level-position-and-space-mode="label-alignment">
          <style:list-level-label-alignment text:label-followed-by="listtab" fo:margin-left="0.9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style:line-height-at-least="0in" fo:margin-right="0.3833in"/>
      <style:text-properties style:font-name-asian="標楷體" style:font-weight-complex="bold" fo:color="#808080" style:text-scale="80%"/>
    </style:style>
    <style:style style:name="P3" style:parent-style-name="內文" style:family="paragraph">
      <style:paragraph-properties fo:text-align="center" fo:margin-top="0.125in" fo:margin-bottom="0.125in" style:line-height-at-least="0in"/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ableColumn5" style:family="table-column">
      <style:table-column-properties style:column-width="6.7319in"/>
    </style:style>
    <style:style style:name="Table4" style:family="table">
      <style:table-properties style:width="6.7319in" fo:margin-left="0in" table:align="center"/>
    </style:style>
    <style:style style:name="TableRow6" style:family="table-row">
      <style:table-row-properties style:min-row-height="8.8569in" fo:keep-together="always"/>
    </style:style>
    <style:style style:name="TableCell7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1" style:parent-style-name="內文" style:family="paragraph">
      <style:paragraph-properties fo:widows="2" fo:orphans="2" fo:text-align="center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新細明體" fo:font-weight="bold" style:font-weight-asian="bold" style:font-weight-complex="bold" fo:font-size="18pt" style:font-size-asian="1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新細明體" fo:font-weight="bold" style:font-weight-asian="bold" style:font-weight-complex="bold" fo:font-size="14pt" style:font-size-asian="14pt" style:font-size-complex="14pt"/>
    </style:style>
    <style:style style:name="P23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4" style:parent-style-name="內文" style:family="paragraph">
      <style:paragraph-properties fo:line-height="0.2777in" fo:margin-left="1.2798in">
        <style:tab-stops/>
      </style:paragraph-properties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" style:parent-style-name="預設段落字型" style:family="text">
      <style:text-properties style:font-name="新細明體" fo:font-weight="bold" style:font-weight-asian="bold" style:font-weight-complex="bold" fo:font-size="14pt" style:font-size-asian="14pt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30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31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32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" style:parent-style-name="內文" style:family="paragraph">
      <style:paragraph-properties fo:line-height="0.2777in" fo:margin-left="1.2798in" fo:text-indent="1.16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4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38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9" style:parent-style-name="內文" style:family="paragraph">
      <style:paragraph-properties fo:break-before="page" fo:text-align="justify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46" style:parent-style-name="內文" style:list-style-name="LFO1" style:family="paragraph">
      <style:paragraph-properties fo:text-align="justify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47" style:parent-style-name="內文" style:list-style-name="LFO2" style:family="paragraph">
      <style:paragraph-properties fo:text-align="justify" fo:line-height="0.3472in" fo:margin-left="0.5076in" fo:margin-right="0.3763in" fo:text-indent="-0.2479in">
        <style:tab-stops/>
      </style:paragraph-properties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超連結" style:family="text">
      <style:text-properties style:font-name-asian="標楷體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P51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7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7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P79" style:parent-style-name="內文" style:list-style-name="LFO1" style:family="paragraph">
      <style:paragraph-properties fo:text-align="justify" fo:margin-top="0.25in" fo:margin-bottom="0.0833in" fo:line-height="0.3472in" fo:margin-right="0.3763in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3472in" fo:margin-left="0.2479in" fo:margin-right="0.3763in">
        <style:tab-stops/>
      </style:paragraph-properties>
      <style:text-properties style:font-name-asian="標楷體" fo:font-size="14pt" style:font-size-asian="14pt" style:font-size-complex="14pt"/>
    </style:style>
    <style:style style:name="P94" style:parent-style-name="內文" style:list-style-name="LFO1" style:family="paragraph">
      <style:paragraph-properties fo:text-align="justify" fo:margin-top="0.25in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3472in" fo:margin-left="0.3395in" fo:text-indent="-0.043in">
        <style:tab-stops/>
      </style:paragraph-properties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fo:widows="2" fo:orphans="2" fo:break-before="page" fo:text-align="end"/>
      <style:text-properties style:font-name-asian="標楷體" fo:font-size="14pt" style:font-size-asian="14pt" style:font-size-complex="14pt"/>
    </style:style>
    <style:style style:name="P109" style:parent-style-name="清單段落" style:list-style-name="LFO3" style:family="paragraph">
      <style:paragraph-properties fo:widows="2" fo:orphans="2" fo:line-height="0.3472in"/>
    </style:style>
    <style:style style:name="T1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2" style:parent-style-name="內文" style:family="paragraph">
      <style:paragraph-properties fo:line-height="0.3472in" fo:margin-left="0.3423in">
        <style:tab-stops/>
      </style:paragraph-properties>
    </style:style>
    <style:style style:name="T11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114" style:parent-style-name="內文" style:list-style-name="LFO3" style:family="paragraph">
      <style:paragraph-properties fo:margin-top="0.125in" fo:line-height="0.3472in" fo:margin-right="0.1256in"/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P117" style:parent-style-name="內文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18" style:parent-style-name="內文" style:list-style-name="LFO3" style:family="paragraph">
      <style:paragraph-properties fo:margin-top="0.125in" fo:line-height="0.3472in" fo:margin-right="0.1256in"/>
    </style:style>
    <style:style style:name="T1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22" style:parent-style-name="內文" style:list-style-name="LFO3" style:family="paragraph">
      <style:paragraph-properties fo:margin-top="0.125in" fo:line-height="0.3472in" fo:margin-left="0.3347in" fo:margin-right="0.1256in" fo:text-indent="-0.3347in">
        <style:tab-stops>
          <style:tab-stop style:type="left" style:position="0.0402in"/>
          <style:tab-stop style:type="left" style:position="0.1027in"/>
          <style:tab-stop style:type="left" style:position="0.2194in"/>
          <style:tab-stop style:type="left" style:position="0.2583in"/>
          <style:tab-stop style:type="left" style:position="0.375in"/>
          <style:tab-stop style:type="left" style:position="0.7902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123" style:parent-style-name="內文" style:family="paragraph">
      <style:paragraph-properties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124" style:parent-style-name="內文" style:family="paragraph">
      <style:paragraph-properties fo:margin-top="0.125in" fo:margin-bottom="0.125in"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TableColumn126" style:family="table-column">
      <style:table-column-properties style:column-width="2.1048in"/>
    </style:style>
    <style:style style:name="TableColumn127" style:family="table-column">
      <style:table-column-properties style:column-width="0.9138in"/>
    </style:style>
    <style:style style:name="TableColumn128" style:family="table-column">
      <style:table-column-properties style:column-width="0.9138in"/>
    </style:style>
    <style:style style:name="TableColumn129" style:family="table-column">
      <style:table-column-properties style:column-width="0.9145in"/>
    </style:style>
    <style:style style:name="TableColumn130" style:family="table-column">
      <style:table-column-properties style:column-width="0.9138in"/>
    </style:style>
    <style:style style:name="TableColumn131" style:family="table-column">
      <style:table-column-properties style:column-width="0.9145in"/>
    </style:style>
    <style:style style:name="Table125" style:family="table">
      <style:table-properties style:width="6.6756in" fo:margin-left="0in" table:align="right"/>
    </style:style>
    <style:style style:name="TableRow132" style:family="table-row">
      <style:table-row-properties style:min-row-height="0.5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150%" fo:margin-left="-0.0833in" fo:margin-right="-0.0833in">
        <style:tab-stops/>
      </style:paragraph-properties>
    </style:style>
    <style:style style:name="T135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36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color="#A6A6A6" fo:font-size="14pt" style:font-size-asian="14pt" style:font-size-complex="14pt"/>
    </style:style>
    <style:style style:name="T138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Row149" style:family="table-row">
      <style:table-row-properties style:min-row-height="0.5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2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162" style:family="table-row">
      <style:table-row-properties style:min-row-height="0.5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7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9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175" style:family="table-row">
      <style:table-row-properties style:min-row-height="0.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4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6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188" style:parent-style-name="清單段落" style:list-style-name="LFO3" style:family="paragraph">
      <style:paragraph-properties fo:break-before="page" fo:margin-top="0.125in" fo:margin-bottom="0.125in" fo:line-height="0.3472in">
        <style:tab-stops>
          <style:tab-stop style:type="left" style:position="0.1666in"/>
        </style:tab-stops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89" style:parent-style-name="內文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190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91" style:parent-style-name="內文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</style:style>
    <style:style style:name="T19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19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194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195" style:parent-style-name="清單段落" style:list-style-name="LFO4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6" style:parent-style-name="清單段落" style:list-style-name="LFO4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7" style:parent-style-name="清單段落" style:list-style-name="LFO4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8" style:parent-style-name="清單段落" style:list-style-name="LFO4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9" style:parent-style-name="清單段落" style:list-style-name="LFO4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200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01" style:parent-style-name="內文" style:family="paragraph">
      <style:paragraph-properties fo:margin-top="0.125in" fo:line-height="0.3472in" fo:margin-left="0.3423in" fo:margin-right="0.1256in" fo:text-indent="0.0583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</style:style>
    <style:style style:name="T20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0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04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ableColumn206" style:family="table-column">
      <style:table-column-properties style:column-width="2.6527in"/>
    </style:style>
    <style:style style:name="TableColumn207" style:family="table-column">
      <style:table-column-properties style:column-width="2.018in"/>
    </style:style>
    <style:style style:name="TableColumn208" style:family="table-column">
      <style:table-column-properties style:column-width="2.018in"/>
    </style:style>
    <style:style style:name="Table205" style:family="table">
      <style:table-properties style:width="6.6888in" fo:margin-left="0in" table:align="center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12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color="#A6A6A6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252" style:parent-style-name="清單段落" style:family="paragraph">
      <style:paragraph-properties fo:margin-top="0.125in" fo:margin-bottom="0.125in" fo:line-height="0.3472in" fo:margin-left="0in">
        <style:tab-stops>
          <style:tab-stop style:type="left" style:position="0.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53" style:parent-style-name="清單段落" style:list-style-name="LFO3" style:family="paragraph">
      <style:paragraph-properties fo:margin-top="0.125in" fo:margin-bottom="0.125in" fo:line-height="0.3472in">
        <style:tab-stops>
          <style:tab-stop style:type="left" style:position="0.1666in"/>
        </style:tab-stops>
      </style:paragraph-properties>
    </style:style>
    <style:style style:name="T25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6" style:parent-style-name="內文" style:family="paragraph">
      <style:paragraph-properties fo:margin-left="0.2951in" fo:margin-right="0.1256in" fo:text-indent="0.1145in">
        <style:tab-stops>
          <style:tab-stop style:type="left" style:position="0.0986in"/>
          <style:tab-stop style:type="left" style:position="0.1423in"/>
          <style:tab-stop style:type="left" style:position="0.259in"/>
          <style:tab-stop style:type="left" style:position="0.2979in"/>
          <style:tab-stop style:type="left" style:position="0.4145in"/>
          <style:tab-stop style:type="left" style:position="0.8298in"/>
        </style:tab-stops>
      </style:paragraph-properties>
    </style:style>
    <style:style style:name="T257" style:parent-style-name="預設段落字型" style:family="text">
      <style:text-properties style:font-name-asian="標楷體" style:font-weight-complex="bold" fo:color="#80808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編號(主辦單位填寫)：</text:p>
      <text:p text:style-name="P3">致<text:s text:c="2"/>理<text:s text:c="2"/>科<text:s text:c="2"/>技<text:s text:c="2"/>大<text:s text:c="2"/>學<text:s text:c="2"/>110 <text:s/>年<text:s text:c="2"/>度<text:s/>全<text:s/>國<text:s/>自<text:s/>主<text:s/>學<text:s/>習<text:s/>競<text:s/>賽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/>
            <text:p text:style-name="P9">自主學習競賽計畫書</text:p>
            <text:p text:style-name="P10"/>
            <text:p text:style-name="P11"><text:span text:style-name="T12"><draw:frame draw:style-name="a0" draw:name="圖片 1" text:anchor-type="as-char" svg:x="0in" svg:y="0in" svg:width="2.72917in" svg:height="2.36458in" style:rel-width="scale" style:rel-height="scale"><draw:image xlink:href="media/image1.png" xlink:type="simple" xlink:show="embed" xlink:actuate="onLoad"/><svg:title/><svg:desc>C:\Users\user\Desktop\擃_瘛梯LOGO.png</svg:desc></draw:frame></text:span></text:p>
            <text:p text:style-name="P13">(↑logo或圖片範例，請團隊自行更換)</text:p>
            <text:p text:style-name="P14"/>
            <text:p text:style-name="P15"><text:span text:style-name="T16">○○○○○○○</text:span><text:span text:style-name="T17">（計畫名稱）</text:span></text:p>
            <text:p text:style-name="P18"/>
            <text:p text:style-name="P19"/>
            <text:p text:style-name="內文"><text:span text:style-name="T20"><text:s text:c="13"/></text:span><text:span text:style-name="T21">學校名稱：</text:span><text:span text:style-name="T22">○○○○○○</text:span></text:p>
            <text:p text:style-name="P23"/>
            <text:p text:style-name="P24"><text:span text:style-name="T25">團隊指導老師：</text:span><text:span text:style-name="T26">○○○○○</text:span><text:span text:style-name="T27">(</text:span><text:span text:style-name="T28">無則免填</text:span><text:span text:style-name="T29">)</text:span></text:p>
            <text:p text:style-name="P30"/>
            <text:p text:style-name="P31"/>
            <text:p text:style-name="P32">團隊成員：<text:s text:c="2"/>學號<text:s text:c="2"/>班級<text:s text:c="2"/>姓名</text:p>
            <text:p text:style-name="P33">學號<text:s text:c="2"/>班級<text:s text:c="2"/>姓名</text:p>
            <text:p text:style-name="P34"><text:s text:c="12"/>學號<text:s text:c="2"/>班級<text:s text:c="2"/>姓名</text:p>
            <text:p text:style-name="P35"/>
            <text:p text:style-name="P36"/>
            <text:p text:style-name="P37"/>
            <text:p text:style-name="P38">中<text:s text:c="2"/>華<text:s text:c="2"/>民<text:s text:c="2"/>國<text:s text:c="2"/>110<text:s/>年<text:s text:c="3"/>月<text:s text:c="4"/>日</text:p>
          </table:table-cell>
        </table:table-row>
      </table:table>
      <text:soft-page-break/>
      <text:p text:style-name="P39"><text:span text:style-name="T40"><draw:frame draw:z-index="251657728" draw:style-name="a1" draw:name="圖片 13" text:anchor-type="paragraph" svg:x="5.58056in" svg:y="0.26528in" svg:width="1.0625in" svg:height="1.0625in" style:rel-width="scale" style:rel-height="scale"><draw:image xlink:href="media/image2.png" xlink:type="simple" xlink:show="embed" xlink:actuate="onLoad"/><svg:title/><svg:desc>QR code</svg:desc></draw:frame></text:span><text:span text:style-name="T41">※</text:span><text:span text:style-name="T42">學習計畫書內容與相關規定</text:span><text:span text:style-name="T43">(</text:span><text:span text:style-name="T44">繳交時請自行刪除此頁</text:span><text:span text:style-name="T45">)※</text:span></text:p>
      <text:list text:style-name="LFO1" text:continue-numbering="true">
        <text:list-item>
          <text:p text:style-name="P46">學習計畫書繳交期限為110年7月9日(星期五)下午5時前。</text:p>
        </text:list-item>
      </text:list>
      <text:list text:style-name="LFO2" text:continue-numbering="true">
        <text:list-item>
          <text:p text:style-name="P47"><text:span text:style-name="T48">請先線上報名，網址</text:span><text:a xlink:href="https://forms.gle/cUKRQ6ZkiLc94xxF8" office:target-frame-name="_top" xlink:show="replace"><text:span text:style-name="T49">https://forms.gle/cUKRQ6ZkiLc94xxF8</text:span></text:a><text:span text:style-name="T50"><text:s/></text:span></text:p>
        </text:list-item>
      </text:list>
      <text:list text:style-name="LFO1" text:continue-numbering="true">
        <text:list-item>
          <text:p text:style-name="P51"><text:span text:style-name="T52">請完成報名表件之電子檔填寫，並將報名表件</text:span><text:span text:style-name="T53">(PDF</text:span><text:span text:style-name="T54">檔，競賽須知需</text:span><text:span text:style-name="T55">簽名</text:span><text:span text:style-name="T56">)</text:span><text:span text:style-name="T57">、計畫書</text:span><text:span text:style-name="T58">(PDF</text:span><text:span text:style-name="T59">檔</text:span><text:span text:style-name="T60">)</text:span><text:span text:style-name="T61">之電子檔寄至教發中心學習促進組信箱：</text:span><text:span text:style-name="T62">bk202bk100@gmail.com</text:span><text:span text:style-name="T63">；信件主旨：「</text:span><text:span text:style-name="T64">110</text:span><text:span text:style-name="T65">年度全國自主學習競賽報名</text:span><text:span text:style-name="T66">-</text:span><text:span text:style-name="T67">計畫名稱」，始完成報名程序。</text:span></text:p>
        </text:list-item>
        <text:list-item>
          <text:p text:style-name="P68">學習計畫書之封面可自行設計(Logo或照片)，但封面必須註明：</text:p>
        </text:list-item>
      </text:list>
      <text:p text:style-name="P69"><text:span text:style-name="T70">(1)</text:span><text:span text:style-name="T71">學校名稱。</text:span></text:p>
      <text:p text:style-name="P72"><text:span text:style-name="T73">(2)</text:span><text:span text:style-name="T74">計畫名稱、團隊成員、團隊指導老師。</text:span></text:p>
      <text:p text:style-name="P75"><text:span text:style-name="T76">(3)</text:span><text:span text:style-name="T77">繳交計畫書日期</text:span><text:span text:style-name="T78">。</text:span></text:p>
      <text:list text:style-name="LFO1" text:continue-numbering="true">
        <text:list-item>
          <text:p text:style-name="P79"><text:span text:style-name="T80">計畫書內容以</text:span><text:span text:style-name="T81">5-10</text:span><text:span text:style-name="T82">頁</text:span><text:span text:style-name="T83">為限</text:span><text:span text:style-name="T84">(</text:span><text:span text:style-name="T85">含封面、附件</text:span><text:span text:style-name="T86">)</text:span><text:span text:style-name="T87">，內容可視實際計畫之內容與重點自行定義撰寫</text:span><text:span text:style-name="T88">(</text:span><text:span text:style-name="T89">如範例</text:span><text:span text:style-name="T90">)</text:span><text:span text:style-name="T91">，相關灰色文字說明部分，撰寫時請自行刪除。附件為能彰顯學習計畫內容之相關資料，請附加於計畫書後面。</text:span></text:p>
        </text:list-item>
        <text:list-item>
          <text:p text:style-name="P92">內文格式：14號字，中文－標楷體、外文－Times New Roman，</text:p>
        </text:list-item>
      </text:list>
      <text:p text:style-name="P93">邊界設定標準：(上下各2公分，左右各1.7公分)，撰寫時切勿調整設定。</text:p>
      <text:list text:style-name="LFO1" text:continue-numbering="true">
        <text:list-item>
          <text:p text:style-name="P94">聯絡方式：</text:p>
        </text:list-item>
      </text:list>
      <text:p text:style-name="P95">承辦人：楊筱茹小姐</text:p>
      <text:p text:style-name="P96">聯絡電話：(02)2257-6167#1811</text:p>
      <text:p text:style-name="P97">聯絡信箱：bk202bk100@gmail.com</text:p>
      <text:p text:style-name="P98"><text:span text:style-name="T99">主辦單位：致理科技大學</text:span><text:span text:style-name="T100"><text:s/></text:span><text:span text:style-name="T101">教學發展中心</text:span><text:span text:style-name="T102"><text:s/></text:span><text:span text:style-name="T103">學習促進組</text:span><text:span text:style-name="T104">(</text:span><text:span text:style-name="T105">忠孝樓</text:span><text:span text:style-name="T106">2F)</text:span></text:p>
      <text:p text:style-name="P107"/>
      <text:soft-page-break/>
      <text:p text:style-name="P108">範例</text:p>
      <text:list text:style-name="LFO3" text:continue-numbering="true">
        <text:list-item>
          <text:p text:style-name="P109"><text:span text:style-name="T110">計畫名稱</text:span><text:span text:style-name="T111">：</text:span></text:p>
        </text:list-item>
      </text:list>
      <text:p text:style-name="P112"><text:span text:style-name="T113">請訂出一個具創意性之計畫名稱。</text:span></text:p>
      <text:list text:style-name="LFO3" text:continue-numbering="true">
        <text:list-item>
          <text:p text:style-name="P114"><text:span text:style-name="T115">宗旨及目的</text:span><text:span text:style-name="T116">：</text:span></text:p>
        </text:list-item>
      </text:list>
      <text:p text:style-name="P117">請說明擬定計畫之動機及目的。</text:p>
      <text:list text:style-name="LFO3" text:continue-numbering="true">
        <text:list-item>
          <text:p text:style-name="P118"><text:span text:style-name="T119">實施策略（執行方式）</text:span><text:span text:style-name="T120">：</text:span></text:p>
        </text:list-item>
      </text:list>
      <text:p text:style-name="P121">請對團隊所規劃之主題活動、內容與預定執行方式進行詳細說明，包含計畫內各活動日期、地點與工作名單等資訊。</text:p>
      <text:list text:style-name="LFO3" text:continue-numbering="true">
        <text:list-item>
          <text:p text:style-name="P122">計畫預期執行進度：</text:p>
        </text:list-item>
      </text:list>
      <text:p text:style-name="P123">期程可分為：一、籌備：籌備會議進度安排、紀錄等；二、活動執行期：說明活動日程安排；三、驗收：檢核活動達成情形；四、檢討：活動應改善內容等。</text:p>
      <text:p text:style-name="P124">【以下甘特圖供參，內容請自行調整】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<text:span text:style-name="T135">工作項目</text:span><text:span text:style-name="T136">/</text:span><text:span text:style-name="T137">活動</text:span><text:span text:style-name="T138">內容</text:span></text:p>
          </table:table-cell>
          <table:table-cell table:style-name="TableCell139">
            <text:p text:style-name="P140">6月</text:p>
          </table:table-cell>
          <table:table-cell table:style-name="TableCell141">
            <text:p text:style-name="P142">7月</text:p>
          </table:table-cell>
          <table:table-cell table:style-name="TableCell143">
            <text:p text:style-name="P144">8月</text:p>
          </table:table-cell>
          <table:table-cell table:style-name="TableCell145">
            <text:p text:style-name="P146">9月</text:p>
          </table:table-cell>
          <table:table-cell table:style-name="TableCell147">
            <text:p text:style-name="P148">10月</text:p>
          </table:table-cell>
        </table:table-row>
        <table:table-row table:style-name="TableRow149">
          <table:table-cell table:style-name="TableCell150">
            <text:p text:style-name="P151">活動內容規劃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…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…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soft-page-break/>
      <text:list text:style-name="LFO3" text:continue-numbering="true">
        <text:list-item>
          <text:p text:style-name="P188">預期成效：</text:p>
        </text:list-item>
      </text:list>
      <text:p text:style-name="P189">請檢視與評估計畫預期效益，即使用何種方法來檢核或管控計畫或活動之執行成果，可分為「質化指標」(文字敘述)<text:s/>與「量化指標」(數據呈現)。</text:p>
      <text:p text:style-name="P190">(一)質化指標：</text:p>
      <text:p text:style-name="P191"><text:span text:style-name="T192">【以</text:span><text:span text:style-name="T193">3D</text:span><text:span text:style-name="T194">列印為範例如下供參，請依計畫擬定評估項目】</text:span></text:p>
      <text:list text:style-name="LFO4" text:continue-numbering="true">
        <text:list-item>
          <text:p text:style-name="P195">熟悉3D列印機器應用軟體操作</text:p>
        </text:list-item>
        <text:list-item>
          <text:p text:style-name="P196">流暢運用3D列印機器</text:p>
        </text:list-item>
        <text:list-item>
          <text:p text:style-name="P197">使用3D列印機器列印其作品</text:p>
        </text:list-item>
        <text:list-item>
          <text:p text:style-name="P198">……</text:p>
        </text:list-item>
        <text:list-item>
          <text:p text:style-name="P199">……</text:p>
        </text:list-item>
      </text:list>
      <text:p text:style-name="P200">(二)量化指標：</text:p>
      <text:p text:style-name="P201"><text:span text:style-name="T202">【以</text:span><text:span text:style-name="T203">3D</text:span><text:span text:style-name="T204">列印為範例如下表格供參，請依計畫擬定評估項目】</text:span></text:p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成效評估項目</text:p>
            <text:p text:style-name="P212">(請依實際執行狀況撰寫)</text:p>
          </table:table-cell>
          <table:table-cell table:style-name="TableCell213">
            <text:p text:style-name="P214">預期量化指標</text:p>
          </table:table-cell>
          <table:table-cell table:style-name="TableCell215">
            <text:p text:style-name="P216">備註</text:p>
          </table:table-cell>
        </table:table-row>
        <table:table-row table:style-name="TableRow217">
          <table:table-cell table:style-name="TableCell218">
            <text:p text:style-name="P219">操作3D列印次數</text:p>
          </table:table-cell>
          <table:table-cell table:style-name="TableCell220">
            <text:p text:style-name="P221">10次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參與○○活動組員出席率</text:p>
          </table:table-cell>
          <table:table-cell table:style-name="TableCell227">
            <text:p text:style-name="P228">90%</text:p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執行3D列印滿意度(組員)</text:p>
          </table:table-cell>
          <table:table-cell table:style-name="TableCell234">
            <text:p text:style-name="P235">95%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……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</table:table>
      <text:p text:style-name="P252"/>
      <text:list text:style-name="LFO3" text:continue-numbering="true">
        <text:list-item>
          <text:p text:style-name="P253"><text:span text:style-name="T254">其他附件</text:span><text:span text:style-name="T255">：</text:span></text:p>
        </text:list-item>
      </text:list>
      <text:p text:style-name="P256"><text:span text:style-name="T257">能彰顯、提升計畫內容之相關資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3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2597in" text:min-label-width="0.25in" text:list-level-position-and-space-mode="label-alignment">
          <style:list-level-label-alignment text:label-followed-by="listtab" fo:margin-left="0.5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in" text:min-label-width="0.3333in" text:list-level-position-and-space-mode="label-alignment">
          <style:list-level-label-alignment text:label-followed-by="listtab" fo:margin-left="0.9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479in" fo:margin-left="0.6694in" fo:margin-bottom="0.2951in" fo:margin-right="0.6694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95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2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1-06-07T05:34:00Z</meta:creation-date>
    <dc:date>2021-06-07T05:34:00Z</dc:date>
    <meta:print-date>2020-04-23T09:32:00Z</meta:print-date>
    <meta:template xlink:href="Normal" xlink:type="simple"/>
    <meta:editing-cycles>2</meta:editing-cycles>
    <meta:editing-duration>PT120S</meta:editing-duration>
    <meta:document-statistic meta:page-count="4" meta:paragraph-count="2" meta:word-count="213" meta:character-count="1430" meta:row-count="10" meta:non-whitespace-character-count="1219"/>
  </office:meta>
</office:document-meta>
</file>