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TimesNewRomanPS" svg:font-family="TimesNewRomanPS" style:font-family-generic="roman"/>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widows="2" fo:orphans="2" fo:break-before="page" style:snap-to-layout-grid="false" fo:text-align="center" fo:margin-top="0.0694in" fo:margin-bottom="0.0694in"/>
    </style:style>
    <style:style style:name="T2" style:parent-style-name="預設段落字型" style:family="text">
      <style:text-properties style:font-name="TimesNewRomanPS" style:font-name-complex="新細明體" fo:font-weight="bold" style:font-weight-asian="bold" style:font-weight-complex="bold" style:letter-kerning="false" fo:font-size="24pt" style:font-size-asian="24pt" style:font-size-complex="24pt"/>
    </style:style>
    <style:style style:name="T3" style:parent-style-name="預設段落字型" style:family="text">
      <style:text-properties style:font-name="TimesNewRomanPS" style:font-name-complex="新細明體" fo:font-weight="bold" style:font-weight-asian="bold" style:font-weight-complex="bold" style:letter-kerning="false" fo:font-size="24pt" style:font-size-asian="24pt" style:font-size-complex="24pt"/>
    </style:style>
    <style:style style:name="P4" style:parent-style-name="內文" style:family="paragraph">
      <style:paragraph-properties fo:widows="2" fo:orphans="2" style:snap-to-layout-grid="false" fo:margin-top="0.0694in" fo:margin-bottom="0.0694in"/>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fo:widows="2" fo:orphans="2" style:snap-to-layout-grid="false" fo:margin-top="0.0694in" fo:margin-bottom="0.0694in"/>
      <style:text-properties style:font-name="標楷體" style:font-name-asian="標楷體" fo:font-weight="bold" style:font-weight-asian="bold" style:font-weight-complex="bold" fo:font-size="14pt" style:font-size-asian="14pt" style:font-size-complex="14pt"/>
    </style:style>
    <style:style style:name="P19" style:parent-style-name="內文" style:family="paragraph">
      <style:paragraph-properties fo:widows="2" fo:orphans="2" style:snap-to-layout-grid="false" fo:margin-top="0.0694in" fo:margin-bottom="0.0694in" fo:text-indent="0.1805in"/>
    </style:style>
    <style:style style:name="T20" style:parent-style-name="預設段落字型" style:family="text">
      <style:text-properties style:font-name="標楷體" style:font-name-asian="標楷體" fo:font-size="13pt" style:font-size-asian="13pt" style:font-size-complex="13pt"/>
    </style:style>
    <style:style style:name="T21" style:parent-style-name="預設段落字型" style:family="text">
      <style:text-properties style:font-name="標楷體" style:font-name-asian="標楷體" fo:font-size="13pt" style:font-size-asian="13pt" style:font-size-complex="13pt"/>
    </style:style>
    <style:style style:name="T22" style:parent-style-name="預設段落字型" style:family="text">
      <style:text-properties style:font-name="標楷體" style:font-name-asian="標楷體" fo:font-size="13pt" style:font-size-asian="13pt" style:font-size-complex="13pt"/>
    </style:style>
    <style:style style:name="T23" style:parent-style-name="預設段落字型" style:family="text">
      <style:text-properties style:font-name="Times New Roman" style:font-name-asian="標楷體" fo:color="#000000" fo:font-size="13pt" style:font-size-asian="13pt" style:font-size-complex="13pt"/>
    </style:style>
    <style:style style:name="T24" style:parent-style-name="預設段落字型" style:family="text">
      <style:text-properties style:font-name="Times New Roman" style:font-name-asian="標楷體" fo:color="#000000" fo:font-size="13pt" style:font-size-asian="13pt" style:font-size-complex="13pt"/>
    </style:style>
    <style:style style:name="T25" style:parent-style-name="預設段落字型" style:family="text">
      <style:text-properties style:font-name="標楷體" style:font-name-asian="標楷體" fo:font-size="13pt" style:font-size-asian="13pt" style:font-size-complex="13pt"/>
    </style:style>
    <style:style style:name="T26" style:parent-style-name="預設段落字型" style:family="text">
      <style:text-properties style:font-name="標楷體" style:font-name-asian="標楷體" fo:font-size="13pt" style:font-size-asian="13pt" style:font-size-complex="13pt"/>
    </style:style>
    <style:style style:name="T27" style:parent-style-name="預設段落字型" style:family="text">
      <style:text-properties style:font-name="標楷體" style:font-name-asian="標楷體" fo:font-size="13pt" style:font-size-asian="13pt" style:font-size-complex="13pt"/>
    </style:style>
    <style:style style:name="T28" style:parent-style-name="預設段落字型" style:family="text">
      <style:text-properties style:font-name="標楷體" style:font-name-asian="標楷體" fo:font-size="13pt" style:font-size-asian="13pt" style:font-size-complex="13pt"/>
    </style:style>
    <style:style style:name="P29" style:parent-style-name="內文" style:family="paragraph">
      <style:paragraph-properties fo:widows="2" fo:orphans="2" style:snap-to-layout-grid="false" fo:margin-top="0.0694in" fo:margin-bottom="0.0694in" fo:text-indent="0.1805in"/>
      <style:text-properties style:font-name="標楷體" style:font-name-asian="標楷體" fo:font-size="13pt" style:font-size-asian="13pt" style:font-size-complex="13pt"/>
    </style:style>
    <style:style style:name="P3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32" style:family="table-column">
      <style:table-column-properties style:column-width="1.2763in"/>
    </style:style>
    <style:style style:name="TableColumn33" style:family="table-column">
      <style:table-column-properties style:column-width="1.7722in"/>
    </style:style>
    <style:style style:name="TableColumn34" style:family="table-column">
      <style:table-column-properties style:column-width="1.575in"/>
    </style:style>
    <style:style style:name="TableColumn35" style:family="table-column">
      <style:table-column-properties style:column-width="2.0583in"/>
    </style:style>
    <style:style style:name="Table31" style:family="table">
      <style:table-properties style:width="6.6819in" fo:margin-left="0in" table:align="center"/>
    </style:style>
    <style:style style:name="TableRow36" style:family="table-row">
      <style:table-row-properties/>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54" style:family="table-row">
      <style:table-row-properties/>
    </style:style>
    <style:style style:name="P5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3pt" style:font-size-asian="13pt" style:font-size-complex="13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3pt" style:font-size-asian="13pt" style:font-size-complex="13pt"/>
    </style:style>
    <style:style style:name="TableRow61" style:family="table-row">
      <style:table-row-properties/>
    </style:style>
    <style:style style:name="P6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3pt" style:font-size-asian="13pt" style:font-size-complex="13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6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3pt" style:font-size-asian="13pt" style:font-size-complex="13pt"/>
    </style:style>
    <style:style style:name="TableRow68" style:family="table-row">
      <style:table-row-properties/>
    </style:style>
    <style:style style:name="P6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3pt" style:font-size-asian="13pt" style:font-size-complex="13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7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3pt" style:font-size-asian="13pt" style:font-size-complex="13pt"/>
    </style:style>
    <style:style style:name="P75"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4pt"/>
    </style:style>
    <style:style style:name="P76" style:parent-style-name="內文" style:family="paragraph">
      <style:paragraph-properties style:snap-to-layout-grid="false"/>
      <style:text-properties style:font-name="標楷體" style:font-name-asian="標楷體" fo:font-size="14pt" style:font-size-asian="14pt" style:font-size-complex="14pt"/>
    </style:style>
    <style:style style:name="P77" style:parent-style-name="內文" style:family="paragraph">
      <style:paragraph-properties style:snap-to-layout-grid="false"/>
      <style:text-properties style:font-name="標楷體" style:font-name-asian="標楷體" fo:font-size="14pt" style:font-size-asian="14pt" style:font-size-complex="14pt"/>
    </style:style>
    <style:style style:name="P78" style:parent-style-name="內文" style:family="paragraph">
      <style:paragraph-properties style:snap-to-layout-grid="false"/>
      <style:text-properties style:font-name="標楷體" style:font-name-asian="標楷體" fo:font-size="14pt" style:font-size-asian="14pt" style:font-size-complex="14pt"/>
    </style:style>
    <style:style style:name="P79" style:parent-style-name="內文" style:family="paragraph">
      <style:paragraph-properties style:snap-to-layout-grid="false"/>
      <style:text-properties style:font-name="標楷體" style:font-name-asian="標楷體" fo:font-size="14pt" style:font-size-asian="14pt" style:font-size-complex="14pt"/>
    </style:style>
    <style:style style:name="P80" style:parent-style-name="內文" style:family="paragraph">
      <style:paragraph-properties style:snap-to-layout-grid="false"/>
      <style:text-properties style:font-name="標楷體" style:font-name-asian="標楷體" fo:font-size="14pt" style:font-size-asian="14pt" style:font-size-complex="14pt"/>
    </style:style>
    <style:style style:name="P81" style:parent-style-name="內文" style:family="paragraph">
      <style:paragraph-properties style:snap-to-layout-grid="false"/>
      <style:text-properties style:font-name="標楷體" style:font-name-asian="標楷體" fo:font-size="14pt" style:font-size-asian="14pt" style:font-size-complex="14pt"/>
    </style:style>
    <style:style style:name="P82" style:parent-style-name="內文" style:family="paragraph">
      <style:paragraph-properties style:snap-to-layout-grid="false"/>
      <style:text-properties style:font-name="標楷體" style:font-name-asian="標楷體" fo:font-size="14pt" style:font-size-asian="14pt" style:font-size-complex="14pt"/>
    </style:style>
    <style:style style:name="P83" style:parent-style-name="內文Web" style:family="paragraph">
      <style:paragraph-properties style:snap-to-layout-grid="false"/>
    </style:style>
    <style:style style:name="T84"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85"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P86" style:parent-style-name="HTML預設格式" style:family="paragraph">
      <style:paragraph-properties style:snap-to-layout-grid="false"/>
    </style:style>
    <style:style style:name="T8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8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8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5" style:parent-style-name="超連結" style:family="text">
      <style:text-properties style:font-name="標楷體" style:font-name-asian="標楷體" style:font-name-complex="Times New Roman" style:letter-kerning="true" fo:font-size="14pt" style:font-size-asian="14pt" style:font-size-complex="14pt"/>
    </style:style>
    <style:style style:name="T9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9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98" style:parent-style-name="內文Web" style:family="paragraph">
      <style:paragraph-properties style:snap-to-layout-grid="false"/>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P99"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00" style:parent-style-name="內文Web" style:family="paragraph">
      <style:paragraph-properties style:snap-to-layout-grid="false"/>
    </style:style>
    <style:style style:name="T101"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02"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0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0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0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0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0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0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0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1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1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12" style:parent-style-name="內文Web" style:family="paragraph">
      <style:paragraph-properties style:snap-to-layout-grid="false"/>
    </style:style>
    <style:style style:name="T113"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14"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1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16" style:parent-style-name="內文Web" style:family="paragraph">
      <style:paragraph-properties style:snap-to-layout-grid="false"/>
    </style:style>
    <style:style style:name="T117"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18"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1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25" style:parent-style-name="內文Web" style:family="paragraph">
      <style:paragraph-properties style:snap-to-layout-grid="false"/>
    </style:style>
    <style:style style:name="T126"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27"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2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2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3"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3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36" style:parent-style-name="內文Web" style:family="paragraph">
      <style:paragraph-properties style:snap-to-layout-grid="false"/>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P137"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38" style:parent-style-name="內文Web" style:family="paragraph">
      <style:paragraph-properties style:snap-to-layout-grid="false"/>
    </style:style>
    <style:style style:name="T139"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43" style:parent-style-name="內文Web" style:family="paragraph">
      <style:paragraph-properties style:snap-to-layout-grid="false"/>
    </style:style>
    <style:style style:name="T14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48"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49" style:parent-style-name="內文Web" style:family="paragraph">
      <style:paragraph-properties style:snap-to-layout-grid="false"/>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P150"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1"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2"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3"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4"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5"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6"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57" style:parent-style-name="內文Web" style:family="paragraph">
      <style:paragraph-properties style:snap-to-layout-grid="false"/>
    </style:style>
    <style:style style:name="T158"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59"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6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6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162"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63"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64"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65"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66"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67" style:parent-style-name="內文Web" style:family="paragraph">
      <style:paragraph-properties style:snap-to-layout-grid="false"/>
    </style:style>
    <style:style style:name="T168"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169"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P170"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71"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72"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73"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74" style:parent-style-name="內文Web" style:family="paragraph">
      <style:paragraph-properties style:snap-to-layout-grid="false"/>
      <style:text-properties style:font-name="標楷體" style:font-name-asian="標楷體" style:font-name-complex="Times New Roman" style:letter-kerning="true" fo:font-size="14pt" style:font-size-asian="14pt" style:font-size-complex="14pt"/>
    </style:style>
    <style:style style:name="P175" style:parent-style-name="內文" style:family="paragraph">
      <style:paragraph-properties fo:widows="2" fo:orphans="2" fo:break-before="page"/>
    </style:style>
    <style:style style:name="P176" style:parent-style-name="內文Web" style:family="paragraph">
      <style:paragraph-properties style:snap-to-layout-grid="false"/>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ableColumn178" style:family="table-column">
      <style:table-column-properties style:column-width="0.9812in"/>
    </style:style>
    <style:style style:name="TableColumn179" style:family="table-column">
      <style:table-column-properties style:column-width="3.0513in"/>
    </style:style>
    <style:style style:name="TableColumn180" style:family="table-column">
      <style:table-column-properties style:column-width="2.6493in"/>
    </style:style>
    <style:style style:name="Table177" style:family="table">
      <style:table-properties style:width="6.6819in" fo:margin-left="0in" table:align="center"/>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內文Web" style:family="paragraph">
      <style:paragraph-properties style:snap-to-layout-grid="false" fo:text-align="center"/>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Web" style:family="paragraph">
      <style:paragraph-properties style:snap-to-layout-grid="false" fo:text-align="center"/>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Web" style:family="paragraph">
      <style:paragraph-properties style:snap-to-layout-grid="false" fo:text-align="center"/>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ableRow188" style:family="table-row">
      <style:table-row-properties/>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P195" style:parent-style-name="內文Web" style:family="paragraph">
      <style:paragraph-properties style:snap-to-layout-grid="false" fo:text-align="center"/>
    </style:style>
    <style:style style:name="T19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9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98"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199" style:parent-style-name="超連結" style:family="text">
      <style:text-properties style:font-name="標楷體" style:font-name-asian="標楷體" style:font-name-complex="Times New Roman" style:letter-kerning="true" fo:font-size="14pt" style:font-size-asian="14pt" style:font-size-complex="14pt"/>
    </style:style>
    <style:style style:name="T200"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0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202"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Row203" style:family="table-row">
      <style:table-row-propertie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P208"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Row211" style:family="table-row">
      <style:table-row-propertie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Row218" style:family="table-row">
      <style:table-row-propertie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P223"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Row226" style:family="table-row">
      <style:table-row-properties/>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Row233" style:family="table-row">
      <style:table-row-properties style:min-row-height="0.6833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Web" style:family="paragraph">
      <style:paragraph-properties style:snap-to-layout-grid="false" fo:text-align="center"/>
      <style:text-properties style:font-name="標楷體" style:font-name-asian="標楷體" style:font-name-complex="Times New Roman" style:letter-kerning="true" fo:font-size="14pt" style:font-size-asian="14pt" style:font-size-complex="14pt"/>
    </style:style>
    <style:style style:name="P240" style:parent-style-name="內文" style:family="paragraph">
      <style:paragraph-properties style:snap-to-layout-grid="false"/>
      <style:text-properties style:font-name="標楷體" style:font-name-asian="標楷體" fo:font-size="14pt" style:font-size-asian="14pt" style:font-size-complex="14pt"/>
    </style:style>
    <style:style style:name="P241" style:parent-style-name="內文" style:family="paragraph">
      <style:paragraph-properties fo:widows="2" fo:orphans="2" fo:break-before="page" style:snap-to-layout-grid="false"/>
      <style:text-properties style:font-name="標楷體" style:font-name-asian="標楷體" fo:font-size="14pt" style:font-size-asian="14pt" style:font-size-complex="14pt"/>
    </style:style>
    <style:style style:name="P242" style:parent-style-name="內文" style:family="paragraph">
      <style:paragraph-properties style:snap-to-layout-grid="false"/>
    </style:style>
    <style:style style:name="T243" style:parent-style-name="預設段落字型" style:family="text">
      <style:text-properties style:font-name="標楷體" style:font-name-asian="標楷體" fo:font-size="14pt" style:font-size-asian="14pt" style:font-size-complex="14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2021</text:span><text:span text:style-name="T3">天際盃國際旅遊服務創意競賽</text:span></text:p>
      <text:p text:style-name="P4"><text:span text:style-name="T5">※</text:span><text:span text:style-name="T6">指導單位</text:span><text:span text:style-name="T7">:<text:s/></text:span><text:span text:style-name="T8">教育部</text:span><text:span text:style-name="T9">USR</text:span><text:span text:style-name="T10">大學社會責任實踐計畫</text:span><text:span text:style-name="T11"><text:s/></text:span><text:span text:style-name="T12"><text:line-break/></text:span><text:span text:style-name="T13">※</text:span><text:span text:style-name="T14">主辦單位</text:span><text:span text:style-name="T15">:</text:span><text:span text:style-name="T16"><text:s/></text:span><text:span text:style-name="T17">萬能科技大學觀光餐旅暨管理學院、航空暨運輸服務管理系</text:span></text:p>
      <text:p text:style-name="P18">活動目的<text:s/></text:p>
      <text:p text:style-name="P19"><text:span text:style-name="T20">科技發達的</text:span><text:span text:style-name="T21">21</text:span><text:span text:style-name="T22">世紀，透過網路讓世界成為地球村，資訊取得容易，只要一支智慧型手機就能讓你環遊世界。</text:span><text:span text:style-name="T23">國際機場是旅客入境臺灣的第一站，地位非常重要，以桃園機場所在的桃園市為例，</text:span><text:span text:style-name="T24">桃園市北接臺北、南邊緊鄰新竹，是個氣候宜人的都市，不僅有便捷的交通，還有壯觀的拉拉山神木、兼具休閒與蓄水功能的石門水庫、百年巴洛克大溪老街等豐富的景點，</text:span><text:span text:style-name="T25">國內旅遊也是近期最受歡迎的休閒產業，旅遊市場不同以往，更加重視品質，追求卓越服務之目標更廣為重視，主辦單位配合教育部提倡大學及高中職培養學生國際觀以及第二外語能力、鼓勵多元綜合表現、的政策，以『漫遊航空城</text:span><text:span text:style-name="T26">-</text:span><text:span text:style-name="T27">遇見台灣』為本次競賽主題。</text:span><text:span text:style-name="T28"><text:s/></text:span></text:p>
      <text:p text:style-name="P29">臺灣目前有桃園國際機場、高雄國際航空站、臺中國際機場及臺北松山機場四座國際機場，和全球主要國家都有班機直航，國際航空交通相當便捷。雖然受到疫情影響，目前國際旅客暫時無法入境，但我們可以充分利用網路資源，將台灣的亮點拍成影片傳遞出去，參賽者可以挑選任何一個主題，包括私房景點、歷史文化、節慶活動、獨家美食、在地特產、特色民宿、觀光巴士等，拍攝一支3~5分鐘的創意主題介紹影片，從中、英、日、韓四種語言中，挑選一種語言來進行主題介紹，透過這場比賽，激發參賽者們的創意潛力、表現力，加強實務操作技能，亦將台灣這些得天獨厚的資源結合設計者的創意，向國際旅客加強推廣台灣，領略台灣獨特魅力，將大家的創意表現分享出去，用無比的服務熱忱將台灣介紹給國際朋友，深化核心素養，立足台灣、放眼世界。</text:p>
      <text:p text:style-name="P30">ㄧ、參加對象及分組：</text:p>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參加對象</text:p>
          </table:table-cell>
          <table:table-cell table:style-name="TableCell39">
            <text:p text:style-name="P40">參賽分組</text:p>
          </table:table-cell>
          <table:table-cell table:style-name="TableCell41">
            <text:p text:style-name="P42">每隊參賽人數</text:p>
          </table:table-cell>
          <table:table-cell table:style-name="TableCell43">
            <text:p text:style-name="P44">報名資格</text:p>
          </table:table-cell>
        </table:table-row>
        <table:table-row table:style-name="TableRow45">
          <table:table-cell table:style-name="TableCell46" table:number-rows-spanned="4">
            <text:p text:style-name="P47">全國高中職</text:p>
          </table:table-cell>
          <table:table-cell table:style-name="TableCell48">
            <text:p text:style-name="P49">1.<text:s/>中文組</text:p>
          </table:table-cell>
          <table:table-cell table:style-name="TableCell50">
            <text:p text:style-name="P51">1-4人</text:p>
          </table:table-cell>
          <table:table-cell table:style-name="TableCell52" table:number-rows-spanned="4">
            <text:p text:style-name="P53">國內高中職學校、五<text:s/>專部(一至三年級)之<text:s/>在校學生。</text:p>
          </table:table-cell>
        </table:table-row>
        <table:table-row table:style-name="TableRow54">
          <table:covered-table-cell>
            <text:p text:style-name="P55"/>
          </table:covered-table-cell>
          <table:table-cell table:style-name="TableCell56">
            <text:p text:style-name="P57">2.<text:s/>英文組</text:p>
          </table:table-cell>
          <table:table-cell table:style-name="TableCell58">
            <text:p text:style-name="P59">1-4人</text:p>
          </table:table-cell>
          <table:covered-table-cell>
            <text:p text:style-name="P60"/>
          </table:covered-table-cell>
        </table:table-row>
        <table:table-row table:style-name="TableRow61">
          <table:covered-table-cell>
            <text:p text:style-name="P62"/>
          </table:covered-table-cell>
          <table:table-cell table:style-name="TableCell63">
            <text:p text:style-name="P64">3.<text:s/>日文組</text:p>
          </table:table-cell>
          <table:table-cell table:style-name="TableCell65">
            <text:p text:style-name="P66">1-4人</text:p>
          </table:table-cell>
          <table:covered-table-cell>
            <text:p text:style-name="P67"/>
          </table:covered-table-cell>
        </table:table-row>
        <table:table-row table:style-name="TableRow68">
          <table:covered-table-cell>
            <text:p text:style-name="P69"/>
          </table:covered-table-cell>
          <table:table-cell table:style-name="TableCell70">
            <text:p text:style-name="P71">4.<text:s/>韓文組</text:p>
          </table:table-cell>
          <table:table-cell table:style-name="TableCell72">
            <text:p text:style-name="P73">1-4人</text:p>
          </table:table-cell>
          <table:covered-table-cell>
            <text:p text:style-name="P74"/>
          </table:covered-table-cell>
        </table:table-row>
      </table:table>
      <text:p text:style-name="P75">二、參賽資格:</text:p>
      <text:p text:style-name="P76">1.目前就讀於全國公私立高中職之在學學生。<text:s/></text:p>
      <text:p text:style-name="P77">2.每隊1-4人參賽，並設指導老師一人。</text:p>
      <text:p text:style-name="P78">3.同一參賽者不限參賽隊數。</text:p>
      <text:p text:style-name="P79">4.請於報名時註明指導老師姓名，賽後將列入獎狀或參賽證明中，事後不得要求補列。<text:s/></text:p>
      <text:p text:style-name="P80">5.參賽作品不得為其他競賽活動已獲得名次之作品。<text:s/></text:p>
      <text:p text:style-name="P81">6.參賽作品應為報名者本人錄製比賽，不得冒名頂替，違者取消參賽及獲獎資格。<text:s/></text:p>
      <text:p text:style-name="P82">7.本辦法得依需要隨時調整，並通知與賽各隊。</text:p>
      <text:p text:style-name="P83"><text:span text:style-name="T84">三、報名方式</text:span><text:span text:style-name="T85">:<text:s/></text:span></text:p>
      <text:soft-page-break/>
      <text:p text:style-name="P86"><text:span text:style-name="T87">免收報名費，ㄧ律採用網路線上報名，請參賽者即日起至</text:span><text:span text:style-name="T88"><text:s/>110<text:s/></text:span><text:span text:style-name="T89">年</text:span><text:span text:style-name="T90"><text:s/>11<text:s/></text:span><text:span text:style-name="T91">月</text:span><text:span text:style-name="T92"><text:s/>30<text:s/></text:span><text:span text:style-name="T93">日止，至</text:span><text:span text:style-name="T94"><text:s/></text:span><text:a xlink:href="https://reurl.cc/NZZezx" office:target-frame-name="_top" xlink:show="replace"><text:span text:style-name="T95">https://reurl.cc/NZZezx</text:span></text:a><text:span text:style-name="T96"><text:s/></text:span><text:span text:style-name="T97">登入完成報名，報名成功後比賽單位將提供密碼及網址供選手上傳作品。</text:span></text:p>
      <text:p text:style-name="P98">四、作品上傳:<text:s/></text:p>
      <text:p text:style-name="P99">報名成功並取得密碼後，請將所錄製參賽影音檔(含影像及聲音的<text:s/>mp4<text:s/>格式)上傳至本系提供之比賽分組專區，上傳參賽檔名為校名+科系名+姓名(例如：萬能科技大學-航服系-王大明.mp4<text:s/>或XX高中-應外科-李小美.mp4)，檔案上傳至<text:s/>110<text:s/>年<text:s/>11<text:s/>月<text:s/>30<text:s/>日止。</text:p>
      <text:p text:style-name="P100"><text:span text:style-name="T101">五、比賽時間</text:span><text:span text:style-name="T102">:</text:span><text:span text:style-name="T103"><text:s/></text:span><text:span text:style-name="T104">即日起至</text:span><text:span text:style-name="T105"><text:s/>110<text:s/></text:span><text:span text:style-name="T106">年</text:span><text:span text:style-name="T107"><text:s/>11<text:s/></text:span><text:span text:style-name="T108">月</text:span><text:span text:style-name="T109"><text:s/>30<text:s/></text:span><text:span text:style-name="T110">日止。</text:span><text:span text:style-name="T111"><text:s/></text:span></text:p>
      <text:p text:style-name="P112"><text:span text:style-name="T113">六、比賽地點</text:span><text:span text:style-name="T114">:<text:s/></text:span><text:span text:style-name="T115">報名成功後，作品將置於比賽單位所提供網址參加比賽並提供網路觀賞按讚。</text:span></text:p>
      <text:p text:style-name="P116"><text:span text:style-name="T117">七、競賽方式</text:span><text:span text:style-name="T118">:<text:s/></text:span><text:span text:style-name="T119">以呈現台灣之美的任何主題亮點，內容可自由發揮，各隊報名參賽的影音內容以</text:span><text:span text:style-name="T120">3~5</text:span><text:span text:style-name="T121">分</text:span><text:span text:style-name="T122">鐘為限，請勿超過，上傳檔案請轉成副檔名為</text:span><text:span text:style-name="T123"><text:s/>mp4<text:s/></text:span><text:span text:style-name="T124">的影音檔格式參賽，以其他格式上傳一律視為棄權並不列入比賽作品。</text:span></text:p>
      <text:p text:style-name="P125"><text:span text:style-name="T126">八、評分標準</text:span><text:span text:style-name="T127">:<text:s/></text:span><text:span text:style-name="T128">分為兩項標準計分，包括</text:span><text:span text:style-name="T129"><text:s/>80%</text:span><text:span text:style-name="T130">的專業評審評分，及</text:span><text:span text:style-name="T131">20%</text:span><text:span text:style-name="T132">網路按讚評分，合計</text:span><text:span text:style-name="T133"><text:s/>100%</text:span><text:span text:style-name="T134">，詳細評分細節如下</text:span><text:span text:style-name="T135">:</text:span></text:p>
      <text:p text:style-name="P136">1.<text:s/>專業評審評分</text:p>
      <text:p text:style-name="P137">(1)<text:s/>推廣台灣自然人文歷史特色: 25%<text:s/></text:p>
      <text:p text:style-name="P138"><text:span text:style-name="T139">(2)<text:s/></text:span><text:span text:style-name="T140">善用語言文字介紹：</text:span><text:span text:style-name="T141">25%</text:span><text:span text:style-name="T142"><text:s/></text:span></text:p>
      <text:p text:style-name="P143"><text:span text:style-name="T144">(3)<text:s/></text:span><text:span text:style-name="T145">結合各項觀光與產業資源特色</text:span><text:span text:style-name="T146">亮點</text:span><text:span text:style-name="T147">: 25%</text:span></text:p>
      <text:p text:style-name="P148">(4)<text:s/>影片拍攝手法創意表現: 25%</text:p>
      <text:p text:style-name="P149">2.<text:s/>網路按讚評分</text:p>
      <text:p text:style-name="P150">(1)<text:s/>按讚人數第一名:<text:s/>得100分</text:p>
      <text:p text:style-name="P151">(2)<text:s/>按讚人數第二名:<text:s/>得90分</text:p>
      <text:p text:style-name="P152">(3)<text:s/>按讚人數第三名:<text:s/>得80分</text:p>
      <text:p text:style-name="P153">(4)<text:s/>按讚人數第四名:<text:s/>得70分</text:p>
      <text:p text:style-name="P154">(5)<text:s/>按讚人數第五名以後:<text:s/>得<text:s/>60<text:s/>分</text:p>
      <text:p text:style-name="P155">3.<text:s/>兩項成績各乘百分比後加總即為比賽成績，最高為<text:s/>100<text:s/>分，遇有同分情形時，由評審委員開<text:s/>會決定優勝順序。</text:p>
      <text:p text:style-name="P156"/>
      <text:p text:style-name="P157"><text:span text:style-name="T158">九、獎勵辦法</text:span><text:span text:style-name="T159">:<text:s/></text:span><text:span text:style-name="T160">依報名組別分取下列名次，個別頒獎</text:span><text:span text:style-name="T161"><text:s/></text:span></text:p>
      <text:p text:style-name="P162">(1)<text:s/>第一名:<text:s/>頒發獎狀及獎品</text:p>
      <text:p text:style-name="P163">(2)<text:s/>第二名:<text:s/>頒發獎狀及獎品</text:p>
      <text:p text:style-name="P164">(3)<text:s/>第三名:<text:s/>頒發獎狀及獎品</text:p>
      <text:p text:style-name="P165">(4)<text:s/>佳<text:s/>作:<text:s/>取若干名，頒發獎狀</text:p>
      <text:soft-page-break/>
      <text:p text:style-name="P166">※正式得獎名單將於<text:s/>110<text:s/>年<text:s/>12<text:s/>月<text:s/>6<text:s/>日公佈於萬能科技大學航空暨運輸服務管理系首頁，並於<text:s/>110<text:s/>年<text:s/>12<text:s/>月<text:s/>15<text:s/>日舉行頒獎典禮。</text:p>
      <text:p text:style-name="P167"><text:span text:style-name="T168">十、注意事項</text:span><text:span text:style-name="T169">:</text:span></text:p>
      <text:p text:style-name="P170">1.<text:s/>比賽一律以網路報名通過並上傳檔案成功始取得參賽資格。</text:p>
      <text:p text:style-name="P171">2.<text:s/>上傳成功之檔案會由本系首頁連接至<text:s/>FB<text:s/>粉絲頁展示並供讀者按讚。</text:p>
      <text:p text:style-name="P172">3.<text:s/>比賽期間若經發現有舞弊行為，除取消比賽資格外，亦將函請就讀學校議處。</text:p>
      <text:p text:style-name="P173">4.<text:s/>活動聯絡人:林老師</text:p>
      <text:p text:style-name="P174">聯絡方式<text:s/>TEL:03-451-5811<text:s/>轉<text:s/>88300，E-mail:vnuatsm2013@gmail.com</text:p>
      <text:p text:style-name="P175"/>
      <text:p text:style-name="P176">十一、競賽日程:<text:s/></text:p>
      <table:table table:style-name="Table177">
        <table:table-columns>
          <table:table-column table:style-name="TableColumn178"/>
          <table:table-column table:style-name="TableColumn179"/>
          <table:table-column table:style-name="TableColumn180"/>
        </table:table-columns>
        <table:table-row table:style-name="TableRow181">
          <table:table-cell table:style-name="TableCell182">
            <text:p text:style-name="P183">時程</text:p>
          </table:table-cell>
          <table:table-cell table:style-name="TableCell184">
            <text:p text:style-name="P185">日期</text:p>
          </table:table-cell>
          <table:table-cell table:style-name="TableCell186">
            <text:p text:style-name="P187">重點內容</text:p>
          </table:table-cell>
        </table:table-row>
        <table:table-row table:style-name="TableRow188">
          <table:table-cell table:style-name="TableCell189">
            <text:p text:style-name="P190">報名期間</text:p>
          </table:table-cell>
          <table:table-cell table:style-name="TableCell191">
            <text:p text:style-name="P192">即日起至<text:s/>110<text:s/>年<text:s/>11<text:s/>月<text:s/>30<text:s/>日止</text:p>
          </table:table-cell>
          <table:table-cell table:style-name="TableCell193">
            <text:p text:style-name="P194">活動開始:</text:p>
            <text:p text:style-name="P195"><text:span text:style-name="T196">1.</text:span><text:span text:style-name="T197">至</text:span><text:span text:style-name="T198"><text:s/></text:span><text:a xlink:href="https://reurl.cc/NZZezx" office:target-frame-name="_top" xlink:show="replace"><text:span text:style-name="T199">https://reurl.cc/NZZezx</text:span></text:a><text:span text:style-name="T200"><text:s/></text:span><text:span text:style-name="T201">登入完成報名線上報名。</text:span></text:p>
            <text:p text:style-name="P202">2.110年11月30日中午<text:s/>12<text:s/>點前報名截止。</text:p>
          </table:table-cell>
        </table:table-row>
        <table:table-row table:style-name="TableRow203">
          <table:table-cell table:style-name="TableCell204">
            <text:p text:style-name="P205">作品上傳</text:p>
          </table:table-cell>
          <table:table-cell table:style-name="TableCell206">
            <text:p text:style-name="P207">報名成功後至<text:s/></text:p>
            <text:p text:style-name="P208">110<text:s/>年<text:s/>11<text:s/>月<text:s/>30<text:s/>日止</text:p>
          </table:table-cell>
          <table:table-cell table:style-name="TableCell209">
            <text:p text:style-name="P210">110年11月30日中午12<text:s/>點前作品上傳截止。</text:p>
          </table:table-cell>
        </table:table-row>
        <table:table-row table:style-name="TableRow211">
          <table:table-cell table:style-name="TableCell212">
            <text:p text:style-name="P213">比賽時間</text:p>
          </table:table-cell>
          <table:table-cell table:style-name="TableCell214">
            <text:p text:style-name="P215">即日起至<text:s/>110<text:s/>年<text:s/>11<text:s/>月<text:s/>30<text:s/>日止</text:p>
          </table:table-cell>
          <table:table-cell table:style-name="TableCell216">
            <text:p text:style-name="P217">110年11月30日中午<text:s/>12<text:s/>點前比賽截止。</text:p>
          </table:table-cell>
        </table:table-row>
        <table:table-row table:style-name="TableRow218">
          <table:table-cell table:style-name="TableCell219">
            <text:p text:style-name="P220">評分</text:p>
          </table:table-cell>
          <table:table-cell table:style-name="TableCell221">
            <text:p text:style-name="P222">110<text:s/>年<text:s/>12<text:s/>月<text:s/>1<text:s/>日至</text:p>
            <text:p text:style-name="P223">110<text:s/>年<text:s/>12<text:s/>月<text:s/>5<text:s/>日止</text:p>
          </table:table-cell>
          <table:table-cell table:style-name="TableCell224">
            <text:p text:style-name="P225">進行評分程序。</text:p>
          </table:table-cell>
        </table:table-row>
        <table:table-row table:style-name="TableRow226">
          <table:table-cell table:style-name="TableCell227">
            <text:p text:style-name="P228">公佈得獎名單</text:p>
          </table:table-cell>
          <table:table-cell table:style-name="TableCell229">
            <text:p text:style-name="P230">110<text:s/>年<text:s/>12<text:s/>月<text:s/>6<text:s/>日(一)</text:p>
          </table:table-cell>
          <table:table-cell table:style-name="TableCell231">
            <text:p text:style-name="P232">110年12月6日中午<text:s/>12<text:s/>點公佈於萬能科技大學航空暨運輸服務管理系首頁</text:p>
          </table:table-cell>
        </table:table-row>
        <table:table-row table:style-name="TableRow233">
          <table:table-cell table:style-name="TableCell234">
            <text:p text:style-name="P235">頒獎典禮</text:p>
          </table:table-cell>
          <table:table-cell table:style-name="TableCell236">
            <text:p text:style-name="P237">110<text:s/>年<text:s/>12<text:s/>月<text:s/>15<text:s/>日(三)</text:p>
          </table:table-cell>
          <table:table-cell table:style-name="TableCell238">
            <text:p text:style-name="P239">頒發獎狀及禮品。</text:p>
          </table:table-cell>
        </table:table-row>
      </table:table>
      <text:p text:style-name="P240"/>
      <text:p text:style-name="P241"/>
      <text:p text:style-name="P242"><text:span text:style-name="T243"><draw:frame draw:style-name="a0" draw:name="圖片 1" text:anchor-type="as-char" svg:x="0in" svg:y="0in" svg:width="6.67708in" svg:height="9.1875in" style:rel-width="scale" style:rel-height="scale"><draw:image xlink:href="media/image1.jpeg" xlink:type="simple" xlink:show="embed" xlink:actuate="onLoad"/><svg:title/><svg:desc>Y:\11教發中心(北區業師、TA)\107年高教深耕計劃(107開始)\110-1高教深耕計畫\競賽\天際盃\天際盃競賽DM.JPG</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TimesNewRomanPS" svg:font-family="TimesNewRomanPS" style:font-family-generic="roman"/>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805in" style:print-orientation="portrait" fo:margin-top="0.3937in" fo:margin-left="0.7875in" fo:margin-bottom="0.3937in" fo:margin-right="0.787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hing-Fang Wei</meta:initial-creator>
    <dc:creator>Admin</dc:creator>
    <meta:creation-date>2021-11-08T05:57:00Z</meta:creation-date>
    <dc:date>2021-11-08T05:57:00Z</dc:date>
    <meta:template xlink:href="Normal" xlink:type="simple"/>
    <meta:editing-cycles>2</meta:editing-cycles>
    <meta:editing-duration>PT120S</meta:editing-duration>
    <meta:document-statistic meta:page-count="5" meta:paragraph-count="5" meta:word-count="385" meta:character-count="2579" meta:row-count="18" meta:non-whitespace-character-count="2199"/>
  </office:meta>
</office:document-meta>
</file>