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6.5777in"/>
    </style:style>
    <style:style style:name="Table1" style:family="table" style:master-page-name="MP0">
      <style:table-properties style:width="6.5777in" style:rel-width="98.38%" fo:margin-left="0in" table:align="center"/>
    </style:style>
    <style:style style:name="TableRow3" style:family="table-row">
      <style:table-row-properties style:min-row-height="3.0159in"/>
    </style:style>
    <style:style style:name="TableCell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/>
    </style:style>
    <style:style style:name="T6" style:parent-style-name="預設段落字型" style:family="text">
      <style:text-properties style:font-name="標楷體" style:font-name-asian="標楷體" style:font-name-complex="Courier New" fo:font-weight="bold" style:font-weight-asian="bold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Courier New" fo:font-weight="bold" style:font-weight-asian="bold" style:font-weight-complex="bold" fo:font-size="14pt" style:font-size-asian="14pt" style:font-size-complex="14pt" style:language-asian="zh" style:country-asian="HK"/>
    </style:style>
    <style:style style:name="T8" style:parent-style-name="預設段落字型" style:family="text">
      <style:text-properties style:font-name="標楷體" style:font-name-asian="標楷體" style:font-name-complex="Courier New" fo:font-weight="bold" style:font-weight-asian="bold" style:font-weight-complex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Courier New" fo:font-weight="bold" style:font-weight-asian="bold" style:font-weight-complex="bold" fo:font-size="14pt" style:font-size-asian="14pt" style:font-size-complex="14pt" style:language-asian="zh" style:country-asian="HK"/>
    </style:style>
    <style:style style:name="T10" style:parent-style-name="預設段落字型" style:family="text">
      <style:text-properties style:font-name="標楷體" style:font-name-asian="標楷體" style:font-name-complex="Courier New" fo:font-weight="bold" style:font-weight-asian="bold" style:font-weight-complex="bold" fo:font-size="14pt" style:font-size-asian="14pt" style:font-size-complex="14pt"/>
    </style:style>
    <style:style style:name="P11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12" style:parent-style-name="內文" style:family="paragraph">
      <style:paragraph-properties fo:text-align="justify" fo:margin-left="0.0013in">
        <style:tab-stops/>
      </style:paragraph-properties>
    </style:style>
    <style:style style:name="T13" style:parent-style-name="預設段落字型" style:family="text">
      <style:text-properties style:font-name="標楷體" style:font-name-asian="標楷體" style:font-name-complex="Courier New" fo:font-weight="bold" style:font-weight-asian="bold" style:font-size-complex="12pt"/>
    </style:style>
    <style:style style:name="T14" style:parent-style-name="預設段落字型" style:family="text">
      <style:text-properties style:font-name="標楷體" style:font-name-asian="標楷體" style:font-name-complex="Courier New" style:font-size-complex="12pt"/>
    </style:style>
    <style:style style:name="P15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16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17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style:font-size-complex="12pt"/>
    </style:style>
    <style:style style:name="P18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19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style:font-size-complex="12pt"/>
    </style:style>
    <style:style style:name="P20" style:parent-style-name="內文" style:family="paragraph">
      <style:paragraph-properties fo:widows="2" fo:orphans="2" fo:text-align="justify" fo:background-color="#FFFFFF"/>
    </style:style>
    <style:style style:name="T2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2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 style:language-asian="zh" style:country-asian="HK"/>
    </style:style>
    <style:style style:name="T23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P24" style:parent-style-name="內文" style:family="paragraph">
      <style:paragraph-properties fo:widows="2" fo:orphans="2" fo:text-align="justify" fo:background-color="#FFFFFF"/>
    </style:style>
    <style:style style:name="T2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26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P27" style:parent-style-name="內文" style:family="paragraph">
      <style:paragraph-properties fo:widows="2" fo:orphans="2" fo:text-align="justify" fo:background-color="#FFFFFF"/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P28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29" style:parent-style-name="內文" style:family="paragraph">
      <style:paragraph-properties style:text-autospace="none" fo:margin-right="0.0118in"/>
    </style:style>
    <style:style style:name="T30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31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32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33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34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35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36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P37" style:parent-style-name="內文" style:family="paragraph">
      <style:paragraph-properties style:text-autospace="none" fo:margin-right="0.0118in"/>
    </style:style>
    <style:style style:name="T38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39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40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41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42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43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44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45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P46" style:parent-style-name="內文" style:family="paragraph">
      <style:paragraph-properties style:text-autospace="none" fo:margin-right="0.0118in"/>
    </style:style>
    <style:style style:name="T47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48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49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50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51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52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53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54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P55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56" style:parent-style-name="內文" style:family="paragraph">
      <style:paragraph-properties style:text-autospace="none" fo:margin-right="0.0118in"/>
    </style:style>
    <style:style style:name="T57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58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59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60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61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62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64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P65" style:parent-style-name="內文" style:family="paragraph">
      <style:paragraph-properties style:text-autospace="none" fo:margin-right="0.0118in"/>
    </style:style>
    <style:style style:name="T66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67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68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69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70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71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72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73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P74" style:parent-style-name="內文" style:family="paragraph">
      <style:paragraph-properties style:text-autospace="none" fo:margin-right="0.0118in"/>
    </style:style>
    <style:style style:name="T75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76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77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78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79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 style:language-asian="zh" style:country-asian="HK"/>
    </style:style>
    <style:style style:name="T80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81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T82" style:parent-style-name="預設段落字型" style:family="text">
      <style:text-properties style:font-name="標楷體" style:font-name-asian="標楷體" style:font-name-complex="新細明體" style:letter-kerning="false" style:font-size-complex="12pt" fo:language="zh" fo:country="TW"/>
    </style:style>
    <style:style style:name="P83" style:parent-style-name="內文" style:family="paragraph">
      <style:paragraph-properties fo:margin-left="0.834in" fo:text-indent="-0.834in">
        <style:tab-stops/>
      </style:paragraph-properties>
      <style:text-properties style:font-name="標楷體" style:font-name-asian="標楷體" style:font-name-complex="Courier New" fo:font-weight="bold" style:font-weight-asian="bold" style:letter-kerning="false" style:font-size-complex="12pt"/>
    </style:style>
    <style:style style:name="P84" style:parent-style-name="內文" style:family="paragraph">
      <style:paragraph-properties fo:margin-left="0.834in" fo:text-indent="-0.834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font-name-complex="Courier New" fo:font-weight="bold" style:font-weight-asian="bold" style:letter-kerning="false" style:font-size-complex="12pt"/>
    </style:style>
    <style:style style:name="T86" style:parent-style-name="預設段落字型" style:family="text">
      <style:text-properties style:font-name="標楷體" style:font-name-asian="標楷體" style:font-name-complex="Courier New" style:letter-kerning="false" style:font-size-complex="12pt"/>
    </style:style>
    <style:style style:name="T87" style:parent-style-name="預設段落字型" style:family="text">
      <style:text-properties style:font-name="標楷體" style:font-name-asian="標楷體" style:font-name-complex="Courier New" style:letter-kerning="false" style:font-size-complex="12pt"/>
    </style:style>
    <style:style style:name="P88" style:parent-style-name="內文" style:family="paragraph">
      <style:paragraph-properties fo:margin-left="0.834in" fo:text-indent="-0.834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89" style:parent-style-name="內文" style:family="paragraph">
      <style:paragraph-properties fo:margin-left="0.834in" fo:text-indent="-0.834in">
        <style:tab-stops/>
      </style:paragraph-properties>
    </style:style>
    <style:style style:name="T90" style:parent-style-name="預設段落字型" style:family="text">
      <style:text-properties style:font-name="標楷體" style:font-name-asian="標楷體" style:font-name-complex="Courier New" fo:font-weight="bold" style:font-weight-asian="bold" style:font-size-complex="12pt"/>
    </style:style>
    <style:style style:name="T91" style:parent-style-name="預設段落字型" style:family="text">
      <style:text-properties style:font-name="Arial" style:font-name-complex="Arial" fo:font-size="10.5pt" style:font-size-asian="10.5pt" style:font-size-complex="10.5pt"/>
    </style:style>
    <style:style style:name="P92" style:parent-style-name="內文" style:family="paragraph">
      <style:paragraph-properties fo:margin-left="0.834in" fo:text-indent="-0.834in">
        <style:tab-stops/>
      </style:paragraph-properties>
    </style:style>
    <style:style style:name="T93" style:parent-style-name="預設段落字型" style:family="text">
      <style:text-properties style:font-name="標楷體" style:font-name-asian="標楷體" style:font-name-complex="Courier New" fo:font-weight="bold" style:font-weight-asian="bold" style:font-size-complex="12pt"/>
    </style:style>
    <style:style style:name="T94" style:parent-style-name="預設段落字型" style:family="text">
      <style:text-properties style:font-name="Arial" style:font-name-complex="Arial" fo:color="#990000" fo:font-size="10.5pt" style:font-size-asian="10.5pt" style:font-size-complex="10.5pt" fo:background-color="#D9EDF7"/>
    </style:style>
    <style:style style:name="P95" style:parent-style-name="內文" style:family="paragraph">
      <style:paragraph-properties fo:margin-left="0.834in" fo:text-indent="-0.834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96" style:parent-style-name="內文" style:family="paragraph">
      <style:paragraph-properties fo:margin-left="0.8333in" fo:text-indent="-0.8333in">
        <style:tab-stops/>
      </style:paragraph-properties>
    </style:style>
    <style:style style:name="T97" style:parent-style-name="預設段落字型" style:family="text">
      <style:text-properties style:font-name="標楷體" style:font-name-asian="標楷體" style:font-name-complex="Courier New" style:font-size-complex="12pt" style:language-asian="zh" style:country-asian="HK"/>
    </style:style>
    <style:style style:name="T98" style:parent-style-name="預設段落字型" style:family="text">
      <style:text-properties style:font-name="標楷體" style:font-name-asian="標楷體" style:font-name-complex="Courier New" style:font-size-complex="12pt"/>
    </style:style>
    <style:style style:name="T99" style:parent-style-name="預設段落字型" style:family="text">
      <style:text-properties style:font-name="標楷體" style:font-name-asian="標楷體" style:font-name-complex="Courier New" style:font-size-complex="12pt" style:language-asian="zh" style:country-asian="HK"/>
    </style:style>
    <style:style style:name="T100" style:parent-style-name="預設段落字型" style:family="text">
      <style:text-properties style:font-name="標楷體" style:font-name-asian="標楷體" style:font-name-complex="Courier New" style:font-size-complex="12pt"/>
    </style:style>
    <style:style style:name="T101" style:parent-style-name="預設段落字型" style:family="text">
      <style:text-properties style:font-name="標楷體" style:font-name-asian="標楷體" style:font-name-complex="Courier New" style:font-size-complex="12pt"/>
    </style:style>
    <style:style style:name="T102" style:parent-style-name="預設段落字型" style:family="text">
      <style:text-properties style:font-name="標楷體" style:font-name-asian="標楷體" style:font-name-complex="Courier New" style:letter-kerning="false" style:font-size-complex="12pt"/>
    </style:style>
    <style:style style:name="T103" style:parent-style-name="預設段落字型" style:family="text">
      <style:text-properties style:font-name="標楷體" style:font-name-asian="標楷體" style:font-name-complex="Courier New" fo:font-weight="bold" style:font-weight-asian="bold" style:font-weight-complex="bold" style:font-size-complex="12pt"/>
    </style:style>
    <style:style style:name="T104" style:parent-style-name="預設段落字型" style:family="text">
      <style:text-properties style:font-name="標楷體" style:font-name-asian="標楷體" style:font-name-complex="Courier New" fo:font-weight="bold" style:font-weight-asian="bold" style:font-weight-complex="bold" style:font-size-complex="12pt" style:language-asian="zh" style:country-asian="HK"/>
    </style:style>
    <style:style style:name="P105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10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9" style:parent-style-name="內文" style:family="paragraph">
      <style:paragraph-properties fo:text-align="justify" fo:margin-left="0.0013in">
        <style:tab-stops/>
      </style:paragraph-properties>
      <style:text-properties style:font-name="標楷體" style:font-name-asian="標楷體" style:font-name-complex="Courier New" fo:font-weight="bold" style:font-weight-asian="bold" style:font-size-complex="12pt"/>
    </style:style>
    <style:style style:name="P11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1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1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1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14" style:parent-style-name="內文" style:family="paragraph">
      <style:paragraph-properties fo:text-align="justify"/>
    </style:style>
    <style:style style:name="T11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P12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26" style:parent-style-name="內文" style:family="paragraph">
      <style:paragraph-properties fo:text-align="justify"/>
    </style:style>
    <style:style style:name="T12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P12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30" style:parent-style-name="內文" style:family="paragraph">
      <style:paragraph-properties fo:text-align="justify"/>
    </style:style>
    <style:style style:name="T13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P13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40" style:parent-style-name="內文" style:family="paragraph">
      <style:paragraph-properties fo:text-align="justify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P15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58" style:parent-style-name="清單段落" style:list-style-name="LFO1" style:family="paragraph">
      <style:paragraph-properties fo:text-align="justify"/>
      <style:text-properties style:font-name="標楷體" style:font-name-asian="標楷體" style:font-size-complex="12pt"/>
    </style:style>
    <style:style style:name="P159" style:parent-style-name="清單段落" style:list-style-name="LFO1" style:family="paragraph">
      <style:paragraph-properties fo:text-align="justify"/>
      <style:text-properties style:font-name="標楷體" style:font-name-asian="標楷體" style:font-size-complex="12pt"/>
    </style:style>
    <style:style style:name="P160" style:parent-style-name="清單段落" style:list-style-name="LFO1" style:family="paragraph">
      <style:paragraph-properties fo:text-align="justify"/>
      <style:text-properties style:font-name="標楷體" style:font-name-asian="標楷體" style:font-size-complex="12pt"/>
    </style:style>
    <style:style style:name="P161" style:parent-style-name="清單段落" style:list-style-name="LFO1" style:family="paragraph">
      <style:paragraph-properties fo:text-align="justify"/>
      <style:text-properties style:font-name="標楷體" style:font-name-asian="標楷體" style:font-size-complex="12pt"/>
    </style:style>
    <style:style style:name="P162" style:parent-style-name="清單段落" style:list-style-name="LFO1" style:family="paragraph">
      <style:paragraph-properties fo:text-align="justify"/>
      <style:text-properties style:font-name="標楷體" style:font-name-asian="標楷體" style:font-size-complex="12pt"/>
    </style:style>
    <style:style style:name="P163" style:parent-style-name="內文" style:family="paragraph">
      <style:paragraph-properties style:snap-to-layout-grid="false"/>
      <style:text-properties fo:font-size="8pt" style:font-size-asian="8pt"/>
    </style:style>
    <style:style style:name="P164" style:parent-style-name="內文" style:family="paragraph">
      <style:paragraph-properties fo:widows="2" fo:orphans="2" fo:break-before="page" style:line-height-at-least="0in"/>
      <style:text-properties fo:font-size="8pt" style:font-size-asian="8pt"/>
    </style:style>
    <style:style style:name="P165" style:parent-style-name="內文" style:family="paragraph">
      <style:paragraph-properties style:snap-to-layout-grid="false" fo:text-align="center"/>
    </style:style>
    <style:style style:name="P166" style:parent-style-name="內文" style:family="paragraph">
      <style:paragraph-properties style:snap-to-layout-grid="false" fo:text-align="center"/>
    </style:style>
    <style:style style:family="graphic" style:name="a0" style:parent-style-name="Graphics">
      <style:graphic-properties fo:border="0.01042in solid #000000" fo:background-color="transparent" fo:clip="rect(0in, 0in, 0in, 0in)" style:shadow="0.02946in 0.02946in 0pc #000000"/>
    </style:style>
    <style:style style:family="graphic" style:name="a1" style:parent-style-name="Graphics">
      <style:graphic-properties fo:border="0.01042in solid #000000" fo:background-color="transparent" fo:clip="rect(0in, 0in, 0in, 0in)" style:shadow="0.02946in 0.02946in 0pc #000000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2022</text:span><text:span text:style-name="T7">宏國</text:span><text:span text:style-name="T8">德霖企管</text:span><text:span text:style-name="T9">盃</text:span><text:span text:style-name="T10">全國大專暨高中職虛擬投資競賽</text:span></text:p>
            <text:p text:style-name="P11">活動宗旨：</text:p>
            <text:p text:style-name="P12"><text:span text:style-name="T13"><text:s text:c="4"/></text:span><text:span text:style-name="T14">本競賽活動透過線上虛擬投資軟體，使參賽者模擬真實股票市場的運作，將商業理論實現於實際的買賣操作行為。參賽學生獲得與真實證券市場接軌的實戰演練，建立正確的投資觀念並與全台大專院校學生或高中職學生交流。</text:span></text:p>
            <text:p text:style-name="P15">活動對象：</text:p>
            <text:p text:style-name="P16">【大專組】</text:p>
            <text:p text:style-name="P17">全國大專院校在學學生，依系統報名順序，參賽人數上限500人(含大學部、碩、博士班、在職專班，不含五專一~三年級)，非本國籍者必須同時持有居留證，每一參賽隊伍人數1人，得指定1位指導老師，並請於系統報名參賽時輸入校名、系所名、參賽者正確姓名、e-mail、手機號碼及指導老師正確姓名，如無指導老師請填無即可。</text:p>
            <text:p text:style-name="P18">【高中職組】</text:p>
            <text:p text:style-name="P19">全國高中職在學學生，依系統報名順序，參賽人數上限500人(含五專一~三年級)，非本國籍者必須同時持有居留證，每一參賽隊伍人數1人，得指定1位指導老師，並請於系統報名參賽時輸入校名、系科名、參賽者正確姓名、e-mail、手機號碼及指導老師正確姓名，如無指導老師請填無即可。</text:p>
            <text:p text:style-name="P20"><text:span text:style-name="T21">報名期間</text:span><text:span text:style-name="T22">：</text:span><text:span text:style-name="T23">2022-04-15~2022-05-02</text:span></text:p>
            <text:p text:style-name="P24"><text:span text:style-name="T25">競賽期間：</text:span><text:span text:style-name="T26">2022-05-03~2022-05-27</text:span></text:p>
            <text:p text:style-name="P27">競賽獎勵：</text:p>
            <text:p text:style-name="P28">【大專組】</text:p>
            <text:p text:style-name="P29"><text:span text:style-name="T30">第一名</text:span><text:span text:style-name="T31">(</text:span><text:span text:style-name="T32">一名</text:span><text:span text:style-name="T33">)</text:span><text:span text:style-name="T34">：獎金</text:span><text:span text:style-name="T35">2,000</text:span><text:span text:style-name="T36">元，並頒發參賽學生及指導老師獎狀每人乙紙。</text:span></text:p>
            <text:p text:style-name="P37"><text:span text:style-name="T38">第二名</text:span><text:span text:style-name="T39">(</text:span><text:span text:style-name="T40">二</text:span><text:span text:style-name="T41">名</text:span><text:span text:style-name="T42">)</text:span><text:span text:style-name="T43">：獎金</text:span><text:span text:style-name="T44">1,000</text:span><text:span text:style-name="T45">元，並頒發參賽學生及指導老師獎狀每人乙紙。</text:span></text:p>
            <text:p text:style-name="P46"><text:span text:style-name="T47">第三名</text:span><text:span text:style-name="T48">(</text:span><text:span text:style-name="T49">六</text:span><text:span text:style-name="T50">名</text:span><text:span text:style-name="T51">)</text:span><text:span text:style-name="T52">：獎金</text:span><text:span text:style-name="T53">500</text:span><text:span text:style-name="T54">元，並頒發參賽學生及指導老師獎狀每人乙紙。</text:span></text:p>
            <text:p text:style-name="P55">【高中職組】</text:p>
            <text:p text:style-name="P56"><text:span text:style-name="T57">第一名</text:span><text:span text:style-name="T58">(</text:span><text:span text:style-name="T59">一名</text:span><text:span text:style-name="T60">)</text:span><text:span text:style-name="T61">：等值獎品</text:span><text:span text:style-name="T62">2,000</text:span><text:span text:style-name="T63">元，並頒發參賽學生及指導老師獎狀</text:span><text:span text:style-name="T64">每人乙紙。</text:span></text:p>
            <text:p text:style-name="P65"><text:span text:style-name="T66">第二名</text:span><text:span text:style-name="T67">(</text:span><text:span text:style-name="T68">二</text:span><text:span text:style-name="T69">名</text:span><text:span text:style-name="T70">)</text:span><text:span text:style-name="T71">：等值獎品</text:span><text:span text:style-name="T72">1,000</text:span><text:span text:style-name="T73">元，並頒發參賽學生及指導老師獎狀每人乙紙。</text:span></text:p>
            <text:p text:style-name="P74"><text:span text:style-name="T75">第三名</text:span><text:span text:style-name="T76">(</text:span><text:span text:style-name="T77">六</text:span><text:span text:style-name="T78">名</text:span><text:span text:style-name="T79">)</text:span><text:span text:style-name="T80">：等值獎品</text:span><text:span text:style-name="T81">500</text:span><text:span text:style-name="T82">元，並頒發參賽學生及指導老師獎狀每人乙紙。</text:span></text:p>
            <text:p text:style-name="P83"/>
            <text:p text:style-name="P84"><text:span text:style-name="T85">聯絡方式：</text:span><text:span text:style-name="T86">warlien@hotmail.com</text:span><text:span text:style-name="T87">李旻儒老師</text:span></text:p>
            <text:p text:style-name="P88">競賽資訊網站：</text:p>
            <text:p text:style-name="P89"><text:span text:style-name="T90">【大專組】網址：</text:span><text:span text:style-name="T91">https://www.cmoney.tw/vt/game/6743/</text:span></text:p>
            <text:p text:style-name="P92"><text:span text:style-name="T93">【高中職組】網址：</text:span><text:span text:style-name="T94">https://www.cmoney.tw/vt/game/6744/</text:span></text:p>
            <text:p text:style-name="P95">主辦/協辦單位：</text:p>
            <text:p text:style-name="P96"><text:span text:style-name="T97">宏國</text:span><text:span text:style-name="T98">德霖</text:span><text:span text:style-name="T99">科技大學企業管理系</text:span><text:span text:style-name="T100">/Cmoney</text:span><text:span text:style-name="T101">全曜財經資訊</text:span><text:span text:style-name="T102">股份有限公司</text:span></text:p>
            <text:p text:style-name="內文"><text:span text:style-name="T103">競賽</text:span><text:span text:style-name="T104">規則</text:span></text:p>
            <text:p text:style-name="P105">【大專組】</text:p>
            <text:p text:style-name="P106">交易標的：台灣證券交易所上市櫃股票、權證、台灣期貨交易所台指期、小台指期、金融期、電子期、台指選擇權</text:p>
            <text:p text:style-name="P107">期初資金：1,000萬(沒有開放信用借款)</text:p>
            <text:p text:style-name="P108">手續費及證交稅：台股、權證(0.7125‰)，台指期、電子期、金融期(每口50元)、小台指、選擇權(每口35元)、證交稅3‰。</text:p>
            <text:p text:style-name="P109">【高中職組】</text:p>
            <text:p text:style-name="P110">交易標的：台灣證券交易所上市櫃股票</text:p>
            <text:p text:style-name="P111">期初資金：1,000萬(沒有開放信用借款)</text:p>
            <text:p text:style-name="P112">手續費及證交稅：分別為0.7125‰及3‰。</text:p>
            <text:p text:style-name="P113"/>
            <text:p text:style-name="P114"><text:span text:style-name="T115">證券部位限制：</text:span><text:span text:style-name="T116">最低持股率</text:span><text:span text:style-name="T117">20%</text:span><text:span text:style-name="T118">，單一個股投資上限</text:span><text:span text:style-name="T119">40%</text:span><text:span text:style-name="T120">，每次違規各扣總報酬率</text:span><text:span text:style-name="T121">0.5%</text:span><text:span text:style-name="T122">，競技開始後第</text:span><text:span text:style-name="T123">3</text:span><text:span text:style-name="T124">天計算投資懲罰。</text:span></text:p>
            <text:p text:style-name="P125"/>
            <text:p text:style-name="P126"><text:span text:style-name="T127">評比標準：</text:span><text:span text:style-name="T128">依虛擬交易平台提供競賽結果之整體成績為準。</text:span></text:p>
            <text:p text:style-name="P129"/>
            <text:p text:style-name="P130"><text:span text:style-name="T131">參加方式：</text:span><text:span text:style-name="T132">需要審核</text:span><text:span text:style-name="T133">(</text:span><text:span text:style-name="T134">線上報名資料需要有明確學校名稱、系科名稱、參賽者姓名、連絡電話及</text:span><text:span text:style-name="T135">email</text:span><text:span text:style-name="T136">信箱才能通過審核</text:span><text:span text:style-name="T137">)</text:span><text:span text:style-name="T138">。</text:span></text:p>
            <text:p text:style-name="P139"/>
            <text:p text:style-name="P140"><text:span text:style-name="T141">☆</text:span><text:span text:style-name="T142">請務必於「</text:span><text:span text:style-name="T143">2022</text:span><text:span text:style-name="T144">宏國德霖企管盃全國大專暨高中職虛擬投資競賽」競技場進行交易</text:span><text:span text:style-name="T145">(</text:span><text:span text:style-name="T146">投資金額為</text:span><text:span text:style-name="T147">1,000</text:span><text:span text:style-name="T148">萬</text:span><text:span text:style-name="T149">)</text:span><text:span text:style-name="T150">，未入競技場的投資</text:span><text:span text:style-name="T151">(</text:span><text:span text:style-name="T152">投資金額只有</text:span><text:span text:style-name="T153">200</text:span><text:span text:style-name="T154">萬</text:span><text:span text:style-name="T155">)</text:span><text:span text:style-name="T156">一律不列入計分。</text:span></text:p>
            <text:p text:style-name="P157">例外狀況處理規則：</text:p>
            <text:list text:style-name="LFO1" text:continue-numbering="true">
              <text:list-item>
                <text:p text:style-name="P158">因系統任何因素導致價格錯誤、延誤、撮合機制失效，主辦單位得視情形宣布當日交易無效，並回到前一有效交易日之交易結果；或宣布重新開賽、停止競賽。</text:p>
              </text:list-item>
              <text:list-item>
                <text:p text:style-name="P159">競賽開始日，開盤撮合時若遇有大量預約掛單，系統撮合間隔將隨掛單量增加。</text:p>
              </text:list-item>
              <text:list-item>
                <text:p text:style-name="P160">本活動因故無法進行時，主辦單位有權決定取消、終止、修改或暫停活動，並保有隨時修訂之權利，將公告於主辦單位網站。</text:p>
              </text:list-item>
              <text:list-item>
                <text:p text:style-name="P161">虛擬交易平台之績效整體成績相同者，以Sharpe值高者優先排序。</text:p>
              </text:list-item>
              <text:list-item>
                <text:p text:style-name="P162">獲獎者須提供學生證影本(有110學年第二學期註冊章或其他可供在學證明之文件)為在學憑證始得領獎，無法提供或者線上報名聯絡資料聯絡無效，則取消獲獎資格並由下一順位遞補。</text:p>
              </text:list-item>
            </text:list>
          </table:table-cell>
        </table:table-row>
      </table:table>
      <text:p text:style-name="P163"/>
      <text:p text:style-name="P164"/>
      <text:p text:style-name="P165"><draw:frame draw:style-name="a0" draw:name="圖片 1" text:anchor-type="as-char" svg:x="0in" svg:y="0in" svg:width="6.69291in" svg:height="4.67465in" style:rel-width="scale" style:rel-height="scale"><draw:image xlink:href="media/image1.png" xlink:type="simple" xlink:show="embed" xlink:actuate="onLoad"/><svg:title/><svg:desc/></draw:frame></text:p>
      <text:p text:style-name="P166"><draw:frame draw:style-name="a1" draw:name="圖片 2" text:anchor-type="as-char" svg:x="0in" svg:y="0in" svg:width="6.69291in" svg:height="5.09387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8659in" fo:margin-left="0.7875in" fo:margin-bottom="0.709in" fo:margin-right="0.78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dmin</dc:creator>
    <meta:creation-date>2022-04-07T02:42:00Z</meta:creation-date>
    <dc:date>2022-04-07T02:42:00Z</dc:date>
    <meta:template xlink:href="Normal" xlink:type="simple"/>
    <meta:editing-cycles>3</meta:editing-cycles>
    <meta:editing-duration>PT60S</meta:editing-duration>
    <meta:document-statistic meta:page-count="1" meta:paragraph-count="3" meta:word-count="247" meta:character-count="1654" meta:row-count="11" meta:non-whitespace-character-count="1410"/>
  </office:meta>
</office:document-meta>
</file>