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/>
    </style:style>
    <style:style style:name="ce9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3" style:family="table-cell" style:parent-style-name="_36229__36899__32080_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FF" style:text-underline-style="solid" style:text-underline-type="single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細明體" style:font-name-asian="細明體" style:font-name-complex="細明體" fo:font-weight="bold" style:font-weight-asian="bold" style:font-weight-complex="bold" style:font-family-generic="modern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middle" fo:background-color="#F2F2F2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top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70C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3.46604166666667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8.28145833333333cm"/>
    </style:style>
    <style:style style:name="co6" style:family="table-column">
      <style:table-column-properties fo:break-before="auto" style:column-width="7.96395833333333cm"/>
    </style:style>
    <style:style style:name="co7" style:family="table-column">
      <style:table-column-properties fo:break-before="auto" style:column-width="5.52979166666667cm" style:use-optimal-column-width="true"/>
    </style:style>
    <style:style style:name="co8" style:family="table-column">
      <style:table-column-properties fo:break-before="auto" style:column-width="10.3716666666667cm" style:use-optimal-column-width="true"/>
    </style:style>
    <style:style style:name="ro1" style:family="table-row">
      <style:table-row-properties style:row-height="30.6pt" style:use-optimal-row-height="false" fo:break-before="auto"/>
    </style:style>
    <style:style style:name="ro2" style:family="table-row">
      <style:table-row-properties style:row-height="95.45pt" style:use-optimal-row-height="false" fo:break-before="auto"/>
    </style:style>
    <style:style style:name="ro3" style:family="table-row">
      <style:table-row-properties style:row-height="58.9pt" style:use-optimal-row-height="false" fo:break-before="auto"/>
    </style:style>
    <style:style style:name="ro4" style:family="table-row">
      <style:table-row-properties style:row-height="108pt" style:use-optimal-row-height="false" fo:break-before="auto"/>
    </style:style>
    <style:style style:name="ro5" style:family="table-row">
      <style:table-row-properties style:row-height="99pt" style:use-optimal-row-height="false" fo:break-before="auto"/>
    </style:style>
    <style:style style:name="ro6" style:family="table-row">
      <style:table-row-properties style:row-height="99.7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單回應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4"/>
        <table:table-column table:style-name="co7" table:default-cell-style-name="ce2"/>
        <table:table-column table:style-name="co8" table:default-cell-style-name="ce2"/>
        <table:table-column table:style-name="co2" table:number-columns-repeated="6" table:default-cell-style-name="ce2"/>
        <table:table-column table:style-name="co1" table:number-columns-repeated="16370" table:default-cell-style-name="ce2"/>
        <table:table-row table:style-name="ro1">
          <table:table-cell office:value-type="string" table:number-columns-spanned="8" table:number-rows-spanned="1" table:style-name="ce25">
            <text:p><text:span text:style-name="T2">「中原大學</text:span>111<text:span text:style-name="T2">年系所博覽會」策略聯盟高中</text:span>(<text:span text:style-name="T2">職</text:span>)<text:span text:style-name="T2">團體報名表</text:span>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office:value-type="string" table:number-columns-spanned="8" table:number-rows-spanned="1" table:style-name="ce26">
            <text:p><text:span text:style-name="T4">活動時間：</text:span>111<text:span text:style-name="T4">年</text:span>10<text:span text:style-name="T4">月</text:span>22<text:span text:style-name="T4">日</text:span>(<text:span text:style-name="T4">星期六</text:span>) 9:00-16:00</text:p>
            <text:p><text:span text:style-name="T4">活動地點：中原大學維澈樓</text:span>2<text:span text:style-name="T4">樓宗倬章紀念廳、各系（所）館。</text:span><text:span text:style-name="T4"/></text:p>
            <text:p><text:span text:style-name="T4">活動內容：</text:span><text:span text:style-name="T4"/></text:p>
            <text:p>(<text:span text:style-name="T4">一</text:span>)<text:span text:style-name="T4">各系所攤位展覽、系館探索、學群講座。</text:span><text:span text:style-name="T4"/></text:p>
            <text:p>(<text:span text:style-name="T4">二</text:span>)<text:span text:style-name="T4">專題演講：邀請升學輔導專家黃仕親老師分享「從科系選擇制定學測與學習歷程的策略！」。</text:span><text:span text:style-name="T4"/></text:p>
            <text:p><text:span text:style-name="T5">※本表填寫完畢，敬請傳送e-mail至</text:span><text:span text:style-name="T6">yu73219@cycu.edu.tw<text:s/></text:span><text:span text:style-name="T5">中原大學科教中心余沛臻小姐收，感謝您的協助與辛勞！</text:span></text:p>
          </table:table-cell>
          <table:covered-table-cell table:number-columns-repeated="7"/>
          <table:table-cell table:number-columns-repeated="16376" table:style-name="ce2"/>
        </table:table-row>
        <table:table-row table:style-name="ro3">
          <table:table-cell office:value-type="string" table:style-name="ce3">
            <text:p>序號</text:p>
          </table:table-cell>
          <table:table-cell office:value-type="string" table:style-name="ce4">
            <text:p><text:span text:style-name="T7">姓名</text:span></text:p>
          </table:table-cell>
          <table:table-cell office:value-type="string" table:style-name="ce5">
            <text:p>就讀高中全名</text:p>
          </table:table-cell>
          <table:table-cell office:value-type="string" table:style-name="ce5">
            <text:p>就讀年級</text:p>
          </table:table-cell>
          <table:table-cell office:value-type="string" table:style-name="ce4">
            <text:p><text:span text:style-name="T7">是否會參加升學輔導講座</text:span><text:span text:style-name="T7"/></text:p>
            <text:p>9:20-10:30 從科系選擇制定學測與學習歷程的策略！</text:p>
          </table:table-cell>
          <table:table-cell office:value-type="string" table:style-name="ce6">
            <text:p>是否參加學群講座</text:p>
            <text:p>(<text:span text:style-name="T9">可擇一參加</text:span>)</text:p>
            <text:p><text:span text:style-name="T10">13:30-14:30 各院學群講座<text:s/></text:span></text:p>
          </table:table-cell>
          <table:table-cell office:value-type="string" table:style-name="ce7">
            <text:p>是否願意接收本校活動訊息？</text:p>
          </table:table-cell>
          <table:table-cell office:value-type="string" table:style-name="ce7">
            <text:p>E-mail(如願意接收本校活動訊息，請留下您的E-mail喔）</text:p>
          </table:table-cell>
          <table:table-cell table:number-columns-repeated="2" table:style-name="ce8"/>
          <table:table-cell table:number-columns-repeated="16374" table:style-name="ce2"/>
        </table:table-row>
        <table:table-row table:style-name="ro4">
          <table:table-cell office:value-type="float" office:value="1" table:style-name="ce9">
            <text:p>1</text:p>
          </table:table-cell>
          <table:table-cell office:value-type="string" table:style-name="ce10">
            <text:p><text:span text:style-name="T9">(範例說明)</text:span>張瑩瑩</text:p>
            <text:p/>
          </table:table-cell>
          <table:table-cell office:value-type="string" table:style-name="ce11">
            <text:p>中壢高中</text:p>
          </table:table-cell>
          <table:table-cell office:value-type="string" table:style-name="ce11">
            <text:p>二年級</text:p>
          </table:table-cell>
          <table:table-cell office:value-type="string" table:style-name="ce10">
            <text:p><text:span text:style-name="T11">■</text:span>是</text:p>
            <text:p>□否</text:p>
          </table:table-cell>
          <table:table-cell office:value-type="string" table:style-name="ce12">
            <text:p><text:span text:style-name="T11">■</text:span>理學院<text:s text:c="2"/></text:p>
            <text:p>□工學院<text:s text:c="2"/></text:p>
            <text:p>□商學院<text:s text:c="2"/></text:p>
            <text:p>□設計學院</text:p>
            <text:p>□人育學院</text:p>
            <text:p>□法學院<text:s text:c="2"/></text:p>
            <text:p>□電資學院</text:p>
            <text:p/>
            <text:p/>
          </table:table-cell>
          <table:table-cell office:value-type="string" table:style-name="ce9">
            <text:p>V</text:p>
          </table:table-cell>
          <table:table-cell office:value-type="string" table:style-name="ce13">
            <text:p><text:a xlink:href="mailto:cutepiying@gmail.com">cutepiying@gmail.com</text:a></text:p>
          </table:table-cell>
          <table:table-cell table:style-name="ce14"/>
          <table:table-cell table:number-columns-repeated="49" table:style-name="ce15"/>
          <table:table-cell table:number-columns-repeated="16326" table:style-name="ce16"/>
        </table:table-row>
        <table:table-row table:style-name="ro5">
          <table:table-cell office:value-type="float" office:value="2" table:style-name="ce17">
            <text:p>2</text:p>
          </table:table-cell>
          <table:table-cell table:number-columns-repeated="2" table:style-name="ce18"/>
          <table:table-cell table:style-name="ce19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" table:style-name="ce17">
            <text:p>3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" table:style-name="ce17">
            <text:p>4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5" table:style-name="ce17">
            <text:p>5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6" table:style-name="ce17">
            <text:p>6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7" table:style-name="ce17">
            <text:p>7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8" table:style-name="ce17">
            <text:p>8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9" table:style-name="ce17">
            <text:p>9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0" table:style-name="ce17">
            <text:p>10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1" table:style-name="ce17">
            <text:p>11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2" table:style-name="ce17">
            <text:p>12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3" table:style-name="ce17">
            <text:p>13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4" table:style-name="ce17">
            <text:p>14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5" table:style-name="ce17">
            <text:p>15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6" table:style-name="ce17">
            <text:p>16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7" table:style-name="ce17">
            <text:p>17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8" table:style-name="ce17">
            <text:p>18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19" table:style-name="ce17">
            <text:p>19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0" table:style-name="ce17">
            <text:p>20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1" table:style-name="ce17">
            <text:p>21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2" table:style-name="ce17">
            <text:p>22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3" table:style-name="ce17">
            <text:p>23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4" table:style-name="ce17">
            <text:p>24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5" table:style-name="ce17">
            <text:p>25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6" table:style-name="ce17">
            <text:p>26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7" table:style-name="ce17">
            <text:p>27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8" table:style-name="ce17">
            <text:p>28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29" table:style-name="ce17">
            <text:p>29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0" table:style-name="ce17">
            <text:p>30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1" table:style-name="ce17">
            <text:p>31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2" table:style-name="ce17">
            <text:p>32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3" table:style-name="ce17">
            <text:p>33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4" table:style-name="ce17">
            <text:p>34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5" table:style-name="ce17">
            <text:p>35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6" table:style-name="ce17">
            <text:p>36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7" table:style-name="ce17">
            <text:p>37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8" table:style-name="ce17">
            <text:p>38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39" table:style-name="ce17">
            <text:p>39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0" table:style-name="ce17">
            <text:p>40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1" table:style-name="ce17">
            <text:p>41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2" table:style-name="ce17">
            <text:p>42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3" table:style-name="ce17">
            <text:p>43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4" table:style-name="ce17">
            <text:p>44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5" table:style-name="ce17">
            <text:p>45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6" table:style-name="ce17">
            <text:p>46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7" table:style-name="ce17">
            <text:p>47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8" table:style-name="ce17">
            <text:p>48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49" table:style-name="ce17">
            <text:p>49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style-name="ro6">
          <table:table-cell office:value-type="float" office:value="50" table:style-name="ce17">
            <text:p>50</text:p>
          </table:table-cell>
          <table:table-cell table:number-columns-repeated="3" table:style-name="ce18"/>
          <table:table-cell office:value-type="string" table:style-name="ce20">
            <text:p>□是</text:p>
            <text:p>□否</text:p>
          </table:table-cell>
          <table:table-cell office:value-type="string" table:style-name="ce21">
            <text:p><text:span text:style-name="T11">□理學院<text:s text:c="2"/></text:span><text:span text:style-name="T11"/></text:p>
            <text:p><text:span text:style-name="T11">□工學院<text:s text:c="2"/></text:span><text:span text:style-name="T11"/></text:p>
            <text:p><text:span text:style-name="T11">□商學院<text:s text:c="2"/></text:span><text:span text:style-name="T11"/></text:p>
            <text:p><text:span text:style-name="T11">□設計學院</text:span><text:span text:style-name="T11"/></text:p>
            <text:p><text:span text:style-name="T11">□人育學院</text:span><text:span text:style-name="T11"/></text:p>
            <text:p><text:span text:style-name="T11">□法學院<text:s text:c="2"/></text:span><text:span text:style-name="T11"/></text:p>
            <text:p><text:span text:style-name="T11">□電資學院</text:span><text:span text:style-name="T11"/></text:p>
            <text:p/>
            <text:p/>
          </table:table-cell>
          <table:table-cell table:number-columns-repeated="2" table:style-name="ce18"/>
          <table:table-cell table:number-columns-repeated="16376" table:style-name="ce22"/>
        </table:table-row>
        <table:table-row table:number-rows-repeated="74" table:style-name="ro7">
          <table:table-cell table:number-columns-repeated="5" table:style-name="ce22"/>
          <table:table-cell table:style-name="ce23"/>
          <table:table-cell table:number-columns-repeated="16378" table:style-name="ce22"/>
        </table:table-row>
        <table:table-row table:number-rows-repeated="104844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劉璧瑩</meta:initial-creator>
    <dc:creator>余沛臻</dc:creator>
    <meta:creation-date>2018-09-28T02:58:32Z</meta:creation-date>
    <dc:date>2022-09-28T03:58:12Z</dc:date>
  </office:meta>
</office:document-meta>
</file>