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0.5743in"/>
    </style:style>
    <style:style style:name="TableColumn5" style:family="table-column">
      <style:table-column-properties style:column-width="0.8937in"/>
    </style:style>
    <style:style style:name="TableColumn6" style:family="table-column">
      <style:table-column-properties style:column-width="0.3993in"/>
    </style:style>
    <style:style style:name="TableColumn7" style:family="table-column">
      <style:table-column-properties style:column-width="0.6041in"/>
    </style:style>
    <style:style style:name="TableColumn8" style:family="table-column">
      <style:table-column-properties style:column-width="0.5895in"/>
    </style:style>
    <style:style style:name="TableColumn9" style:family="table-column">
      <style:table-column-properties style:column-width="0.6763in"/>
    </style:style>
    <style:style style:name="TableColumn10" style:family="table-column">
      <style:table-column-properties style:column-width="0.5972in"/>
    </style:style>
    <style:style style:name="TableColumn11" style:family="table-column">
      <style:table-column-properties style:column-width="1.4263in"/>
    </style:style>
    <style:style style:name="Table3" style:family="table">
      <style:table-properties style:width="5.7611in" fo:margin-left="0in" table:align="left"/>
    </style:style>
    <style:style style:name="TableRow12" style:family="table-row">
      <style:table-row-properties style:min-row-height="0.9062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style:font-size-complex="12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style:font-size-complex="12pt"/>
    </style:style>
    <style:style style:name="P19" style:parent-style-name="內文" style:family="paragraph">
      <style:text-properties style:font-name="標楷體" style:font-name-asian="標楷體" style:font-size-complex="12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style:font-size-complex="12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style:font-size-complex="12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text-properties style:font-name="標楷體" style:font-name-asian="標楷體" style:font-size-complex="12pt"/>
    </style:style>
    <style:style style:name="P37" style:parent-style-name="內文" style:family="paragraph"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7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7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Row80" style:family="table-row">
      <style:table-row-properties style:min-row-height="1.5138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 style:font-size-complex="12pt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P93" style:parent-style-name="內文" style:family="paragraph">
      <style:text-properties style:font-name="標楷體" style:font-name-asian="標楷體" style:font-size-complex="12pt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P95" style:parent-style-name="內文" style:family="paragraph">
      <style:text-properties style:font-name="標楷體" style:font-name-asian="標楷體" style:font-size-complex="12pt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P97" style:parent-style-name="內文" style:family="paragraph">
      <style:text-properties style:font-name="標楷體" style:font-name-asian="標楷體" style:font-size-complex="12pt"/>
    </style:style>
    <style:style style:name="P98" style:parent-style-name="內文" style:family="paragraph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>2022—TICCPA國際文創美學線上競賽、流行藝術技<text:s/>術研討會暨專題發表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姓名</text:p>
          </table:table-cell>
          <table:table-cell table:style-name="TableCell15">
            <text:p text:style-name="P16"/>
          </table:table-cell>
          <table:table-cell table:style-name="TableCell17">
            <text:p text:style-name="P18">出生</text:p>
            <text:p text:style-name="P19">日期</text:p>
          </table:table-cell>
          <table:table-cell table:style-name="TableCell20">
            <text:p text:style-name="P21"/>
          </table:table-cell>
          <table:table-cell table:style-name="TableCell22">
            <text:p text:style-name="P23">性別</text:p>
          </table:table-cell>
          <table:table-cell table:style-name="TableCell24">
            <text:p text:style-name="P25"/>
          </table:table-cell>
          <table:table-cell table:style-name="TableCell26">
            <text:p text:style-name="P27">電話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身份證字號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就讀</text:p>
            <text:p text:style-name="P37">學校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年級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通訊地址</text:p>
          </table:table-cell>
          <table:table-cell table:style-name="TableCell47" table:number-columns-spanned="7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□組別</text:p>
            <text:p text:style-name="P52">一</text:p>
          </table:table-cell>
          <table:table-cell table:style-name="TableCell53" table:number-columns-spanned="2">
            <text:p text:style-name="P54">禪繞服飾創意紙圖</text:p>
            <text:p text:style-name="內文"><text:span text:style-name="T55">(</text:span><text:span text:style-name="T56">黑白繪</text:span><text:span text:style-name="T57">)</text:span></text:p>
          </table:table-cell>
          <table:covered-table-cell/>
          <table:table-cell table:style-name="TableCell58">
            <text:p text:style-name="P59">□組別二</text:p>
          </table:table-cell>
          <table:table-cell table:style-name="TableCell60" table:number-columns-spanned="2">
            <text:p text:style-name="P61">禪繞服飾創意紙圖</text:p>
            <text:p text:style-name="內文"><text:span text:style-name="T62">(</text:span><text:span text:style-name="T63">彩色繪</text:span><text:span text:style-name="T64">)</text:span></text:p>
          </table:table-cell>
          <table:covered-table-cell/>
          <table:table-cell table:style-name="TableCell65">
            <text:p text:style-name="P66">□組別三</text:p>
          </table:table-cell>
          <table:table-cell table:style-name="TableCell67">
            <text:p text:style-name="P68"><text:s/>HENNA彩繪藝術</text:p>
          </table:table-cell>
        </table:table-row>
        <table:table-row table:style-name="TableRow69">
          <table:table-cell table:style-name="TableCell70">
            <text:p text:style-name="內文"><text:span text:style-name="T71">□</text:span><text:span text:style-name="T72">組別四</text:span></text:p>
          </table:table-cell>
          <table:table-cell table:style-name="TableCell73" table:number-columns-spanned="2">
            <text:p text:style-name="P74">時尚彩妝</text:p>
          </table:table-cell>
          <table:covered-table-cell/>
          <table:table-cell table:style-name="TableCell75">
            <text:p text:style-name="P76">□專題發表主</text:p>
            <text:p text:style-name="內文"><text:span text:style-name="T77">題</text:span></text:p>
          </table:table-cell>
          <table:table-cell table:style-name="TableCell78" table:number-columns-spanned="4">
            <text:p text:style-name="P79"/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8">
            <text:p text:style-name="P82">主辦單位:台灣國際文創推展協會，承辦單位:蓁蔇國際行銷顧問有限公司，協辦單位:本校演藝系。</text:p>
            <text:p text:style-name="P83">1.技術研討會暨專題發表及成績公佈時間:2022/11/4(星期五)9:30~17:30</text:p>
            <text:p text:style-name="P84">2.線上競賽報名截止時間2022/11/2 (星期三)9:00~17:00<text:s/></text:p>
            <text:p text:style-name="P85">3.技術研討會暨專題發表地點:台北海洋科技大學淡水校區(新北市淡水區濱海路<text:s/>3<text:s/>段<text:s/>150號)</text:p>
            <text:p text:style-name="P86">4.報名專線:0936229997 02-2805-2088<text:s/>轉分機<text:s/>5173邱筱婷老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7">評分標準：<text:s/></text:p>
      <text:p text:style-name="P88">組別1:禪繞服飾創意紙圖組(黑白繪):<text:s/>技巧性30%<text:s/>創意性30%<text:s/>整體表現40%</text:p>
      <text:p text:style-name="P89"><text:s/>創作以手繪為主，使用素材不拘，違者以0分計算。</text:p>
      <text:p text:style-name="P90">組別2:禪繞服飾創意紙圖組(彩色繪):<text:s/>技巧性30%<text:s/>創意性30%<text:s/>整體表現40%</text:p>
      <text:p text:style-name="P91"><text:s/>創作以手繪為主，使用素材不拘，違者以0分計算。</text:p>
      <text:p text:style-name="P92">組別3: HENNA彩繪藝術組:<text:s/>技巧性30%<text:s/>主題設計30%<text:s/>整體表現40%</text:p>
      <text:p text:style-name="P93">創作以手繪為主，限使用紅咖啡色，違者以0分計算。</text:p>
      <text:p text:style-name="P94">組別4:時尚彩妝組:<text:s/>技巧性30%<text:s/>創意性30%<text:s/>整體表現40%</text:p>
      <text:p text:style-name="P95"/>
      <text:p text:style-name="P96"/>
      <text:p text:style-name="P97"/>
      <text:p text:style-name="P98"/>
      <text:soft-page-break/>
      <text:p text:style-name="內文"><text:span text:style-name="T99"><draw:frame draw:style-name="a0" draw:transform="translate(-4.48086in -3.29829in) rotate(-1.5708) translate(4.48086in 3.29829in)" draw:name="圖片 2" text:anchor-type="as-char" svg:width="8.96172in" svg:height="6.59659in" style:rel-width="scale" style:rel-height="scale"><draw:image xlink:href="media/image1.jpeg" xlink:type="simple" xlink:show="embed" xlink:actuate="onLoad"/><svg:title/><svg:desc>D:\Users\USER\Desktop\產學\服裝線稿.jpg</svg:desc></draw:frame></text:span></text:p>
      <text:p text:style-name="P100"/>
      <text:soft-page-break/>
      <text:p text:style-name="內文"><draw:frame draw:style-name="a1" draw:name="圖片 1" text:anchor-type="as-char" svg:x="0in" svg:y="0in" svg:width="5.75833in" svg:height="9.225in" style:rel-width="scale" style:rel-height="scale"><draw:image xlink:href="media/image2.png" xlink:type="simple" xlink:show="embed" xlink:actuate="onLoad"/><svg:title/><svg:desc/></draw:frame></text:p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2-11-03T01:01:00Z</meta:creation-date>
    <dc:date>2022-11-03T01:01:00Z</dc:date>
    <meta:print-date>2022-10-24T06:31:00Z</meta:print-date>
    <meta:template xlink:href="Normal" xlink:type="simple"/>
    <meta:editing-cycles>2</meta:editing-cycles>
    <meta:editing-duration>PT60S</meta:editing-duration>
    <meta:document-statistic meta:page-count="3" meta:paragraph-count="1" meta:word-count="95" meta:character-count="639" meta:row-count="4" meta:non-whitespace-character-count="545"/>
  </office:meta>
</office:document-meta>
</file>