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settings.xml" manifest:media-type="text/xml"/>
  <manifest:file-entry manifest:full-path="styles.xml" manifest:media-type="text/xml"/>
  <manifest:file-entry manifest:full-path="media/image4.jpeg" manifest:media-type="image/jpe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755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fo:language="en" fo:country="US"/>
    </style:style>
    <style:style style:family="paragraph" style:name="a756">
      <style:paragraph-properties fo:text-align="center"/>
    </style:style>
    <style:style style:family="text" style:name="a758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fo:language="en" fo:country="US"/>
    </style:style>
    <style:style style:family="text" style:name="a720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fo:language="en" fo:country="US"/>
    </style:style>
    <style:style style:family="paragraph" style:name="a759">
      <style:paragraph-properties fo:text-align="center"/>
    </style:style>
    <style:style style:family="paragraph" style:name="a721">
      <style:paragraph-properties fo:text-align="center"/>
    </style:style>
    <style:style style:family="table-cell" style:name="a723">
      <style:table-cell-properties style:vertical-align="top" fo:padding-top="0.04998in" fo:padding-bottom="0.04998in" fo:padding-left="0.10003in" fo:padding-right="0.10003in"/>
      <style:paragraph-properties style:writing-mode="lr-tb"/>
    </style:style>
    <style:style style:family="table-row" style:name="a724">
      <style:table-row-properties style:row-height="0.96663in"/>
    </style:style>
    <style:style style:family="text" style:name="a725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fo:language="en" fo:country="US"/>
    </style:style>
    <style:style style:family="drawing-page" style:name="a698">
      <style:drawing-page-properties draw:fill="bitmap" draw:fill-image-name="a697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726">
      <style:paragraph-properties fo:text-align="center"/>
    </style:style>
    <style:style style:family="text" style:name="a69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8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fo:language="en" fo:country="US"/>
    </style:style>
    <style:style style:family="paragraph" style:name="a729">
      <style:paragraph-properties fo:text-align="center"/>
    </style:style>
    <style:style style:family="table-cell" style:name="a790">
      <style:table-cell-properties style:vertical-align="top" fo:padding-top="0.04998in" fo:padding-bottom="0.04998in" fo:padding-left="0.10003in" fo:padding-right="0.10003in"/>
      <style:paragraph-properties style:writing-mode="lr-tb"/>
    </style:style>
    <style:style style:family="text" style:name="a791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style:language-asian="zh" style:country-asian="TW"/>
    </style:style>
    <style:style style:family="text" style:name="a792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fo:language="en" fo:country="US"/>
    </style:style>
    <style:style style:family="paragraph" style:name="a793">
      <style:paragraph-properties fo:text-align="center"/>
    </style:style>
    <style:style style:family="text" style:name="a821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fo:language="en" fo:country="US"/>
    </style:style>
    <style:style style:family="paragraph" style:name="a822">
      <style:paragraph-properties fo:text-align="center"/>
    </style:style>
    <style:style style:family="table-cell" style:name="a795">
      <style:table-cell-properties style:vertical-align="top" fo:padding-top="0.04998in" fo:padding-bottom="0.04998in" fo:padding-left="0.10003in" fo:padding-right="0.10003in"/>
      <style:paragraph-properties style:writing-mode="lr-tb"/>
    </style:style>
    <style:style style:family="table-row" style:name="a796">
      <style:table-row-properties style:row-height="0.77473in"/>
    </style:style>
    <style:style style:family="text" style:name="a824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fo:language="en" fo:country="US"/>
    </style:style>
    <style:style style:family="text" style:name="a797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fo:language="en" fo:country="US"/>
    </style:style>
    <style:style style:family="paragraph" style:name="a825">
      <style:paragraph-properties fo:text-align="center"/>
    </style:style>
    <style:style style:family="paragraph" style:name="a798">
      <style:paragraph-properties fo:text-align="center"/>
    </style:style>
    <style:style style:family="table-cell" style:name="a761">
      <style:table-cell-properties style:vertical-align="top" fo:padding-top="0.04998in" fo:padding-bottom="0.04998in" fo:padding-left="0.10003in" fo:padding-right="0.10003in"/>
      <style:paragraph-properties style:writing-mode="lr-tb"/>
    </style:style>
    <style:style style:family="table-cell" style:name="a827">
      <style:table-cell-properties style:vertical-align="top" fo:padding-top="0.04998in" fo:padding-bottom="0.04998in" fo:padding-left="0.10003in" fo:padding-right="0.10003in"/>
      <style:paragraph-properties style:writing-mode="lr-tb"/>
    </style:style>
    <style:style style:family="text" style:name="a762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style:language-asian="zh" style:country-asian="TW"/>
    </style:style>
    <style:style style:family="text" style:name="a828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style:language-asian="zh" style:country-asian="TW"/>
    </style:style>
    <style:style style:family="text" style:name="a763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fo:language="en" fo:country="US"/>
    </style:style>
    <style:style style:family="text" style:name="a829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fo:language="en" fo:country="US"/>
    </style:style>
    <style:style style:family="paragraph" style:name="a764">
      <style:paragraph-properties fo:line-height="100%" fo:text-align="center" style:tab-stop-distance="0.375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765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fo:language="en" fo:country="US"/>
    </style:style>
    <style:style style:family="text" style:name="a766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style:language-asian="zh" style:country-asian="TW"/>
    </style:style>
    <style:style style:family="text" style:name="a767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fo:language="en" fo:country="US"/>
    </style:style>
    <style:style style:family="text" style:name="a768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style:language-asian="zh" style:country-asian="TW"/>
    </style:style>
    <style:style style:family="text" style:name="a731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fo:language="en" fo:country="US"/>
    </style:style>
    <style:style style:family="text" style:name="a769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fo:language="en" fo:country="US"/>
    </style:style>
    <style:style style:family="paragraph" style:name="a732">
      <style:paragraph-properties fo:text-align="center"/>
    </style:style>
    <style:style style:family="table-cell" style:name="a734">
      <style:table-cell-properties style:vertical-align="top" fo:padding-top="0.04998in" fo:padding-bottom="0.04998in" fo:padding-left="0.10003in" fo:padding-right="0.10003in"/>
      <style:paragraph-properties style:writing-mode="lr-tb"/>
    </style:style>
    <style:style style:family="text" style:name="a735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style:language-asian="zh" style:country-asian="TW"/>
    </style:style>
    <style:style style:family="text" style:name="a736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fo:language="en" fo:country="US"/>
    </style:style>
    <style:style style:family="paragraph" style:name="a737">
      <style:paragraph-properties fo:text-align="center"/>
    </style:style>
    <style:style style:family="text" style:name="a70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9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fo:language="en" fo:country="US"/>
    </style:style>
    <style:style style:family="paragraph" style:name="a701">
      <style:paragraph-properties fo:line-height="100%" fo:text-align="center" style:tab-stop-distance="0.37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703" style:parent-style-name="Graphics">
      <style:graphic-properties draw:fill="none" fo:clip="rect(0in, 0in, 0in, 0in)" draw:stroke="none"/>
    </style:style>
    <style:style style:family="graphic" style:name="a704" style:parent-style-name="Graphics">
      <style:graphic-properties draw:fill="none" fo:clip="rect(0in, 0in, 0in, 0in)" draw:stroke="none"/>
    </style:style>
    <style:style style:family="table" style:name="a705">
      <style:table-properties style:writing-mode="lr-tb"/>
    </style:style>
    <style:style style:family="table-column" style:name="a706">
      <style:table-column-properties style:column-width="1.63141in"/>
    </style:style>
    <style:style style:family="table-column" style:name="a707">
      <style:table-column-properties style:column-width="3.78526in"/>
    </style:style>
    <style:style style:family="table-row" style:name="a708">
      <style:table-row-properties style:row-height="0.6038in"/>
    </style:style>
    <style:style style:family="text" style:name="a709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style:language-asian="zh" style:country-asian="TW"/>
    </style:style>
    <style:style style:family="paragraph" style:name="a830">
      <style:paragraph-properties fo:text-align="center"/>
    </style:style>
    <style:style style:family="table-cell" style:name="a832">
      <style:table-cell-properties style:vertical-align="top" fo:padding-top="0.04998in" fo:padding-bottom="0.04998in" fo:padding-left="0.10003in" fo:padding-right="0.10003in"/>
      <style:paragraph-properties style:writing-mode="lr-tb"/>
    </style:style>
    <style:style style:family="paragraph" style:name="a770">
      <style:paragraph-properties fo:text-align="center"/>
    </style:style>
    <style:style style:family="text" style:name="a772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style:language-asian="zh" style:country-asian="TW"/>
    </style:style>
    <style:style style:family="text" style:name="a800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fo:language="en" fo:country="US"/>
    </style:style>
    <style:style style:family="text" style:name="a773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fo:language="en" fo:country="US"/>
    </style:style>
    <style:style style:family="paragraph" style:name="a801">
      <style:paragraph-properties fo:text-align="center"/>
    </style:style>
    <style:style style:family="paragraph" style:name="a774">
      <style:paragraph-properties fo:text-align="center"/>
    </style:style>
    <style:style style:family="text" style:name="a803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fo:language="en" fo:country="US"/>
    </style:style>
    <style:style style:family="text" style:name="a776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fo:language="en" fo:country="US"/>
    </style:style>
    <style:style style:family="paragraph" style:name="a804">
      <style:paragraph-properties fo:text-align="center"/>
    </style:style>
    <style:style style:family="paragraph" style:name="a777">
      <style:paragraph-properties fo:text-align="center"/>
    </style:style>
    <style:style style:family="text" style:name="a740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style:language-asian="zh" style:country-asian="TW"/>
    </style:style>
    <style:style style:family="table-cell" style:name="a806">
      <style:table-cell-properties style:vertical-align="top" fo:padding-top="0.04998in" fo:padding-bottom="0.04998in" fo:padding-left="0.10003in" fo:padding-right="0.10003in"/>
      <style:paragraph-properties style:writing-mode="lr-tb"/>
    </style:style>
    <style:style style:family="text" style:name="a741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fo:language="en" fo:country="US"/>
    </style:style>
    <style:style style:family="text" style:name="a807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style:language-asian="zh" style:country-asian="TW"/>
    </style:style>
    <style:style style:family="table-cell" style:name="a779">
      <style:table-cell-properties style:vertical-align="top" fo:padding-top="0.04998in" fo:padding-bottom="0.04998in" fo:padding-left="0.10003in" fo:padding-right="0.10003in"/>
      <style:paragraph-properties style:writing-mode="lr-tb"/>
    </style:style>
    <style:style style:family="text" style:name="a742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style:language-asian="zh" style:country-asian="TW"/>
    </style:style>
    <style:style style:family="text" style:name="a808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fo:language="en" fo:country="US"/>
    </style:style>
    <style:style style:family="text" style:name="a743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fo:language="en" fo:country="US"/>
    </style:style>
    <style:style style:family="paragraph" style:name="a809">
      <style:paragraph-properties fo:text-align="center"/>
    </style:style>
    <style:style style:family="paragraph" style:name="a744">
      <style:paragraph-properties fo:text-align="center"/>
    </style:style>
    <style:style style:family="text" style:name="a746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style:language-asian="zh" style:country-asian="TW"/>
    </style:style>
    <style:style style:family="text" style:name="a747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fo:language="en" fo:country="US"/>
    </style:style>
    <style:style style:family="text" style:name="a710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fo:language="en" fo:country="US"/>
    </style:style>
    <style:style style:family="paragraph" style:name="a748">
      <style:paragraph-properties fo:text-align="center"/>
    </style:style>
    <style:style style:family="paragraph" style:name="a711">
      <style:paragraph-properties fo:text-align="center"/>
    </style:style>
    <style:style style:family="text" style:name="a713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style:language-asian="zh" style:country-asian="TW"/>
    </style:style>
    <style:style style:family="text" style:name="a714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fo:language="en" fo:country="US"/>
    </style:style>
    <style:style style:family="paragraph" style:name="a715">
      <style:paragraph-properties fo:text-align="center"/>
    </style:style>
    <style:style style:family="table-cell" style:name="a717">
      <style:table-cell-properties style:vertical-align="top" fo:padding-top="0.04998in" fo:padding-bottom="0.04998in" fo:padding-left="0.10003in" fo:padding-right="0.10003in"/>
      <style:paragraph-properties style:writing-mode="lr-tb"/>
    </style:style>
    <style:style style:family="text" style:name="a718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fo:language="en" fo:country="US"/>
    </style:style>
    <style:style style:family="text" style:name="a719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style:language-asian="zh" style:country-asian="TW"/>
    </style:style>
    <style:style style:family="table-row" style:name="a780">
      <style:table-row-properties style:row-height="0.77473in"/>
    </style:style>
    <style:style style:family="text" style:name="a781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fo:language="en" fo:country="US"/>
    </style:style>
    <style:style style:family="paragraph" style:name="a782">
      <style:paragraph-properties fo:text-align="center"/>
    </style:style>
    <style:style style:family="text" style:name="a811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style:language-asian="zh" style:country-asian="TW"/>
    </style:style>
    <style:style style:family="text" style:name="a784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fo:language="en" fo:country="US"/>
    </style:style>
    <style:style style:family="paragraph" style:name="a812">
      <style:paragraph-properties fo:line-height="100%" fo:text-align="center" style:tab-stop-distance="0.375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paragraph" style:name="a785">
      <style:paragraph-properties fo:text-align="center"/>
    </style:style>
    <style:style style:family="text" style:name="a813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style:language-asian="zh" style:country-asian="TW"/>
    </style:style>
    <style:style style:family="paragraph" style:name="a814">
      <style:paragraph-properties fo:text-align="center"/>
    </style:style>
    <style:style style:family="text" style:name="a787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fo:language="en" fo:country="US"/>
    </style:style>
    <style:style style:family="paragraph" style:name="a788">
      <style:paragraph-properties fo:text-align="center"/>
    </style:style>
    <style:style style:family="table-cell" style:name="a816">
      <style:table-cell-properties style:vertical-align="top" fo:padding-top="0.04998in" fo:padding-bottom="0.04998in" fo:padding-left="0.10003in" fo:padding-right="0.10003in"/>
      <style:paragraph-properties style:writing-mode="lr-tb"/>
    </style:style>
    <style:style style:family="table-cell" style:name="a750">
      <style:table-cell-properties style:vertical-align="top" fo:padding-top="0.04998in" fo:padding-bottom="0.04998in" fo:padding-left="0.10003in" fo:padding-right="0.10003in"/>
      <style:paragraph-properties style:writing-mode="lr-tb"/>
    </style:style>
    <style:style style:family="table-row" style:name="a751">
      <style:table-row-properties style:row-height="0.96649in"/>
    </style:style>
    <style:style style:family="table-row" style:name="a817">
      <style:table-row-properties style:row-height="0.77473in"/>
    </style:style>
    <style:style style:family="text" style:name="a752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fo:language="en" fo:country="US"/>
    </style:style>
    <style:style style:family="text" style:name="a818">
      <style:text-properties fo:font-family="標楷體" style:font-family-asian="標楷體" style:font-family-generic="script" style:font-family-generic-asian="script" style:font-pitch="fixed" style:font-pitch-asian="fixed" fo:font-size="0.18056in" style:font-size-asian="0.18056in" style:font-size-complex="0.18056in" fo:language="en" fo:country="US"/>
    </style:style>
    <style:style style:family="paragraph" style:name="a753">
      <style:paragraph-properties fo:text-align="center"/>
    </style:style>
    <style:style style:family="paragraph" style:name="a819">
      <style:paragraph-properties fo:text-align="center"/>
    </style:style>
    <text:list-style style:name="a757"/>
    <text:list-style style:name="a826"/>
    <text:list-style style:name="a794"/>
    <text:list-style style:name="a810"/>
    <text:list-style style:name="a799"/>
    <text:list-style style:name="a745"/>
    <text:list-style style:name="a783"/>
    <text:list-style style:name="a815"/>
    <text:list-style style:name="a749"/>
    <text:list-style style:name="a786"/>
    <text:list-style style:name="a730"/>
    <text:list-style style:name="a789"/>
    <text:list-style style:name="a733"/>
    <text:list-style style:name="a802"/>
    <text:list-style style:name="a771"/>
    <text:list-style style:name="a805"/>
    <text:list-style style:name="a738"/>
    <text:list-style style:name="a775"/>
    <text:list-style style:name="a778"/>
    <text:list-style style:name="a722"/>
    <text:list-style style:name="a760"/>
    <text:list-style style:name="a831"/>
    <text:list-style style:name="a727"/>
    <text:list-style style:name="a712"/>
    <text:list-style style:name="a820"/>
    <text:list-style style:name="a716"/>
    <text:list-style style:name="a754"/>
    <text:list-style style:name="a823"/>
  </office:automatic-styles>
  <office:body>
    <office:presentation>
      <draw:page draw:name="Slide3" draw:style-name="a698" draw:master-page-name="Master1-Layout2-obj-標題及物件" presentation:presentation-page-layout-name="Master1-PPL2" draw:id="Slide-258">
        <draw:frame draw:id="id208" presentation:style-name="a702" draw:name="標題 1" svg:x="1.05729in" svg:y="2.32292in" svg:width="5.57639in" svg:height="0.87674in" presentation:class="title" presentation:placeholder="false">
          <draw:text-box>
            <text:p text:style-name="a701" text:class-names="" text:cond-style-name=""><text:span text:style-name="a699" text:class-names="">2022—TICCPA</text:span><text:span text:style-name="a700" text:class-names="">國際文創美學線上競賽及流行藝術技術國際研討會暨專題發表</text:span></text:p>
          </draw:text-box>
          <svg:title/>
          <svg:desc/>
        </draw:frame>
        <draw:frame draw:id="id209" draw:style-name="a703" draw:name="圖片 1" svg:x="0.33333in" svg:y="0.58507in" svg:width="6.88194in" svg:height="1.32292in" style:rel-width="scale" style:rel-height="scale">
          <draw:image xlink:href="media/image1.png" xlink:type="simple" xlink:show="embed" xlink:actuate="onLoad"/>
          <svg:title/>
          <svg:desc/>
        </draw:frame>
        <draw:frame draw:id="id210" draw:style-name="a704" draw:name="圖片 2" svg:x="0.47743in" svg:y="8.62326in" svg:width="6.59375in" svg:height="0.57292in" style:rel-width="scale" style:rel-height="scale">
          <draw:image xlink:href="media/image2.png" xlink:type="simple" xlink:show="embed" xlink:actuate="onLoad"/>
          <svg:title/>
          <svg:desc/>
        </draw:frame>
        <draw:frame draw:id="id211" draw:name="內容版面配置區 3" svg:x="1.13715in" svg:y="3.43924in" svg:width="5.41667in" svg:height="4.86124in" presentation:class="table" presentation:placeholder="false">
          <table:table table:style-name="a705" table:template-name="{7DF18680-E054-41AD-8BC1-D1AEF772440D}" table:use-banding-columns-styles="false" table:use-banding-rows-styles="true" table:use-first-column-styles="false" table:use-first-row-styles="true" table:use-last-column-styles="false" table:use-last-row-styles="false">
            <table:table-column table:style-name="a706" table:default-cell-style-name=""/>
            <table:table-column table:style-name="a707" table:default-cell-style-name=""/>
            <table:table-row table:style-name="a708" table:default-cell-style-name="">
              <table:table-cell table:style-name="a717">
                <text:list text:style-name="a712">
                  <text:list-item>
                    <text:p text:style-name="a711" text:class-names="" text:cond-style-name=""><text:span text:style-name="a709" text:class-names="">活動</text:span><text:span text:style-name="a710" text:class-names=""/></text:p>
                  </text:list-item>
                </text:list>
                <text:list text:style-name="a716">
                  <text:list-item>
                    <text:p text:style-name="a715" text:class-names="" text:cond-style-name=""><text:span text:style-name="a713" text:class-names="">時間</text:span><text:span text:style-name="a714" text:class-names=""/></text:p>
                  </text:list-item>
                </text:list>
              </table:table-cell>
              <table:table-cell table:style-name="a723">
                <text:list text:style-name="a722">
                  <text:list-item>
                    <text:p text:style-name="a721" text:class-names="" text:cond-style-name=""><text:span text:style-name="a718" text:class-names=""><text:s text:c="4"/></text:span><text:span text:style-name="a719" text:class-names="">活動內容</text:span><text:span text:style-name="a720" text:class-names=""/></text:p>
                  </text:list-item>
                </text:list>
              </table:table-cell>
            </table:table-row>
            <table:table-row table:style-name="a724" table:default-cell-style-name="">
              <table:table-cell table:style-name="a734">
                <text:list text:style-name="a727">
                  <text:list-item>
                    <text:p text:style-name="a726" text:class-names="" text:cond-style-name=""><text:span text:style-name="a725" text:class-names="">9:30</text:span></text:p>
                  </text:list-item>
                </text:list>
                <text:list text:style-name="a730">
                  <text:list-item>
                    <text:p text:style-name="a729" text:class-names="" text:cond-style-name=""><text:span text:style-name="a728" text:class-names="">~</text:span></text:p>
                  </text:list-item>
                </text:list>
                <text:list text:style-name="a733">
                  <text:list-item>
                    <text:p text:style-name="a732" text:class-names="" text:cond-style-name=""><text:span text:style-name="a731" text:class-names="">11:00</text:span></text:p>
                  </text:list-item>
                </text:list>
              </table:table-cell>
              <table:table-cell table:style-name="a750">
                <text:list text:style-name="a738">
                  <text:list-item>
                    <text:p text:style-name="a737" text:class-names="" text:cond-style-name=""><text:span text:style-name="a735" text:class-names="">技術研習</text:span><text:span text:style-name="a736" text:class-names=""/></text:p>
                  </text:list-item>
                </text:list>
                <text:list text:style-name="a745">
                  <text:list-item>
                    <text:p text:style-name="a744" text:class-names="" text:cond-style-name=""><text:span text:style-name="a739" text:class-names="">A</text:span><text:span text:style-name="a740" text:class-names="">場</text:span><text:span text:style-name="a741" text:class-names="">:EVA</text:span><text:span text:style-name="a742" text:class-names="">道具運用之探討與延伸應用</text:span><text:span text:style-name="a743" text:class-names=""/></text:p>
                  </text:list-item>
                </text:list>
                <text:list text:style-name="a749">
                  <text:list-item>
                    <text:p text:style-name="a748" text:class-names="" text:cond-style-name=""><text:span text:style-name="a746" text:class-names="">薇時尚影視造型團隊</text:span><text:span text:style-name="a747" text:class-names=""/></text:p>
                  </text:list-item>
                </text:list>
              </table:table-cell>
            </table:table-row>
            <table:table-row table:style-name="a751" table:default-cell-style-name="">
              <table:table-cell table:style-name="a761">
                <text:list text:style-name="a754">
                  <text:list-item>
                    <text:p text:style-name="a753" text:class-names="" text:cond-style-name=""><text:span text:style-name="a752" text:class-names="">11:00</text:span></text:p>
                  </text:list-item>
                </text:list>
                <text:list text:style-name="a757">
                  <text:list-item>
                    <text:p text:style-name="a756" text:class-names="" text:cond-style-name=""><text:span text:style-name="a755" text:class-names="">~</text:span></text:p>
                  </text:list-item>
                </text:list>
                <text:list text:style-name="a760">
                  <text:list-item>
                    <text:p text:style-name="a759" text:class-names="" text:cond-style-name=""><text:span text:style-name="a758" text:class-names="">12:30</text:span></text:p>
                  </text:list-item>
                </text:list>
              </table:table-cell>
              <table:table-cell table:style-name="a779">
                <text:p text:style-name="a764" text:class-names="" text:cond-style-name=""><text:span text:style-name="a762" text:class-names="">技術研習</text:span><text:span text:style-name="a763" text:class-names=""/></text:p>
                <text:list text:style-name="a771">
                  <text:list-item>
                    <text:p text:style-name="a770" text:class-names="" text:cond-style-name=""><text:span text:style-name="a765" text:class-names="">B</text:span><text:span text:style-name="a766" text:class-names="">場</text:span><text:span text:style-name="a767" text:class-names="">:</text:span><text:span text:style-name="a768" text:class-names="">採耳暨耳穴美學</text:span><text:span text:style-name="a769" text:class-names=""/></text:p>
                  </text:list-item>
                </text:list>
                <text:list text:style-name="a775">
                  <text:list-item>
                    <text:p text:style-name="a774" text:class-names="" text:cond-style-name=""><text:span text:style-name="a772" text:class-names="">黃愛珍老師</text:span><text:span text:style-name="a773" text:class-names=""/></text:p>
                  </text:list-item>
                </text:list>
                <text:list text:style-name="a778">
                  <text:list-item>
                    <text:p text:style-name="a777" text:class-names="" text:cond-style-name=""><text:span text:style-name="a776" text:class-names=""><text:s text:c="1"/></text:span></text:p>
                  </text:list-item>
                </text:list>
              </table:table-cell>
            </table:table-row>
            <table:table-row table:style-name="a780" table:default-cell-style-name="">
              <table:table-cell table:style-name="a790">
                <text:list text:style-name="a783">
                  <text:list-item>
                    <text:p text:style-name="a782" text:class-names="" text:cond-style-name=""><text:span text:style-name="a781" text:class-names="">12:30</text:span></text:p>
                  </text:list-item>
                </text:list>
                <text:list text:style-name="a786">
                  <text:list-item>
                    <text:p text:style-name="a785" text:class-names="" text:cond-style-name=""><text:span text:style-name="a784" text:class-names="">~</text:span></text:p>
                  </text:list-item>
                </text:list>
                <text:list text:style-name="a789">
                  <text:list-item>
                    <text:p text:style-name="a788" text:class-names="" text:cond-style-name=""><text:span text:style-name="a787" text:class-names="">13:30</text:span></text:p>
                  </text:list-item>
                </text:list>
              </table:table-cell>
              <table:table-cell table:style-name="a795">
                <text:list text:style-name="a794">
                  <text:list-item>
                    <text:p text:style-name="a793" text:class-names="" text:cond-style-name=""><text:span text:style-name="a791" text:class-names="">午餐交流</text:span><text:span text:style-name="a792" text:class-names=""/></text:p>
                  </text:list-item>
                </text:list>
              </table:table-cell>
            </table:table-row>
            <table:table-row table:style-name="a796" table:default-cell-style-name="">
              <table:table-cell table:style-name="a806">
                <text:list text:style-name="a799">
                  <text:list-item>
                    <text:p text:style-name="a798" text:class-names="" text:cond-style-name=""><text:span text:style-name="a797" text:class-names="">13:30</text:span></text:p>
                  </text:list-item>
                </text:list>
                <text:list text:style-name="a802">
                  <text:list-item>
                    <text:p text:style-name="a801" text:class-names="" text:cond-style-name=""><text:span text:style-name="a800" text:class-names="">~</text:span></text:p>
                  </text:list-item>
                </text:list>
                <text:list text:style-name="a805">
                  <text:list-item>
                    <text:p text:style-name="a804" text:class-names="" text:cond-style-name=""><text:span text:style-name="a803" text:class-names="">16:20</text:span></text:p>
                  </text:list-item>
                </text:list>
              </table:table-cell>
              <table:table-cell table:style-name="a816">
                <text:list text:style-name="a810">
                  <text:list-item>
                    <text:p text:style-name="a809" text:class-names="" text:cond-style-name=""><text:span text:style-name="a807" text:class-names="">專題海報發表</text:span><text:span text:style-name="a808" text:class-names=""/></text:p>
                  </text:list-item>
                </text:list>
                <text:p text:style-name="a812" text:class-names="" text:cond-style-name=""><text:span text:style-name="a811" text:class-names="">競賽活動</text:span></text:p>
                <text:list text:style-name="a815">
                  <text:list-item>
                    <text:p text:style-name="a814" text:class-names="" text:cond-style-name=""><text:span text:style-name="a813" text:class-names="">現場評分</text:span></text:p>
                  </text:list-item>
                </text:list>
              </table:table-cell>
            </table:table-row>
            <table:table-row table:style-name="a817" table:default-cell-style-name="">
              <table:table-cell table:style-name="a827">
                <text:list text:style-name="a820">
                  <text:list-item>
                    <text:p text:style-name="a819" text:class-names="" text:cond-style-name=""><text:span text:style-name="a818" text:class-names="">16:30</text:span></text:p>
                  </text:list-item>
                </text:list>
                <text:list text:style-name="a823">
                  <text:list-item>
                    <text:p text:style-name="a822" text:class-names="" text:cond-style-name=""><text:span text:style-name="a821" text:class-names="">~</text:span></text:p>
                  </text:list-item>
                </text:list>
                <text:list text:style-name="a826">
                  <text:list-item>
                    <text:p text:style-name="a825" text:class-names="" text:cond-style-name=""><text:span text:style-name="a824" text:class-names="">17:30</text:span></text:p>
                  </text:list-item>
                </text:list>
              </table:table-cell>
              <table:table-cell table:style-name="a832">
                <text:list text:style-name="a831">
                  <text:list-item>
                    <text:p text:style-name="a830" text:class-names="" text:cond-style-name=""><text:span text:style-name="a828" text:class-names="">評審講評</text:span><text:span text:style-name="a829" text:class-names=""/></text:p>
                  </text:list-item>
                </text:list>
              </table:table-cell>
            </table:table-row>
          </table:table>
          <draw:image xlink:href="media/image3.png" xlink:type="simple" xlink:show="embed" xlink:actuate="onLoad"/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1.57639in" svg:y="2.64197in" svg:width="4.35439in" svg:height="2.20988in"/>
      <presentation:placeholder presentation:object="subtitle" svg:x="1.57639in" svg:y="5.24691in" svg:width="4.35439in" svg:height="2.00882in"/>
      <presentation:placeholder presentation:object="date-time" svg:x="4.97569in" svg:y="7.36979in" svg:width="0.55208in" svg:height="0.40799in"/>
      <presentation:placeholder presentation:object="footer" svg:x="1.57639in" svg:y="7.36979in" svg:width="3.33333in" svg:height="0.40799in"/>
      <presentation:placeholder presentation:object="page-number" svg:x="5.59201in" svg:y="7.36979in" svg:width="0.33854in" svg:height="0.40799in"/>
    </style:presentation-page-layout>
    <style:presentation-page-layout style:name="Master1-PPL2" style:display-name="標題及物件">
      <presentation:placeholder presentation:object="title" svg:x="0.96528in" svg:y="1.33507in" svg:width="5.57639in" svg:height="1.90104in"/>
      <presentation:placeholder presentation:object="object" svg:x="0.96528in" svg:y="3.63021in" svg:width="5.57639in" svg:height="5.02431in"/>
      <presentation:placeholder presentation:object="date-time" svg:x="5.21354in" svg:y="8.69097in" svg:width="0.94271in" svg:height="0.40799in"/>
      <presentation:placeholder presentation:object="footer" svg:x="0.96528in" svg:y="8.69097in" svg:width="4.1875in" svg:height="0.40799in"/>
      <presentation:placeholder presentation:object="page-number" svg:x="6.21701in" svg:y="8.69097in" svg:width="0.32465in" svg:height="0.40799in"/>
    </style:presentation-page-layout>
    <style:presentation-page-layout style:name="Master1-PPL3" style:display-name="章節標題">
      <presentation:placeholder presentation:object="title" svg:x="1.04861in" svg:y="2.39343in" svg:width="5.40972in" svg:height="2.6575in"/>
      <presentation:placeholder presentation:object="outline" svg:x="1.04861in" svg:y="5.44599in" svg:width="5.40972in" svg:height="1.58941in"/>
      <presentation:placeholder presentation:object="date-time" svg:x="5.21354in" svg:y="8.69097in" svg:width="0.94271in" svg:height="0.40799in"/>
      <presentation:placeholder presentation:object="footer" svg:x="0.96528in" svg:y="8.69097in" svg:width="4.1875in" svg:height="0.40799in"/>
      <presentation:placeholder presentation:object="page-number" svg:x="6.21701in" svg:y="8.69097in" svg:width="0.32465in" svg:height="0.40799in"/>
    </style:presentation-page-layout>
    <style:presentation-page-layout style:name="Master1-PPL4" style:display-name="兩項物件">
      <presentation:placeholder presentation:object="title" svg:x="0.96528in" svg:y="1.3347in" svg:width="5.57639in" svg:height="1.90123in"/>
      <presentation:placeholder presentation:object="object" svg:x="0.96528in" svg:y="3.62667in" svg:width="2.7375in" svg:height="5.02667in"/>
      <presentation:placeholder presentation:object="object" svg:x="3.81in" svg:y="3.62667in" svg:width="2.7375in" svg:height="5.02667in"/>
      <presentation:placeholder presentation:object="date-time" svg:x="5.21354in" svg:y="8.69097in" svg:width="0.94271in" svg:height="0.40799in"/>
      <presentation:placeholder presentation:object="footer" svg:x="0.96528in" svg:y="8.69097in" svg:width="4.1875in" svg:height="0.40799in"/>
      <presentation:placeholder presentation:object="page-number" svg:x="6.21701in" svg:y="8.69097in" svg:width="0.32465in" svg:height="0.40799in"/>
    </style:presentation-page-layout>
    <style:presentation-page-layout style:name="Master1-PPL5" style:display-name="比對">
      <presentation:placeholder presentation:object="title" svg:x="0.96528in" svg:y="1.33507in" svg:width="5.57639in" svg:height="1.90104in"/>
      <presentation:placeholder presentation:object="outline" svg:x="0.96528in" svg:y="3.87654in" svg:width="2.7375in" svg:height="0.84028in"/>
      <presentation:placeholder presentation:object="object" svg:x="0.96528in" svg:y="4.72917in" svg:width="2.7375in" svg:height="3.94667in"/>
      <presentation:placeholder presentation:object="outline" svg:x="3.80728in" svg:y="3.87654in" svg:width="2.7375in" svg:height="0.84028in"/>
      <presentation:placeholder presentation:object="object" svg:x="3.80728in" svg:y="4.72917in" svg:width="2.7375in" svg:height="3.94667in"/>
      <presentation:placeholder presentation:object="date-time" svg:x="5.21354in" svg:y="8.69097in" svg:width="0.94271in" svg:height="0.40799in"/>
      <presentation:placeholder presentation:object="footer" svg:x="0.96528in" svg:y="8.69097in" svg:width="4.1875in" svg:height="0.40799in"/>
      <presentation:placeholder presentation:object="page-number" svg:x="6.21701in" svg:y="8.69097in" svg:width="0.32465in" svg:height="0.40799in"/>
    </style:presentation-page-layout>
    <style:presentation-page-layout style:name="Master1-PPL6" style:display-name="只有標題">
      <presentation:placeholder presentation:object="title" svg:x="0.96528in" svg:y="1.3347in" svg:width="5.57639in" svg:height="1.90123in"/>
      <presentation:placeholder presentation:object="date-time" svg:x="5.21354in" svg:y="8.69097in" svg:width="0.94271in" svg:height="0.40799in"/>
      <presentation:placeholder presentation:object="footer" svg:x="0.96528in" svg:y="8.69097in" svg:width="4.1875in" svg:height="0.40799in"/>
      <presentation:placeholder presentation:object="page-number" svg:x="6.21701in" svg:y="8.69097in" svg:width="0.32465in" svg:height="0.40799in"/>
    </style:presentation-page-layout>
    <style:presentation-page-layout style:name="Master1-PPL7" style:display-name="空白">
      <presentation:placeholder presentation:object="date-time" svg:x="5.21354in" svg:y="8.69097in" svg:width="0.94271in" svg:height="0.40799in"/>
      <presentation:placeholder presentation:object="footer" svg:x="0.96528in" svg:y="8.69097in" svg:width="4.1875in" svg:height="0.40799in"/>
      <presentation:placeholder presentation:object="page-number" svg:x="6.21701in" svg:y="8.69097in" svg:width="0.32465in" svg:height="0.40799in"/>
    </style:presentation-page-layout>
    <style:presentation-page-layout style:name="Master1-PPL8" style:display-name="含標題的內容">
      <presentation:placeholder presentation:object="title" svg:x="0.96528in" svg:y="2.02469in" svg:width="2.08071in" svg:height="2in"/>
      <presentation:placeholder presentation:object="object" svg:x="3.37932in" svg:y="1.4321in" svg:width="3.16235in" svg:height="7.1358in"/>
      <presentation:placeholder presentation:object="outline" svg:x="0.96528in" svg:y="4.41975in" svg:width="2.08071in" svg:height="3.55556in"/>
      <presentation:placeholder presentation:object="date-time" svg:x="5.21354in" svg:y="8.69097in" svg:width="0.94271in" svg:height="0.40799in"/>
      <presentation:placeholder presentation:object="footer" svg:x="0.96528in" svg:y="8.69097in" svg:width="4.1875in" svg:height="0.40799in"/>
      <presentation:placeholder presentation:object="page-number" svg:x="6.21701in" svg:y="8.69097in" svg:width="0.32465in" svg:height="0.40799in"/>
    </style:presentation-page-layout>
    <style:presentation-page-layout style:name="Master1-PPL9" style:display-name="含標題的圖片">
      <presentation:placeholder presentation:object="title" svg:x="0.96528in" svg:y="2.74691in" svg:width="2.97917in" svg:height="2in"/>
      <presentation:placeholder presentation:object="graphic" svg:x="4.25121in" svg:y="1.50617in" svg:width="2.40277in" svg:height="6.98766in"/>
      <presentation:placeholder presentation:object="outline" svg:x="0.96528in" svg:y="4.74691in" svg:width="2.97917in" svg:height="2.66667in"/>
      <presentation:placeholder presentation:object="date-time" svg:x="5.21354in" svg:y="8.69097in" svg:width="0.94271in" svg:height="0.40799in"/>
      <presentation:placeholder presentation:object="footer" svg:x="0.96528in" svg:y="8.69097in" svg:width="4.1875in" svg:height="0.40799in"/>
      <presentation:placeholder presentation:object="page-number" svg:x="6.21701in" svg:y="8.69097in" svg:width="0.32465in" svg:height="0.40799in"/>
    </style:presentation-page-layout>
    <style:presentation-page-layout style:name="Master1-PPL10" style:display-name="全景圖片 (含標題)">
      <presentation:placeholder presentation:object="title" svg:x="0.96528in" svg:y="7.0216in" svg:width="5.57639in" svg:height="0.82639in"/>
      <presentation:placeholder presentation:object="graphic" svg:x="0.84175in" svg:y="1.50617in" svg:width="5.8165in" svg:height="4.90124in"/>
      <presentation:placeholder presentation:object="outline" svg:x="0.96528in" svg:y="7.84799in" svg:width="5.57639in" svg:height="0.71991in"/>
      <presentation:placeholder presentation:object="date-time" svg:x="5.21354in" svg:y="8.69097in" svg:width="0.94271in" svg:height="0.40799in"/>
      <presentation:placeholder presentation:object="footer" svg:x="0.96528in" svg:y="8.69097in" svg:width="4.1875in" svg:height="0.40799in"/>
      <presentation:placeholder presentation:object="page-number" svg:x="6.21701in" svg:y="8.69097in" svg:width="0.32465in" svg:height="0.40799in"/>
    </style:presentation-page-layout>
    <style:presentation-page-layout style:name="Master1-PPL11" style:display-name="標題與說明文字">
      <presentation:placeholder presentation:object="title" svg:x="0.96528in" svg:y="1.32236in" svg:width="5.57639in" svg:height="4.51715in"/>
      <presentation:placeholder presentation:object="outline" svg:x="0.96528in" svg:y="6.23457in" svg:width="5.57639in" svg:height="2.33334in"/>
      <presentation:placeholder presentation:object="date-time" svg:x="5.21354in" svg:y="8.69097in" svg:width="0.94271in" svg:height="0.40799in"/>
      <presentation:placeholder presentation:object="footer" svg:x="0.96528in" svg:y="8.69097in" svg:width="4.1875in" svg:height="0.40799in"/>
      <presentation:placeholder presentation:object="page-number" svg:x="6.21701in" svg:y="8.69097in" svg:width="0.32465in" svg:height="0.40799in"/>
    </style:presentation-page-layout>
    <style:presentation-page-layout style:name="Master1-PPL12" style:display-name="引述 (含標題)">
      <presentation:placeholder presentation:object="title" svg:x="1.09443in" svg:y="1.4321in" svg:width="5.24955in" svg:height="3.45679in"/>
      <presentation:placeholder presentation:object="outline" svg:x="1.3125in" svg:y="4.88889in" svg:width="4.83333in" svg:height="0.95062in"/>
      <presentation:placeholder presentation:object="outline" svg:x="0.96527in" svg:y="6.33333in" svg:width="5.57639in" svg:height="2.23457in"/>
      <presentation:placeholder presentation:object="date-time" svg:x="5.21354in" svg:y="8.69097in" svg:width="0.94271in" svg:height="0.40799in"/>
      <presentation:placeholder presentation:object="footer" svg:x="0.96528in" svg:y="8.69097in" svg:width="4.1875in" svg:height="0.40799in"/>
      <presentation:placeholder presentation:object="page-number" svg:x="6.21701in" svg:y="8.69097in" svg:width="0.32465in" svg:height="0.40799in"/>
    </style:presentation-page-layout>
    <style:presentation-page-layout style:name="Master1-PPL13" style:display-name="名片">
      <presentation:placeholder presentation:object="title" svg:x="0.96528in" svg:y="4.82441in" svg:width="5.57638in" svg:height="2.14173in"/>
      <presentation:placeholder presentation:object="outline" svg:x="0.96528in" svg:y="6.96614in" svg:width="5.57639in" svg:height="1.25459in"/>
      <presentation:placeholder presentation:object="date-time" svg:x="5.21354in" svg:y="8.69097in" svg:width="0.94271in" svg:height="0.40799in"/>
      <presentation:placeholder presentation:object="footer" svg:x="0.96528in" svg:y="8.69097in" svg:width="4.1875in" svg:height="0.40799in"/>
      <presentation:placeholder presentation:object="page-number" svg:x="6.21701in" svg:y="8.69097in" svg:width="0.32465in" svg:height="0.40799in"/>
    </style:presentation-page-layout>
    <style:presentation-page-layout style:name="Master1-PPL14" style:display-name="引述名片">
      <presentation:placeholder presentation:object="title" svg:x="1.15602in" svg:y="1.4321in" svg:width="5.18797in" svg:height="3.27161in"/>
      <presentation:placeholder presentation:object="outline" svg:x="0.96528in" svg:y="5.30667in" svg:width="5.57639in" svg:height="1.29333in"/>
      <presentation:placeholder presentation:object="outline" svg:x="0.96528in" svg:y="6.60494in" svg:width="5.57639in" svg:height="1.96296in"/>
      <presentation:placeholder presentation:object="date-time" svg:x="5.21354in" svg:y="8.69097in" svg:width="0.94271in" svg:height="0.40799in"/>
      <presentation:placeholder presentation:object="footer" svg:x="0.96528in" svg:y="8.69097in" svg:width="4.1875in" svg:height="0.40799in"/>
      <presentation:placeholder presentation:object="page-number" svg:x="6.21701in" svg:y="8.69097in" svg:width="0.32465in" svg:height="0.40799in"/>
    </style:presentation-page-layout>
    <style:presentation-page-layout style:name="Master1-PPL15" style:display-name="是非題">
      <presentation:placeholder presentation:object="title" svg:x="0.96528in" svg:y="1.4321in" svg:width="5.57639in" svg:height="3.34568in"/>
      <presentation:placeholder presentation:object="outline" svg:x="0.96528in" svg:y="5.2in" svg:width="5.57639in" svg:height="1.32in"/>
      <presentation:placeholder presentation:object="outline" svg:x="0.96528in" svg:y="6.51852in" svg:width="5.57639in" svg:height="2.04938in"/>
      <presentation:placeholder presentation:object="date-time" svg:x="5.21354in" svg:y="8.69097in" svg:width="0.94271in" svg:height="0.40799in"/>
      <presentation:placeholder presentation:object="footer" svg:x="0.96528in" svg:y="8.69097in" svg:width="4.1875in" svg:height="0.40799in"/>
      <presentation:placeholder presentation:object="page-number" svg:x="6.21701in" svg:y="8.69097in" svg:width="0.32465in" svg:height="0.40799in"/>
    </style:presentation-page-layout>
    <style:presentation-page-layout style:name="Master1-PPL16" style:display-name="標題及直排文字">
      <presentation:placeholder presentation:object="title" svg:x="0.96528in" svg:y="1.33507in" svg:width="5.57639in" svg:height="1.90104in"/>
      <presentation:placeholder presentation:object="outline" svg:x="0.96528in" svg:y="3.63099in" svg:width="5.57639in" svg:height="4.93691in"/>
      <presentation:placeholder presentation:object="date-time" svg:x="5.21354in" svg:y="8.69097in" svg:width="0.94271in" svg:height="0.40799in"/>
      <presentation:placeholder presentation:object="footer" svg:x="0.96528in" svg:y="8.69097in" svg:width="4.1875in" svg:height="0.40799in"/>
      <presentation:placeholder presentation:object="page-number" svg:x="6.21701in" svg:y="8.69097in" svg:width="0.32465in" svg:height="0.40799in"/>
    </style:presentation-page-layout>
    <style:presentation-page-layout style:name="Master1-PPL17" style:display-name="直排標題及文字">
      <presentation:placeholder presentation:object="title" svg:x="5.2138in" svg:y="1.32236in" svg:width="1.32786in" svg:height="7.24555in"/>
      <presentation:placeholder presentation:object="outline" svg:x="0.96528in" svg:y="1.32236in" svg:width="4.03175in" svg:height="7.24554in"/>
      <presentation:placeholder presentation:object="date-time" svg:x="5.21354in" svg:y="8.69097in" svg:width="0.94271in" svg:height="0.40799in"/>
      <presentation:placeholder presentation:object="footer" svg:x="0.96528in" svg:y="8.69097in" svg:width="4.1875in" svg:height="0.40799in"/>
      <presentation:placeholder presentation:object="page-number" svg:x="6.21701in" svg:y="8.69097in" svg:width="0.32465in" svg:height="0.40799in"/>
    </style:presentation-page-layout>
    <style:style style:family="table-cell" style:name="a686">
      <style:table-cell-properties fo:background-color="#2d2d8a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87">
      <style:table-cell-properties fo:background-color="#2d2d8a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88">
      <style:table-cell-properties fo:background-color="#f8fcfc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689">
      <style:table-cell-properties/>
    </style:style>
    <style:style style:family="table-cell" style:name="a670">
      <style:table-cell-properties fo:background-color="#f3f9fa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671">
      <style:table-cell-properties/>
    </style:style>
    <style:style style:family="table-cell" style:name="a672">
      <style:table-cell-properties fo:background-color="#e7f3f4"/>
    </style:style>
    <style:style style:family="table-cell" style:name="a673">
      <style:table-cell-properties/>
    </style:style>
    <style:style style:family="table-cell" style:name="a674">
      <style:table-cell-properties fo:background-color="#e7f3f4"/>
    </style:style>
    <style:style style:family="table-cell" style:name="a675">
      <style:table-cell-properties fo:background-color="#bbe0e3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76">
      <style:table-cell-properties fo:background-color="#bbe0e3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graphic" style:name="Graphics"/>
    <style:style style:family="table-cell" style:name="a677">
      <style:table-cell-properties fo:background-color="#bbe0e3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78">
      <style:table-cell-properties fo:background-color="#bbe0e3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79">
      <style:table-cell-properties fo:background-color="#e8e8ed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690">
      <style:table-cell-properties fo:background-color="#f1f8f9"/>
    </style:style>
    <style:style style:family="table-cell" style:name="a691">
      <style:table-cell-properties/>
    </style:style>
    <style:style style:family="table-cell" style:name="a692">
      <style:table-cell-properties fo:background-color="#f1f8f9"/>
    </style:style>
    <style:style style:family="table-cell" style:name="a693">
      <style:table-cell-properties fo:background-color="#daedef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94">
      <style:table-cell-properties fo:background-color="#daedef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95">
      <style:table-cell-properties fo:background-color="#daede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96">
      <style:table-cell-properties fo:background-color="#daede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80">
      <style:table-cell-properties/>
    </style:style>
    <style:style style:family="table-cell" style:name="a681">
      <style:table-cell-properties fo:background-color="#cdcdda"/>
    </style:style>
    <style:style style:family="table-cell" style:name="a682">
      <style:table-cell-properties/>
    </style:style>
    <style:style style:family="table-cell" style:name="a683">
      <style:table-cell-properties fo:background-color="#cdcdda"/>
    </style:style>
    <style:style style:family="table-cell" style:name="a684">
      <style:table-cell-properties fo:background-color="#2d2d8a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685">
      <style:table-cell-properties fo:background-color="#2d2d8a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fill-image draw:name="a0" xlink:href="media/image4.jpeg" xlink:show="embed" xlink:actuate="onLoad"/>
    <draw:fill-image draw:name="a137" xlink:href="media/image4.jpeg" xlink:show="embed" xlink:actuate="onLoad"/>
    <draw:fill-image draw:name="a285" xlink:href="media/image4.jpeg" xlink:show="embed" xlink:actuate="onLoad"/>
    <draw:fill-image draw:name="a542" xlink:href="media/image4.jpeg" xlink:show="embed" xlink:actuate="onLoad"/>
    <draw:fill-image draw:name="a411" xlink:href="media/image4.jpeg" xlink:show="embed" xlink:actuate="onLoad"/>
    <draw:fill-image draw:name="a477" xlink:href="media/image4.jpeg" xlink:show="embed" xlink:actuate="onLoad"/>
    <draw:fill-image draw:name="a40" xlink:href="media/image4.jpeg" xlink:show="embed" xlink:actuate="onLoad"/>
    <draw:fill-image draw:name="a349" xlink:href="media/image4.jpeg" xlink:show="embed" xlink:actuate="onLoad"/>
    <draw:fill-image draw:name="a615" xlink:href="media/image4.jpeg" xlink:show="embed" xlink:actuate="onLoad"/>
    <draw:fill-image draw:name="a380" xlink:href="media/image4.jpeg" xlink:show="embed" xlink:actuate="onLoad"/>
    <draw:fill-image draw:name="a304" xlink:href="media/image4.jpeg" xlink:show="embed" xlink:actuate="onLoad"/>
    <draw:fill-image draw:name="a697" xlink:href="media/image4.jpeg" xlink:show="embed" xlink:actuate="onLoad"/>
    <draw:fill-image draw:name="a109" xlink:href="media/image4.jpeg" xlink:show="embed" xlink:actuate="onLoad"/>
    <draw:fill-image draw:name="a574" xlink:href="media/image4.jpeg" xlink:show="embed" xlink:actuate="onLoad"/>
    <draw:fill-image draw:name="a504" xlink:href="media/image4.jpeg" xlink:show="embed" xlink:actuate="onLoad"/>
    <draw:fill-image draw:name="a439" xlink:href="media/image4.jpeg" xlink:show="embed" xlink:actuate="onLoad"/>
    <draw:fill-image draw:name="a261" xlink:href="media/image4.jpeg" xlink:show="embed" xlink:actuate="onLoad"/>
    <draw:fill-image draw:name="a195" xlink:href="media/image4.jpeg" xlink:show="embed" xlink:actuate="onLoad"/>
    <draw:fill-image draw:name="a68" xlink:href="media/image4.jpeg" xlink:show="embed" xlink:actuate="onLoad"/>
    <table:table-template table:name="{5C22544A-7EE6-4342-B048-85BDC9FD1C3A}">
      <table:first-row table:style-name="a675" table:paragraph-style-name=""/>
      <table:last-row table:style-name="a676" table:paragraph-style-name=""/>
      <table:first-column table:style-name="a677" table:paragraph-style-name=""/>
      <table:last-column table:style-name="a678" table:paragraph-style-name=""/>
      <table:body table:style-name="a670" table:paragraph-style-name=""/>
      <table:even-rows table:style-name="a673" table:paragraph-style-name=""/>
      <table:odd-rows table:style-name="a674" table:paragraph-style-name=""/>
      <table:even-columns table:style-name="a671" table:paragraph-style-name=""/>
      <table:odd-columns table:style-name="a672" table:paragraph-style-name=""/>
    </table:table-template>
    <table:table-template table:name="{93296810-A885-4BE3-A3E7-6D5BEEA58F35}">
      <table:first-row table:style-name="a684" table:paragraph-style-name=""/>
      <table:last-row table:style-name="a685" table:paragraph-style-name=""/>
      <table:first-column table:style-name="a686" table:paragraph-style-name=""/>
      <table:last-column table:style-name="a687" table:paragraph-style-name=""/>
      <table:body table:style-name="a679" table:paragraph-style-name=""/>
      <table:even-rows table:style-name="a682" table:paragraph-style-name=""/>
      <table:odd-rows table:style-name="a683" table:paragraph-style-name=""/>
      <table:even-columns table:style-name="a680" table:paragraph-style-name=""/>
      <table:odd-columns table:style-name="a681" table:paragraph-style-name=""/>
    </table:table-template>
    <table:table-template table:name="{7DF18680-E054-41AD-8BC1-D1AEF772440D}">
      <table:first-row table:style-name="a693" table:paragraph-style-name=""/>
      <table:last-row table:style-name="a694" table:paragraph-style-name=""/>
      <table:first-column table:style-name="a695" table:paragraph-style-name=""/>
      <table:last-column table:style-name="a696" table:paragraph-style-name=""/>
      <table:body table:style-name="a688" table:paragraph-style-name=""/>
      <table:even-rows table:style-name="a691" table:paragraph-style-name=""/>
      <table:odd-rows table:style-name="a692" table:paragraph-style-name=""/>
      <table:even-columns table:style-name="a689" table:paragraph-style-name=""/>
      <table:odd-columns table:style-name="a690" table:paragraph-style-name=""/>
    </table:table-template>
  </office:styles>
  <office:automatic-styles>
    <style:page-layout style:name="pageLayout1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aragraph" style:name="a419">
      <style:paragraph-properties fo:line-height="100%" fo:text-align="center" style:tab-stop-distance="0.375in" fo:margin-left="0in" fo:margin-right="0in" fo:text-indent="0in" fo:margin-top="0.05556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">
      <style:paragraph-properties fo:line-height="100%" fo:text-align="left" style:tab-stop-distance="0.375in" fo:margin-left="0.23438in" fo:margin-right="0in" fo:text-indent="-0.23438in" fo:margin-top="0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2">
      <style:paragraph-properties fo:line-height="100%" fo:text-align="left" style:tab-stop-distance="0.375in" fo:margin-left="0in" fo:margin-right="0in" fo:text-indent="0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9">
      <style:paragraph-properties fo:line-height="100%" fo:text-align="left" style:tab-stop-distance="0.375in" fo:margin-left="0.60938in" fo:margin-right="0in" fo:text-indent="-0.23438in" fo:margin-top="0.05556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0">
      <style:paragraph-properties fo:line-height="100%" fo:text-align="center" style:tab-stop-distance="0.3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0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32">
      <style:paragraph-properties fo:line-height="100%" fo:text-align="left" style:tab-stop-distance="0.375in" fo:margin-left="1.26563in" fo:margin-right="0in" fo:text-indent="-0.14063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">
      <style:text-properties fo:font-variant="normal" fo:text-transform="none" fo:color="#83992a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3">
      <style:paragraph-properties fo:line-height="100%" fo:text-align="left" style:tab-stop-distance="0.375in" fo:margin-left="0in" fo:margin-right="0in" fo:text-indent="0in" fo:margin-top="0.05556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36">
      <style:paragraph-properties fo:line-height="100%" fo:text-align="left" style:tab-stop-distance="0.375in" fo:margin-left="1.64063in" fo:margin-right="0in" fo:text-indent="-0.14063in" fo:margin-top="0.02778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">
      <style:paragraph-properties fo:line-height="100%" fo:text-align="left" style:tab-stop-distance="0.375in" fo:margin-left="0.23438in" fo:margin-right="0in" fo:text-indent="-0.23438in" fo:margin-top="0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8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presentation" style:name="a310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2">
      <style:paragraph-properties fo:line-height="100%" fo:text-align="left" style:tab-stop-distance="0.375in" fo:margin-left="0.23438in" fo:margin-right="0in" fo:text-indent="-0.23438in" fo:margin-top="0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5">
      <style:paragraph-properties fo:line-height="100%" fo:text-align="left" style:tab-stop-distance="0.375in" fo:margin-left="0.60938in" fo:margin-right="0in" fo:text-indent="-0.23438in" fo:margin-top="0.05556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8">
      <style:paragraph-properties fo:line-height="100%" fo:text-align="left" style:tab-stop-distance="0.375in" fo:margin-left="0.98438in" fo:margin-right="0in" fo:text-indent="-0.23438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">
      <style:paragraph-properties fo:line-height="100%" fo:text-align="left" style:tab-stop-distance="0.375in" fo:margin-left="0.98438in" fo:margin-right="0in" fo:text-indent="-0.23438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5">
      <style:paragraph-properties fo:line-height="100%" fo:text-align="left" style:tab-stop-distance="0.375in" fo:margin-left="1.26563in" fo:margin-right="0in" fo:text-indent="-0.14063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3" style:parent-style-name="Graphics">
      <style:graphic-properties draw:fill="none" fo:clip="rect(0in, 0in, 0in, 0in)" draw:stroke="none"/>
    </style:style>
    <style:style style:family="paragraph" style:name="a53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3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9">
      <style:paragraph-properties fo:line-height="100%" fo:text-align="left" style:tab-stop-distance="0.375in" fo:margin-left="1.64063in" fo:margin-right="0in" fo:text-indent="-0.14063in" fo:margin-top="0.02778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6" style:parent-style-name="Graphics">
      <style:graphic-properties draw:fill="none" fo:clip="rect(0in, 0in, 0in, 0in)" draw:stroke="none"/>
    </style:style>
    <style:style style:family="graphic" style:name="a106">
      <style:graphic-properties fo:wrap-option="wrap" fo:padding-top="0in" fo:padding-bottom="0in" fo:padding-left="0in" fo:padding-right="0in" draw:textarea-vertical-align="top" draw:textarea-horizontal-align="left" draw:fill="none" draw:stroke="solid" svg:stroke-width="0.01736in" svg:stroke-color="#83992a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5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7" style:parent-style-name="Graphics">
      <style:graphic-properties draw:fill="none" fo:clip="rect(0in, 0.178in, 0in, 0.00002in)" draw:stroke="none"/>
    </style:style>
    <style:style style:family="paragraph" style:name="a5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0">
      <style:paragraph-properties fo:line-height="100%" fo:text-align="left" style:tab-stop-distance="0.375in" fo:margin-left="0.60938in" fo:margin-right="0in" fo:text-indent="-0.23438in" fo:margin-top="0.05556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39">
      <style:graphic-properties fo:wrap-option="wrap" fo:padding-top="0in" fo:padding-bottom="0in" fo:padding-left="0in" fo:padding-right="0in" draw:textarea-vertical-align="top" draw:textarea-horizontal-align="left" draw:fill="none" draw:stroke="solid" svg:stroke-width="0.01736in" svg:stroke-color="#83992a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108" style:parent-style-name="Graphics">
      <style:graphic-properties draw:fill="none" fo:clip="rect(0in, 0.178in, 0in, 0.00002in)" draw:stroke="none"/>
    </style:style>
    <style:style style:family="paragraph" style:name="a64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4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3">
      <style:paragraph-properties fo:line-height="100%" fo:text-align="left" style:tab-stop-distance="0.375in" fo:margin-left="0.98438in" fo:margin-right="0in" fo:text-indent="-0.23438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4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6">
      <style:paragraph-properties fo:line-height="100%" fo:text-align="left" style:tab-stop-distance="0.375in" fo:margin-left="1.26563in" fo:margin-right="0in" fo:text-indent="-0.14063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4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1">
      <style:paragraph-properties fo:line-height="100%" fo:text-align="left" style:tab-stop-distance="0.375in" fo:margin-left="1.26563in" fo:margin-right="0in" fo:text-indent="-0.14063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5">
      <style:paragraph-properties fo:line-height="100%" fo:text-align="left" style:tab-stop-distance="0.375in" fo:margin-left="1.64063in" fo:margin-right="0in" fo:text-indent="-0.14063in" fo:margin-top="0.02778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9">
      <style:paragraph-properties fo:line-height="100%" fo:text-align="center" style:tab-stop-distance="0.375in" fo:margin-left="0in" fo:margin-right="0in" fo:text-indent="0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33" style:parent-style-name="Graphics">
      <style:graphic-properties draw:fill="none" fo:clip="rect(0in, 0in, 0in, 0in)" draw:stroke="none"/>
    </style:style>
    <style:style style:family="text" style:name="a4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36">
      <style:graphic-properties fo:wrap-option="wrap" fo:padding-top="0in" fo:padding-bottom="0in" fo:padding-left="0in" fo:padding-right="0in" draw:textarea-vertical-align="top" draw:textarea-horizontal-align="left" draw:fill="none" draw:stroke="solid" svg:stroke-width="0.01736in" svg:stroke-color="#83992a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437" style:parent-style-name="Graphics">
      <style:graphic-properties draw:fill="none" fo:clip="rect(0in, 0.178in, 0in, 0.00002in)" draw:stroke="none"/>
    </style:style>
    <style:style style:family="text" style:name="a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40" style:parent-style-name="Graphics">
      <style:graphic-properties draw:fill="none" fo:clip="rect(0in, 0.178in, 0in, 0.00002in)" draw:stroke="none"/>
    </style:style>
    <style:style style:family="graphic" style:name="a438" style:parent-style-name="Graphics">
      <style:graphic-properties draw:fill="none" fo:clip="rect(0in, 0.178in, 0in, 0.00002in)" draw:stroke="none"/>
    </style:style>
    <style:style style:family="paragraph" style:name="a9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41" style:parent-style-name="Graphics">
      <style:graphic-properties draw:fill="none" fo:clip="rect(0in, 0.178in, 0in, 0.00002in)" draw:stroke="none"/>
    </style:style>
    <style:style style:family="drawing-page" style:name="a110">
      <style:drawing-page-properties draw:fill="bitmap" draw:fill-image-name="a109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9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11">
      <style:graphic-properties draw:fill="none" draw:stroke="solid" svg:stroke-width="0.01736in" svg:stroke-color="#83992a" svg:stroke-opacity="100%" svg:stroke-linecap="round"/>
    </style:style>
    <style:style style:family="text" style:name="a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43">
      <style:drawing-page-properties draw:fill="bitmap" draw:fill-image-name="a542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41667in" style:font-size-asian="0.41667in" style:font-size-complex="0.4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44">
      <style:graphic-properties draw:fill="none" draw:stroke="solid" svg:stroke-width="0.01736in" svg:stroke-color="#83992a" svg:stroke-opacity="100%" svg:stroke-linecap="round"/>
    </style:style>
    <style:style style:family="text" style:name="a11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41667in" style:font-size-asian="0.41667in" style:font-size-complex="0.4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">
      <style:paragraph-properties fo:line-height="100%" fo:text-align="center" style:tab-stop-distance="0.3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5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4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7">
      <style:paragraph-properties fo:line-height="100%" fo:text-align="center" style:tab-stop-distance="0.3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7">
      <style:paragraph-properties fo:line-height="100%" fo:text-align="center" style:tab-stop-distance="0.375in" fo:margin-left="0in" fo:margin-right="0in" fo:text-indent="0in" fo:margin-top="0.05556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0" style:parent-style-name="Graphics">
      <style:graphic-properties draw:fill="none" fo:clip="rect(0in, 0in, 0in, 0in)" draw:stroke="none"/>
    </style:style>
    <style:style style:family="presentation" style:name="a54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20">
      <style:paragraph-properties fo:line-height="100%" fo:text-align="left" style:tab-stop-distance="0.375in" fo:margin-left="1.64063in" fo:margin-right="0in" fo:text-indent="-0.14063in" fo:margin-top="0.02778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9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53">
      <style:graphic-properties fo:wrap-option="wrap" fo:padding-top="0in" fo:padding-bottom="0in" fo:padding-left="0in" fo:padding-right="0in" draw:textarea-vertical-align="top" draw:textarea-horizontal-align="left" draw:fill="none" draw:stroke="solid" svg:stroke-width="0.01736in" svg:stroke-color="#83992a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23">
      <style:text-properties fo:font-variant="normal" fo:text-transform="none" fo:color="#83992a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54" style:parent-style-name="Graphics">
      <style:graphic-properties draw:fill="none" fo:clip="rect(0in, 0.178in, 0in, 0.00002in)" draw:stroke="none"/>
    </style:style>
    <style:style style:family="paragraph" style:name="a224">
      <style:paragraph-properties fo:line-height="100%" fo:text-align="left" style:tab-stop-distance="0.375in" fo:margin-left="0in" fo:margin-right="0in" fo:text-indent="0in" fo:margin-top="0.05556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5" style:parent-style-name="Graphics">
      <style:graphic-properties draw:fill="none" fo:clip="rect(0in, 0.178in, 0in, 0.00002in)" draw:stroke="none"/>
    </style:style>
    <style:style style:family="drawing-page" style:name="a65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22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8">
      <style:paragraph-properties fo:line-height="100%" fo:text-align="left" style:tab-stop-distance="0.375in" fo:margin-left="0.23438in" fo:margin-right="0in" fo:text-indent="-0.23438in" fo:margin-top="0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31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40">
      <style:drawing-page-properties draw:fill="bitmap" draw:fill-image-name="a439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33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3">
      <style:graphic-properties fo:wrap-option="wrap" fo:padding-top="0.0375in" fo:padding-bottom="0.0375in" fo:padding-left="0.075in" fo:padding-right="0.07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6">
      <style:graphic-properties fo:wrap-option="wrap" fo:padding-top="0.0375in" fo:padding-bottom="0.0375in" fo:padding-left="0.075in" fo:padding-right="0.07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47">
      <style:graphic-properties draw:fill="none" draw:stroke="solid" svg:stroke-width="0.01736in" svg:stroke-color="#83992a" svg:stroke-opacity="100%" svg:stroke-linecap="round"/>
    </style:style>
    <style:style style:family="text" style:name="a4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0">
      <style:paragraph-properties fo:line-height="100%" fo:text-align="left" style:tab-stop-distance="0.375in" fo:margin-left="0in" fo:margin-right="0in" fo:text-indent="0in" fo:margin-top="0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4">
      <style:paragraph-properties fo:line-height="100%" fo:text-align="left" style:tab-stop-distance="0.375in" fo:margin-left="0in" fo:margin-right="0in" fo:text-indent="0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">
      <style:paragraph-properties fo:line-height="100%" fo:text-align="left" style:tab-stop-distance="0.375in" fo:margin-left="0.60938in" fo:margin-right="0in" fo:text-indent="-0.23438in" fo:margin-top="0.05556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4">
      <style:paragraph-properties fo:line-height="100%" fo:text-align="left" style:tab-stop-distance="0.375in" fo:margin-left="0.98438in" fo:margin-right="0in" fo:text-indent="-0.23438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7">
      <style:paragraph-properties fo:line-height="100%" fo:text-align="left" style:tab-stop-distance="0.375in" fo:margin-left="1.26563in" fo:margin-right="0in" fo:text-indent="-0.14063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6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4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43" style:parent-style-name="Graphics">
      <style:graphic-properties draw:fill="none" fo:clip="rect(0in, 0in, 0in, 0in)" draw:stroke="none"/>
    </style:style>
    <style:style style:family="text" style:name="a3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6">
      <style:graphic-properties fo:wrap-option="wrap" fo:padding-top="0in" fo:padding-bottom="0in" fo:padding-left="0in" fo:padding-right="0in" draw:textarea-vertical-align="top" draw:textarea-horizontal-align="left" draw:fill="none" draw:stroke="solid" svg:stroke-width="0.01736in" svg:stroke-color="#83992a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347" style:parent-style-name="Graphics">
      <style:graphic-properties draw:fill="none" fo:clip="rect(0in, 0.178in, 0in, 0.00002in)" draw:stroke="none"/>
    </style:style>
    <style:style style:family="graphic" style:name="a348" style:parent-style-name="Graphics">
      <style:graphic-properties draw:fill="none" fo:clip="rect(0in, 0.178in, 0in, 0.00002in)" draw:stroke="none"/>
    </style:style>
    <style:style style:family="paragraph" style:name="a450">
      <style:paragraph-properties fo:line-height="100%" fo:text-align="center" style:tab-stop-distance="0.3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5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875in" style:font-size-asian="0.1875in" style:font-size-complex="0.18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3">
      <style:paragraph-properties fo:line-height="100%" fo:text-align="right" style:tab-stop-distance="0.375in" fo:margin-left="0in" fo:margin-right="0in" fo:text-indent="0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7">
      <style:paragraph-properties fo:line-height="100%" fo:text-align="center" style:tab-stop-distance="0.375in" fo:margin-left="0in" fo:margin-right="0in" fo:text-indent="0in" fo:margin-top="0.05556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6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5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131" style:parent-style-name="Graphics">
      <style:graphic-properties draw:fill="none" fo:clip="rect(0in, 0in, 0in, 0in)" draw:stroke="none"/>
    </style:style>
    <style:style style:family="text" style:name="a5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4">
      <style:graphic-properties fo:wrap-option="wrap" fo:padding-top="0in" fo:padding-bottom="0in" fo:padding-left="0in" fo:padding-right="0in" draw:textarea-vertical-align="top" draw:textarea-horizontal-align="left" draw:fill="none" draw:stroke="solid" svg:stroke-width="0.01736in" svg:stroke-color="#83992a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5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5" style:parent-style-name="Graphics">
      <style:graphic-properties draw:fill="none" fo:clip="rect(0in, 0.178in, 0in, 0.00002in)" draw:stroke="none"/>
    </style:style>
    <style:style style:family="paragraph" style:name="a56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6" style:parent-style-name="Graphics">
      <style:graphic-properties draw:fill="none" fo:clip="rect(0in, 0.178in, 0in, 0.00002in)" draw:stroke="none"/>
    </style:style>
    <style:style style:family="presentation" style:name="a56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68" style:parent-style-name="Graphics">
      <style:graphic-properties draw:fill="none" fo:clip="rect(0in, 0in, 0in, 0in)" draw:stroke="none"/>
    </style:style>
    <style:style style:family="text" style:name="a24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38">
      <style:drawing-page-properties draw:fill="bitmap" draw:fill-image-name="a137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41">
      <style:paragraph-properties fo:line-height="100%" fo:text-align="left" style:tab-stop-distance="0.375in" fo:margin-left="1.64063in" fo:margin-right="0in" fo:text-indent="-0.14063in" fo:margin-top="0.02778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9">
      <style:graphic-properties draw:fill="none" draw:stroke="solid" svg:stroke-width="0.01736in" svg:stroke-color="#83992a" svg:stroke-opacity="100%" svg:stroke-linecap="round"/>
    </style:style>
    <style:style style:family="presentation" style:name="a2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50">
      <style:drawing-page-properties draw:fill="bitmap" draw:fill-image-name="a349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4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3">
      <style:paragraph-properties fo:line-height="100%" fo:text-align="center" style:tab-stop-distance="0.3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4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5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7">
      <style:paragraph-properties fo:line-height="100%" fo:text-align="center" style:tab-stop-distance="0.375in" fo:margin-left="0in" fo:margin-right="0in" fo:text-indent="0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8">
      <style:graphic-properties fo:wrap-option="wrap" fo:padding-top="0.05in" fo:padding-bottom="0.05in" fo:padding-left="0.1in" fo:padding-right="0.1in" draw:textarea-vertical-align="top" draw:textarea-horizontal-align="center" draw:fill="none" draw:stroke="solid" svg:stroke-width="0.0625in" svg:stroke-color="#7f7f7f" svg:stroke-opacity="100%" draw:auto-grow-width="false" draw:auto-grow-height="false" style:shrink-to-fit="true"/>
      <style:paragraph-properties style:font-independent-line-spacing="true" style:writing-mode="lr-tb"/>
    </style:style>
    <style:style style:family="text" style:name="a4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41667in" style:font-size-asian="0.41667in" style:font-size-complex="0.4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71">
      <style:graphic-properties fo:wrap-option="wrap" fo:padding-top="0in" fo:padding-bottom="0in" fo:padding-left="0in" fo:padding-right="0in" draw:textarea-vertical-align="top" draw:textarea-horizontal-align="left" draw:fill="none" draw:stroke="solid" svg:stroke-width="0.01736in" svg:stroke-color="#83992a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46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41667in" style:font-size-asian="0.41667in" style:font-size-complex="0.4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72" style:parent-style-name="Graphics">
      <style:graphic-properties draw:fill="none" fo:clip="rect(0in, 0.178in, 0in, 0.00002in)" draw:stroke="none"/>
    </style:style>
    <style:style style:family="paragraph" style:name="a142">
      <style:paragraph-properties fo:line-height="100%" fo:text-align="center" style:tab-stop-distance="0.3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73" style:parent-style-name="Graphics">
      <style:graphic-properties draw:fill="none" fo:clip="rect(0in, 0.178in, 0in, 0.00002in)" draw:stroke="none"/>
    </style:style>
    <style:style style:family="presentation" style:name="a14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4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75">
      <style:drawing-page-properties draw:fill="bitmap" draw:fill-image-name="a574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45">
      <style:paragraph-properties fo:line-height="100%" fo:text-align="left" style:tab-stop-distance="0.375in" fo:margin-left="0.23438in" fo:margin-right="0in" fo:text-indent="-0.23438in" fo:margin-top="0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76">
      <style:graphic-properties draw:fill="none" draw:stroke="solid" svg:stroke-width="0.01736in" svg:stroke-color="#83992a" svg:stroke-opacity="100%" svg:stroke-linecap="round"/>
    </style:style>
    <style:style style:family="text" style:name="a57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41667in" style:font-size-asian="0.41667in" style:font-size-complex="0.4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41667in" style:font-size-asian="0.41667in" style:font-size-complex="0.4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9">
      <style:paragraph-properties fo:line-height="100%" fo:text-align="center" style:tab-stop-distance="0.3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">
      <style:paragraph-properties fo:line-height="100%" fo:text-align="left" style:tab-stop-distance="0.375in" fo:margin-left="0.60938in" fo:margin-right="0in" fo:text-indent="-0.23438in" fo:margin-top="0.05556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5" style:parent-style-name="Graphics">
      <style:graphic-properties draw:fill="none" fo:clip="rect(0in, 0in, 0in, 0in)" draw:stroke="none"/>
    </style:style>
    <style:style style:family="text" style:name="a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0">
      <style:paragraph-properties fo:line-height="100%" fo:text-align="center" style:tab-stop-distance="0.375in" fo:margin-left="0in" fo:margin-right="0in" fo:text-indent="0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8">
      <style:graphic-properties fo:wrap-option="wrap" fo:padding-top="0in" fo:padding-bottom="0in" fo:padding-left="0in" fo:padding-right="0in" draw:textarea-vertical-align="top" draw:textarea-horizontal-align="left" draw:fill="none" draw:stroke="solid" svg:stroke-width="0.01736in" svg:stroke-color="#83992a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259" style:parent-style-name="Graphics">
      <style:graphic-properties draw:fill="none" fo:clip="rect(0in, 0.178in, 0in, 0.00002in)" draw:stroke="none"/>
    </style:style>
    <style:style style:family="presentation" style:name="a362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7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6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1" style:parent-style-name="Graphics">
      <style:graphic-properties draw:fill="none" fo:clip="rect(0in, 0in, 0in, 0in)" draw:stroke="none"/>
    </style:style>
    <style:style style:family="text" style:name="a4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4">
      <style:graphic-properties fo:wrap-option="wrap" fo:padding-top="0in" fo:padding-bottom="0in" fo:padding-left="0in" fo:padding-right="0in" draw:textarea-vertical-align="top" draw:textarea-horizontal-align="left" draw:fill="none" draw:stroke="solid" svg:stroke-width="0.01736in" svg:stroke-color="#83992a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475" style:parent-style-name="Graphics">
      <style:graphic-properties draw:fill="none" fo:clip="rect(0in, 0.178in, 0in, 0.00002in)" draw:stroke="none"/>
    </style:style>
    <style:style style:family="graphic" style:name="a476" style:parent-style-name="Graphics">
      <style:graphic-properties draw:fill="none" fo:clip="rect(0in, 0.178in, 0in, 0.00002in)" draw:stroke="none"/>
    </style:style>
    <style:style style:family="drawing-page" style:name="a478">
      <style:drawing-page-properties draw:fill="bitmap" draw:fill-image-name="a477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58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5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">
      <style:paragraph-properties fo:line-height="100%" fo:text-align="left" style:tab-stop-distance="0.375in" fo:margin-left="0.98438in" fo:margin-right="0in" fo:text-indent="-0.23438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2">
      <style:paragraph-properties fo:line-height="100%" fo:text-align="left" style:tab-stop-distance="0.375in" fo:margin-left="0.23438in" fo:margin-right="0in" fo:text-indent="-0.23438in" fo:margin-top="0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">
      <style:paragraph-properties fo:line-height="100%" fo:text-align="left" style:tab-stop-distance="0.375in" fo:margin-left="1.26563in" fo:margin-right="0in" fo:text-indent="-0.14063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5">
      <style:paragraph-properties fo:line-height="100%" fo:text-align="left" style:tab-stop-distance="0.375in" fo:margin-left="0.60938in" fo:margin-right="0in" fo:text-indent="-0.23438in" fo:margin-top="0.05556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8">
      <style:paragraph-properties fo:line-height="100%" fo:text-align="left" style:tab-stop-distance="0.375in" fo:margin-left="0.98438in" fo:margin-right="0in" fo:text-indent="-0.23438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0" style:parent-style-name="Graphics">
      <style:graphic-properties draw:fill="none" fo:clip="rect(0in, 0.178in, 0in, 0.00002in)" draw:stroke="none"/>
    </style:style>
    <style:style style:family="paragraph" style:name="a158">
      <style:paragraph-properties fo:line-height="100%" fo:text-align="left" style:tab-stop-distance="0.375in" fo:margin-left="1.64063in" fo:margin-right="0in" fo:text-indent="-0.14063in" fo:margin-top="0.02778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62">
      <style:drawing-page-properties draw:fill="bitmap" draw:fill-image-name="a261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63">
      <style:graphic-properties draw:fill="none" draw:stroke="solid" svg:stroke-width="0.01736in" svg:stroke-color="#83992a" svg:stroke-opacity="100%" svg:stroke-linecap="round"/>
    </style:style>
    <style:style style:family="text" style:name="a26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41667in" style:font-size-asian="0.41667in" style:font-size-complex="0.4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41667in" style:font-size-asian="0.41667in" style:font-size-complex="0.4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6">
      <style:paragraph-properties fo:line-height="100%" fo:text-align="center" style:tab-stop-distance="0.3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74" style:parent-style-name="Graphics">
      <style:graphic-properties draw:fill="none" fo:clip="rect(0in, 0in, 0in, 0in)" draw:stroke="none"/>
    </style:style>
    <style:style style:family="text" style:name="a3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7">
      <style:graphic-properties fo:wrap-option="wrap" fo:padding-top="0in" fo:padding-bottom="0in" fo:padding-left="0in" fo:padding-right="0in" draw:textarea-vertical-align="top" draw:textarea-horizontal-align="left" draw:fill="none" draw:stroke="solid" svg:stroke-width="0.01736in" svg:stroke-color="#83992a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378" style:parent-style-name="Graphics">
      <style:graphic-properties draw:fill="none" fo:clip="rect(0in, 0.178in, 0in, 0.00002in)" draw:stroke="none"/>
    </style:style>
    <style:style style:family="text" style:name="a48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79" style:parent-style-name="Graphics">
      <style:graphic-properties draw:fill="none" fo:clip="rect(0in, 0.178in, 0in, 0.00002in)" draw:stroke="none"/>
    </style:style>
    <style:style style:family="paragraph" style:name="a481">
      <style:paragraph-properties fo:line-height="100%" fo:text-align="left" style:tab-stop-distance="0.3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875in" style:font-size-asian="0.1875in" style:font-size-complex="0.18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4">
      <style:paragraph-properties fo:line-height="100%" fo:text-align="left" style:tab-stop-distance="0.375in" fo:margin-left="0in" fo:margin-right="0in" fo:text-indent="0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91">
      <style:paragraph-properties fo:line-height="100%" fo:text-align="left" style:tab-stop-distance="0.375in" fo:margin-left="1.26563in" fo:margin-right="0in" fo:text-indent="-0.14063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">
      <style:paragraph-properties fo:line-height="100%" fo:text-align="left" style:tab-stop-distance="0.375in" fo:margin-left="0.23438in" fo:margin-right="0in" fo:text-indent="-0.23438in" fo:margin-top="0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5">
      <style:paragraph-properties fo:line-height="100%" fo:text-align="left" style:tab-stop-distance="0.375in" fo:margin-left="1.64063in" fo:margin-right="0in" fo:text-indent="-0.14063in" fo:margin-top="0.02778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5">
      <style:paragraph-properties fo:line-height="100%" fo:text-align="left" style:tab-stop-distance="0.375in" fo:margin-left="0.60938in" fo:margin-right="0in" fo:text-indent="-0.23438in" fo:margin-top="0.05556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7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16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8">
      <style:paragraph-properties fo:line-height="100%" fo:text-align="left" style:tab-stop-distance="0.375in" fo:margin-left="0.98438in" fo:margin-right="0in" fo:text-indent="-0.23438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81">
      <style:drawing-page-properties draw:fill="bitmap" draw:fill-image-name="a380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79" style:parent-style-name="Graphics">
      <style:graphic-properties draw:fill="none" fo:clip="rect(0in, 0in, 0in, 0in)" draw:stroke="none"/>
    </style:style>
    <style:style style:family="text" style:name="a38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4">
      <style:paragraph-properties fo:line-height="100%" fo:text-align="center" style:tab-stop-distance="0.3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5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8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8">
      <style:paragraph-properties fo:line-height="100%" fo:text-align="center" style:tab-stop-distance="0.375in" fo:margin-left="0in" fo:margin-right="0in" fo:text-indent="0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9">
      <style:graphic-properties fo:wrap-option="wrap" fo:padding-top="0.05in" fo:padding-bottom="0.05in" fo:padding-left="0.1in" fo:padding-right="0.1in" draw:textarea-vertical-align="top" draw:textarea-horizontal-align="center" draw:fill="none" draw:stroke="solid" svg:stroke-width="0.0625in" svg:stroke-color="#7f7f7f" svg:stroke-opacity="100%" draw:auto-grow-width="false" draw:auto-grow-height="false" style:shrink-to-fit="true"/>
      <style:paragraph-properties style:font-independent-line-spacing="true" style:writing-mode="lr-tb"/>
    </style:style>
    <style:style style:family="presentation" style:name="a49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98" style:parent-style-name="Graphics">
      <style:graphic-properties draw:fill="none" fo:clip="rect(0in, 0in, 0in, 0in)" draw:stroke="none"/>
    </style:style>
    <style:style style:family="text" style:name="a17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100%" fo:text-align="left" style:tab-stop-distance="0.375in" fo:margin-left="1.26563in" fo:margin-right="0in" fo:text-indent="-0.14063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5">
      <style:paragraph-properties fo:line-height="100%" fo:text-align="left" style:tab-stop-distance="0.375in" fo:margin-left="1.64063in" fo:margin-right="0in" fo:text-indent="-0.14063in" fo:margin-top="0.02778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2">
      <style:graphic-properties fo:wrap-option="wrap" fo:padding-top="0in" fo:padding-bottom="0in" fo:padding-left="0in" fo:padding-right="0in" draw:textarea-vertical-align="top" draw:textarea-horizontal-align="left" draw:fill="none" draw:stroke="solid" svg:stroke-width="0.01736in" svg:stroke-color="#83992a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283" style:parent-style-name="Graphics">
      <style:graphic-properties draw:fill="none" fo:clip="rect(0in, 0.178in, 0in, 0.00002in)" draw:stroke="none"/>
    </style:style>
    <style:style style:family="graphic" style:name="a284" style:parent-style-name="Graphics">
      <style:graphic-properties draw:fill="none" fo:clip="rect(0in, 0.178in, 0in, 0.00002in)" draw:stroke="none"/>
    </style:style>
    <style:style style:family="drawing-page" style:name="a286">
      <style:drawing-page-properties draw:fill="bitmap" draw:fill-image-name="a285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0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1">
      <style:paragraph-properties fo:line-height="100%" fo:text-align="center" style:tab-stop-distance="0.375in" fo:margin-left="0in" fo:margin-right="0in" fo:text-indent="0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9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9" style:parent-style-name="Graphics">
      <style:graphic-properties draw:fill="none" fo:clip="rect(0in, 0in, 0in, 0in)" draw:stroke="none"/>
    </style:style>
    <style:style style:family="presentation" style:name="a29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98" style:parent-style-name="Graphics">
      <style:graphic-properties draw:fill="none" fo:clip="rect(0in, 0in, 0in, 0in)" draw:stroke="none"/>
    </style:style>
    <style:style style:family="text" style:name="a2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2">
      <style:graphic-properties fo:wrap-option="wrap" fo:padding-top="0in" fo:padding-bottom="0in" fo:padding-left="0in" fo:padding-right="0in" draw:textarea-vertical-align="top" draw:textarea-horizontal-align="left" draw:fill="none" draw:stroke="solid" svg:stroke-width="0.01736in" svg:stroke-color="#83992a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193" style:parent-style-name="Graphics">
      <style:graphic-properties draw:fill="none" fo:clip="rect(0in, 0.178in, 0in, 0.00002in)" draw:stroke="none"/>
    </style:style>
    <style:style style:family="graphic" style:name="a194" style:parent-style-name="Graphics">
      <style:graphic-properties draw:fill="none" fo:clip="rect(0in, 0.178in, 0in, 0.00002in)" draw:stroke="none"/>
    </style:style>
    <style:style style:family="drawing-page" style:name="a196">
      <style:drawing-page-properties draw:fill="bitmap" draw:fill-image-name="a195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97">
      <style:graphic-properties draw:fill="none" draw:stroke="solid" svg:stroke-width="0.01736in" svg:stroke-color="#83992a" svg:stroke-opacity="100%" svg:stroke-linecap="round"/>
    </style:style>
    <style:style style:family="text" style:name="a19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41667in" style:font-size-asian="0.41667in" style:font-size-complex="0.4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41667in" style:font-size-asian="0.41667in" style:font-size-complex="0.4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">
      <style:paragraph-properties fo:line-height="100%" fo:text-align="left" style:tab-stop-distance="0.375in" fo:margin-left="0.60938in" fo:margin-right="0in" fo:text-indent="-0.23438in" fo:margin-top="0.05556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">
      <style:paragraph-properties fo:line-height="100%" fo:text-align="left" style:tab-stop-distance="0.375in" fo:margin-left="0.98438in" fo:margin-right="0in" fo:text-indent="-0.23438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">
      <style:paragraph-properties fo:line-height="100%" fo:text-align="left" style:tab-stop-distance="0.375in" fo:margin-left="1.26563in" fo:margin-right="0in" fo:text-indent="-0.14063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">
      <style:paragraph-properties fo:line-height="100%" fo:text-align="left" style:tab-stop-distance="0.375in" fo:margin-left="1.64063in" fo:margin-right="0in" fo:text-indent="-0.14063in" fo:margin-top="0.02778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4" style:parent-style-name="Graphics">
      <style:graphic-properties draw:fill="none" fo:clip="rect(0in, 0in, 0in, 0in)" draw:stroke="none"/>
    </style:style>
    <style:style style:family="text" style:name="a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">
      <style:graphic-properties fo:wrap-option="wrap" fo:padding-top="0in" fo:padding-bottom="0in" fo:padding-left="0in" fo:padding-right="0in" draw:textarea-vertical-align="top" draw:textarea-horizontal-align="left" draw:fill="none" draw:stroke="solid" svg:stroke-width="0.01736in" svg:stroke-color="#83992a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38" style:parent-style-name="Graphics">
      <style:graphic-properties draw:fill="none" fo:clip="rect(0in, 0.178in, 0in, 0.00002in)" draw:stroke="none"/>
    </style:style>
    <style:style style:family="graphic" style:name="a39" style:parent-style-name="Graphics">
      <style:graphic-properties draw:fill="none" fo:clip="rect(0in, 0.178in, 0in, 0.00002in)" draw:stroke="none"/>
    </style:style>
    <style:style style:family="drawing-page" style:name="a41">
      <style:drawing-page-properties draw:fill="bitmap" draw:fill-image-name="a40" style:repeat="stretch" presentation:transition-type="manual" presentation:transition-speed="slow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graphic" style:name="a42">
      <style:graphic-properties draw:fill="none" draw:stroke="solid" svg:stroke-width="0.01736in" svg:stroke-color="#83992a" svg:stroke-opacity="100%" svg:stroke-linecap="round"/>
    </style:style>
    <style:style style:family="text" style:name="a4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">
      <style:paragraph-properties fo:line-height="100%" fo:text-align="center" style:tab-stop-distance="0.3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">
      <style:paragraph-properties fo:line-height="100%" fo:text-align="center" style:tab-stop-distance="0.375in" fo:margin-left="0in" fo:margin-right="0in" fo:text-indent="0in" fo:margin-top="0.05556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">
      <style:drawing-page-properties draw:fill="bitmap" draw:fill-image-name="a0" style:repeat="stretch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6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41667in" style:font-size-asian="0.41667in" style:font-size-complex="0.4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41667in" style:font-size-asian="0.41667in" style:font-size-complex="0.4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">
      <style:paragraph-properties fo:line-height="100%" fo:text-align="center" style:tab-stop-distance="0.3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0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0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">
      <style:paragraph-properties fo:line-height="100%" fo:text-align="left" style:tab-stop-distance="0.375in" fo:margin-left="0.23438in" fo:margin-right="0in" fo:text-indent="-0.23438in" fo:margin-top="0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09" style:parent-style-name="Graphics">
      <style:graphic-properties draw:fill="none" fo:clip="rect(0in, 0in, 0in, 0in)" draw:stroke="none"/>
    </style:style>
    <style:style style:family="presentation" style:name="a5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01">
      <style:graphic-properties fo:wrap-option="wrap" fo:padding-top="0in" fo:padding-bottom="0in" fo:padding-left="0in" fo:padding-right="0in" draw:textarea-vertical-align="top" draw:textarea-horizontal-align="left" draw:fill="none" draw:stroke="solid" svg:stroke-width="0.01736in" svg:stroke-color="#83992a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02" style:parent-style-name="Graphics">
      <style:graphic-properties draw:fill="none" fo:clip="rect(0in, 0.178in, 0in, 0.00002in)" draw:stroke="none"/>
    </style:style>
    <style:style style:family="paragraph" style:name="a5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03" style:parent-style-name="Graphics">
      <style:graphic-properties draw:fill="none" fo:clip="rect(0in, 0.178in, 0in, 0.00002in)" draw:stroke="none"/>
    </style:style>
    <style:style style:family="presentation" style:name="a5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05">
      <style:drawing-page-properties draw:fill="bitmap" draw:fill-image-name="a504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08">
      <style:graphic-properties fo:wrap-option="wrap" fo:padding-top="0.0375in" fo:padding-bottom="0.0375in" fo:padding-left="0.075in" fo:padding-right="0.07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2">
      <style:graphic-properties fo:wrap-option="wrap" fo:padding-top="0in" fo:padding-bottom="0in" fo:padding-left="0in" fo:padding-right="0in" draw:textarea-vertical-align="top" draw:textarea-horizontal-align="left" draw:fill="none" draw:stroke="solid" svg:stroke-width="0.01736in" svg:stroke-color="#83992a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613" style:parent-style-name="Graphics">
      <style:graphic-properties draw:fill="none" fo:clip="rect(0in, 0.178in, 0in, 0.00002in)" draw:stroke="none"/>
    </style:style>
    <style:style style:family="graphic" style:name="a614" style:parent-style-name="Graphics">
      <style:graphic-properties draw:fill="none" fo:clip="rect(0in, 0.178in, 0in, 0.00002in)" draw:stroke="none"/>
    </style:style>
    <style:style style:family="drawing-page" style:name="a616">
      <style:drawing-page-properties draw:fill="bitmap" draw:fill-image-name="a615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617">
      <style:graphic-properties draw:fill="none" draw:stroke="solid" svg:stroke-width="0.01736in" svg:stroke-color="#83992a" svg:stroke-opacity="100%" svg:stroke-linecap="round"/>
    </style:style>
    <style:style style:family="text" style:name="a61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41667in" style:font-size-asian="0.41667in" style:font-size-complex="0.4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9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41667in" style:font-size-asian="0.41667in" style:font-size-complex="0.4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0417in" style:font-size-asian="0.10417in" style:font-size-complex="0.10417in" fo:letter-spacing="0in" fo:language="fr" fo:country="C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05" style:parent-style-name="Graphics">
      <style:graphic-properties draw:fill="none" fo:clip="rect(0in, 0in, 0in, 0in)" draw:stroke="none"/>
    </style:style>
    <style:style style:family="presentation" style:name="a6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2" style:parent-style-name="Graphics">
      <style:graphic-properties draw:fill="none" fo:clip="rect(0in, 0in, 0in, 0in)" draw:stroke="none"/>
    </style:style>
    <style:style style:family="paragraph" style:name="a4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08">
      <style:graphic-properties fo:wrap-option="wrap" fo:padding-top="0in" fo:padding-bottom="0in" fo:padding-left="0in" fo:padding-right="0in" draw:textarea-vertical-align="top" draw:textarea-horizontal-align="left" draw:fill="none" draw:stroke="solid" svg:stroke-width="0.01736in" svg:stroke-color="#83992a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51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09" style:parent-style-name="Graphics">
      <style:graphic-properties draw:fill="none" fo:clip="rect(0in, 0.178in, 0in, 0.00002in)" draw:stroke="none"/>
    </style:style>
    <style:style style:family="graphic" style:name="a511">
      <style:graphic-properties fo:wrap-option="wrap" fo:padding-top="0.0375in" fo:padding-bottom="0.0375in" fo:padding-left="0.075in" fo:padding-right="0.07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5">
      <style:graphic-properties fo:wrap-option="wrap" fo:padding-top="0in" fo:padding-bottom="0in" fo:padding-left="0in" fo:padding-right="0in" draw:textarea-vertical-align="top" draw:textarea-horizontal-align="left" draw:fill="none" draw:stroke="solid" svg:stroke-width="0.01736in" svg:stroke-color="#83992a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66" style:parent-style-name="Graphics">
      <style:graphic-properties draw:fill="none" fo:clip="rect(0in, 2.37292in, 0in, -0.0001in)" draw:stroke="none"/>
    </style:style>
    <style:style style:family="graphic" style:name="a512">
      <style:graphic-properties draw:fill="none" draw:stroke="solid" svg:stroke-width="0.01736in" svg:stroke-color="#83992a" svg:stroke-opacity="100%" svg:stroke-linecap="round"/>
    </style:style>
    <style:style style:family="graphic" style:name="a67" style:parent-style-name="Graphics">
      <style:graphic-properties draw:fill="none" fo:clip="rect(0in, 2.37292in, 0in, -0.0001in)" draw:stroke="none"/>
    </style:style>
    <style:style style:family="text" style:name="a5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9">
      <style:drawing-page-properties draw:fill="bitmap" draw:fill-image-name="a68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515">
      <style:paragraph-properties fo:line-height="100%" fo:text-align="center" style:tab-stop-distance="0.3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8">
      <style:paragraph-properties fo:line-height="100%" fo:text-align="left" style:tab-stop-distance="0.375in" fo:margin-left="0in" fo:margin-right="0in" fo:text-indent="0in" fo:margin-top="0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0">
      <style:paragraph-properties fo:line-height="100%" fo:text-align="center" style:tab-stop-distance="0.3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text" style:name="a62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3">
      <style:paragraph-properties fo:line-height="100%" fo:text-align="left" style:tab-stop-distance="0.375in" fo:margin-left="0.23438in" fo:margin-right="0in" fo:text-indent="-0.23438in" fo:margin-top="0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6">
      <style:paragraph-properties fo:line-height="100%" fo:text-align="left" style:tab-stop-distance="0.375in" fo:margin-left="0.60938in" fo:margin-right="0in" fo:text-indent="-0.23438in" fo:margin-top="0.05556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9">
      <style:paragraph-properties fo:line-height="100%" fo:text-align="left" style:tab-stop-distance="0.375in" fo:margin-left="0.98438in" fo:margin-right="0in" fo:text-indent="-0.23438in" fo:margin-top="0.04167in" fo:margin-bottom="0.0625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01">
      <style:graphic-properties fo:wrap-option="wrap" fo:padding-top="0in" fo:padding-bottom="0in" fo:padding-left="0in" fo:padding-right="0in" draw:textarea-vertical-align="top" draw:textarea-horizontal-align="left" draw:fill="none" draw:stroke="solid" svg:stroke-width="0.01736in" svg:stroke-color="#83992a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302" style:parent-style-name="Graphics">
      <style:graphic-properties draw:fill="none" fo:clip="rect(0in, 0.178in, 0in, 0.00002in)" draw:stroke="none"/>
    </style:style>
    <style:style style:family="graphic" style:name="a303" style:parent-style-name="Graphics">
      <style:graphic-properties draw:fill="none" fo:clip="rect(0in, 0.178in, 0in, 0.00002in)" draw:stroke="none"/>
    </style:style>
    <style:style style:family="drawing-page" style:name="a305">
      <style:drawing-page-properties draw:fill="bitmap" draw:fill-image-name="a304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06">
      <style:graphic-properties draw:fill="none" draw:stroke="solid" svg:stroke-width="0.01736in" svg:stroke-color="#83992a" svg:stroke-opacity="100%" svg:stroke-linecap="round"/>
    </style:style>
    <style:style style:family="text" style:name="a307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10" style:parent-style-name="Graphics">
      <style:graphic-properties draw:fill="none" fo:clip="rect(0in, 0.178in, 0in, 0.00002in)" draw:stroke="none"/>
    </style:style>
    <style:style style:family="text" style:name="a308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9">
      <style:paragraph-properties fo:line-height="100%" fo:text-align="center" style:tab-stop-distance="0.3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12">
      <style:drawing-page-properties draw:fill="bitmap" draw:fill-image-name="a411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13">
      <style:graphic-properties draw:fill="none" draw:stroke="solid" svg:stroke-width="0.01736in" svg:stroke-color="#83992a" svg:stroke-opacity="100%" svg:stroke-linecap="round"/>
    </style:style>
    <style:style style:family="text" style:name="a414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0">
      <style:graphic-properties draw:fill="none" draw:stroke="solid" svg:stroke-width="0.01736in" svg:stroke-color="#83992a" svg:stroke-opacity="100%" svg:stroke-linecap="round"/>
    </style:style>
    <style:style style:family="text" style:name="a415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41667in" style:font-size-asian="0.41667in" style:font-size-complex="0.4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6">
      <style:paragraph-properties fo:line-height="100%" fo:text-align="center" style:tab-stop-distance="0.3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">
      <style:text-properties fo:font-variant="normal" fo:text-transform="none" fo:color="#262626" style:text-line-through-type="none" style:text-line-through-style="none" style:text-line-through-width="auto" style:text-line-through-color="font-color" style:text-position="0% 100%" fo:font-family="Garamond" style:font-family-asian="微軟正黑體" style:font-family-generic-asian="swiss" style:font-pitch-asian="variable" fo:font-size="0.41667in" style:font-size-asian="0.41667in" style:font-size-complex="0.4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1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73">
      <style:paragraph-properties fo:line-height="100%" fo:text-align="center" style:tab-stop-distance="0.37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aramond" style:font-family-asian="新細明體" style:font-family-generic-asian="roman" style:font-pitch-asian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2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text:list-style style:name="a4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0938in"/>
      </text:list-level-style-number>
      <text:list-level-style-number text:level="3" style:num-format="">
        <style:list-level-properties text:space-before="0.98438in"/>
      </text:list-level-style-number>
      <text:list-level-style-number text:level="4" style:num-format="">
        <style:list-level-properties text:space-before="1.26563in"/>
      </text:list-level-style-number>
      <text:list-level-style-number text:level="5" style:num-format="">
        <style:list-level-properties text:space-before="1.64063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208">
      <text:list-level-style-bullet text:level="1" text:bullet-char="•">
        <style:list-level-properties text:space-before="0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3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031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406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1562in" text:min-label-width="0.23438in"/>
        <style:text-properties fo:color="#83992a" fo:font-family="Arial" style:font-family-generic="swiss" style:font-pitch="variable" fo:font-size="115%"/>
      </text:list-level-style-bullet>
    </text:list-style>
    <text:list-style style:name="a159">
      <text:list-level-style-bullet text:level="1" text:bullet-char="•">
        <style:list-level-properties text:space-before="0.09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468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84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12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1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10937in" text:min-label-width="0.14063in"/>
        <style:text-properties fo:color="#83992a" fo:font-family="Arial" style:font-family-generic="swiss" style:font-pitch="variable" fo:font-size="115%"/>
      </text:list-level-style-bullet>
    </text:list-style>
    <text:list-style style:name="a3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0938in"/>
      </text:list-level-style-number>
      <text:list-level-style-number text:level="3" style:num-format="">
        <style:list-level-properties text:space-before="0.98438in"/>
      </text:list-level-style-number>
      <text:list-level-style-number text:level="4" style:num-format="">
        <style:list-level-properties text:space-before="1.26563in"/>
      </text:list-level-style-number>
      <text:list-level-style-number text:level="5" style:num-format="">
        <style:list-level-properties text:space-before="1.64063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77">
      <text:list-level-style-bullet text:level="1" text:bullet-char="•">
        <style:list-level-properties text:space-before="0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3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031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406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1562in" text:min-label-width="0.23438in"/>
        <style:text-properties fo:color="#83992a" fo:font-family="Arial" style:font-family-generic="swiss" style:font-pitch="variable" fo:font-size="115%"/>
      </text:list-level-style-bullet>
    </text:list-style>
    <text:list-style style:name="a592">
      <text:list-level-style-bullet text:level="1" text:bullet-char="•">
        <style:list-level-properties text:space-before="0.09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468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84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12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1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10937in" text:min-label-width="0.14063in"/>
        <style:text-properties fo:color="#83992a" fo:font-family="Arial" style:font-family-generic="swiss" style:font-pitch="variable" fo:font-size="115%"/>
      </text:list-level-style-bullet>
    </text:list-style>
    <text:list-style style:name="a11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0938in"/>
      </text:list-level-style-number>
      <text:list-level-style-number text:level="3" style:num-format="">
        <style:list-level-properties text:space-before="0.98438in"/>
      </text:list-level-style-number>
      <text:list-level-style-number text:level="4" style:num-format="">
        <style:list-level-properties text:space-before="1.26563in"/>
      </text:list-level-style-number>
      <text:list-level-style-number text:level="5" style:num-format="">
        <style:list-level-properties text:space-before="1.64063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596">
      <text:list-level-style-bullet text:level="1" text:bullet-char="•">
        <style:list-level-properties text:space-before="0.09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468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84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12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1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10937in" text:min-label-width="0.14063in"/>
        <style:text-properties fo:color="#83992a" fo:font-family="Arial" style:font-family-generic="swiss" style:font-pitch="variable" fo:font-size="115%"/>
      </text:list-level-style-bullet>
    </text:list-style>
    <text:list-style style:name="a322">
      <text:list-level-style-bullet text:level="1" text:bullet-char="•">
        <style:list-level-properties text:space-before="0.09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468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84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12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1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10937in" text:min-label-width="0.14063in"/>
        <style:text-properties fo:color="#83992a" fo:font-family="Arial" style:font-family-generic="swiss" style:font-pitch="variable" fo:font-size="115%"/>
      </text:list-level-style-bullet>
    </text:list-style>
    <text:list-style style:name="a11">
      <text:list-level-style-bullet text:level="1" text:bullet-char="•">
        <style:list-level-properties text:space-before="0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3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031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406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1562in" text:min-label-width="0.23438in"/>
        <style:text-properties fo:color="#83992a" fo:font-family="Arial" style:font-family-generic="swiss" style:font-pitch="variable" fo:font-size="115%"/>
      </text:list-level-style-bullet>
    </text:list-style>
    <text:list-style style:name="a624">
      <text:list-level-style-bullet text:level="1" text:bullet-char="•">
        <style:list-level-properties text:space-before="0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3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031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406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1562in" text:min-label-width="0.23438in"/>
        <style:text-properties fo:color="#83992a" fo:font-family="Arial" style:font-family-generic="swiss" style:font-pitch="variable" fo:font-size="115%"/>
      </text:list-level-style-bullet>
    </text:list-style>
    <text:list-style style:name="a326">
      <text:list-level-style-bullet text:level="1" text:bullet-char="•">
        <style:list-level-properties text:space-before="0.09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468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84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12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1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10937in" text:min-label-width="0.14063in"/>
        <style:text-properties fo:color="#83992a" fo:font-family="Arial" style:font-family-generic="swiss" style:font-pitch="variable" fo:font-size="115%"/>
      </text:list-level-style-bullet>
    </text:list-style>
    <text:list-style style:name="a5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0938in"/>
      </text:list-level-style-number>
      <text:list-level-style-number text:level="3" style:num-format="">
        <style:list-level-properties text:space-before="0.98438in"/>
      </text:list-level-style-number>
      <text:list-level-style-number text:level="4" style:num-format="">
        <style:list-level-properties text:space-before="1.26563in"/>
      </text:list-level-style-number>
      <text:list-level-style-number text:level="5" style:num-format="">
        <style:list-level-properties text:space-before="1.64063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4">
      <text:list-level-style-bullet text:level="1" text:bullet-char="•">
        <style:list-level-properties text:space-before="0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3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031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406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1562in" text:min-label-width="0.23438in"/>
        <style:text-properties fo:color="#83992a" fo:font-family="Arial" style:font-family-generic="swiss" style:font-pitch="variable" fo:font-size="115%"/>
      </text:list-level-style-bullet>
    </text:list-style>
    <text:list-style style:name="a627">
      <text:list-level-style-bullet text:level="1" text:bullet-char="•">
        <style:list-level-properties text:space-before="0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3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031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406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1562in" text:min-label-width="0.23438in"/>
        <style:text-properties fo:color="#83992a" fo:font-family="Arial" style:font-family-generic="swiss" style:font-pitch="variable" fo:font-size="115%"/>
      </text:list-level-style-bullet>
    </text:list-style>
    <text:list-style style:name="a5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0938in"/>
      </text:list-level-style-number>
      <text:list-level-style-number text:level="3" style:num-format="">
        <style:list-level-properties text:space-before="0.98438in"/>
      </text:list-level-style-number>
      <text:list-level-style-number text:level="4" style:num-format="">
        <style:list-level-properties text:space-before="1.26563in"/>
      </text:list-level-style-number>
      <text:list-level-style-number text:level="5" style:num-format="">
        <style:list-level-properties text:space-before="1.64063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7">
      <text:list-level-style-bullet text:level="1" text:bullet-char="•">
        <style:list-level-properties text:space-before="0.09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468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84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12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1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10937in" text:min-label-width="0.14063in"/>
        <style:text-properties fo:color="#83992a" fo:font-family="Arial" style:font-family-generic="swiss" style:font-pitch="variable" fo:font-size="115%"/>
      </text:list-level-style-bullet>
    </text:list-style>
    <text:list-style style:name="a232">
      <text:list-level-style-bullet text:level="1" text:bullet-char="•">
        <style:list-level-properties text:space-before="0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3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031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406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1562in" text:min-label-width="0.23438in"/>
        <style:text-properties fo:color="#83992a" fo:font-family="Arial" style:font-family-generic="swiss" style:font-pitch="variable" fo:font-size="115%"/>
      </text:list-level-style-bullet>
    </text:list-style>
    <text:list-style style:name="a48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0938in"/>
      </text:list-level-style-number>
      <text:list-level-style-number text:level="3" style:num-format="">
        <style:list-level-properties text:space-before="0.98438in"/>
      </text:list-level-style-number>
      <text:list-level-style-number text:level="4" style:num-format="">
        <style:list-level-properties text:space-before="1.26563in"/>
      </text:list-level-style-number>
      <text:list-level-style-number text:level="5" style:num-format="">
        <style:list-level-properties text:space-before="1.64063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235">
      <text:list-level-style-bullet text:level="1" text:bullet-char="•">
        <style:list-level-properties text:space-before="0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3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031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406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1562in" text:min-label-width="0.23438in"/>
        <style:text-properties fo:color="#83992a" fo:font-family="Arial" style:font-family-generic="swiss" style:font-pitch="variable" fo:font-size="115%"/>
      </text:list-level-style-bullet>
    </text:list-style>
    <text:list-style style:name="a211">
      <text:list-level-style-bullet text:level="1" text:bullet-char="•">
        <style:list-level-properties text:space-before="0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3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031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406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1562in" text:min-label-width="0.23438in"/>
        <style:text-properties fo:color="#83992a" fo:font-family="Arial" style:font-family-generic="swiss" style:font-pitch="variable" fo:font-size="115%"/>
      </text:list-level-style-bullet>
    </text:list-style>
    <text:list-style style:name="a163">
      <text:list-level-style-bullet text:level="1" text:bullet-char="•">
        <style:list-level-properties text:space-before="0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3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031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406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1562in" text:min-label-width="0.23438in"/>
        <style:text-properties fo:color="#83992a" fo:font-family="Arial" style:font-family-generic="swiss" style:font-pitch="variable" fo:font-size="115%"/>
      </text:list-level-style-bullet>
    </text:list-style>
    <text:list-style style:name="a238">
      <text:list-level-style-bullet text:level="1" text:bullet-char="•">
        <style:list-level-properties text:space-before="0.09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468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84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12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1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10937in" text:min-label-width="0.14063in"/>
        <style:text-properties fo:color="#83992a" fo:font-family="Arial" style:font-family-generic="swiss" style:font-pitch="variable" fo:font-size="115%"/>
      </text:list-level-style-bullet>
    </text:list-style>
    <text:list-style style:name="a214">
      <text:list-level-style-bullet text:level="1" text:bullet-char="•">
        <style:list-level-properties text:space-before="0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3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031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406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1562in" text:min-label-width="0.23438in"/>
        <style:text-properties fo:color="#83992a" fo:font-family="Arial" style:font-family-generic="swiss" style:font-pitch="variable" fo:font-size="115%"/>
      </text:list-level-style-bullet>
    </text:list-style>
    <text:list-style style:name="a166">
      <text:list-level-style-bullet text:level="1" text:bullet-char="•">
        <style:list-level-properties text:space-before="0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3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031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406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1562in" text:min-label-width="0.23438in"/>
        <style:text-properties fo:color="#83992a" fo:font-family="Arial" style:font-family-generic="swiss" style:font-pitch="variable" fo:font-size="115%"/>
      </text:list-level-style-bullet>
    </text:list-style>
    <text:list-style style:name="a3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0938in"/>
      </text:list-level-style-number>
      <text:list-level-style-number text:level="3" style:num-format="">
        <style:list-level-properties text:space-before="0.98438in"/>
      </text:list-level-style-number>
      <text:list-level-style-number text:level="4" style:num-format="">
        <style:list-level-properties text:space-before="1.26563in"/>
      </text:list-level-style-number>
      <text:list-level-style-number text:level="5" style:num-format="">
        <style:list-level-properties text:space-before="1.64063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217">
      <text:list-level-style-bullet text:level="1" text:bullet-char="•">
        <style:list-level-properties text:space-before="0.09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468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84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12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1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10937in" text:min-label-width="0.14063in"/>
        <style:text-properties fo:color="#83992a" fo:font-family="Arial" style:font-family-generic="swiss" style:font-pitch="variable" fo:font-size="115%"/>
      </text:list-level-style-bullet>
    </text:list-style>
    <text:list-style style:name="a80">
      <text:list-level-style-bullet text:level="1" text:bullet-char="•">
        <style:list-level-properties text:space-before="0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3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031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406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1562in" text:min-label-width="0.23438in"/>
        <style:text-properties fo:color="#83992a" fo:font-family="Arial" style:font-family-generic="swiss" style:font-pitch="variable" fo:font-size="115%"/>
      </text:list-level-style-bullet>
    </text:list-style>
    <text:list-style style:name="a169">
      <text:list-level-style-bullet text:level="1" text:bullet-char="•">
        <style:list-level-properties text:space-before="0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3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031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406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1562in" text:min-label-width="0.23438in"/>
        <style:text-properties fo:color="#83992a" fo:font-family="Arial" style:font-family-generic="swiss" style:font-pitch="variable" fo:font-size="115%"/>
      </text:list-level-style-bullet>
    </text:list-style>
    <text:list-style style:name="a146">
      <text:list-level-style-bullet text:level="1" text:bullet-char="•">
        <style:list-level-properties text:space-before="0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3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031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406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1562in" text:min-label-width="0.23438in"/>
        <style:text-properties fo:color="#83992a" fo:font-family="Arial" style:font-family-generic="swiss" style:font-pitch="variable" fo:font-size="115%"/>
      </text:list-level-style-bullet>
    </text:list-style>
    <text:list-style style:name="a5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0938in"/>
      </text:list-level-style-number>
      <text:list-level-style-number text:level="3" style:num-format="">
        <style:list-level-properties text:space-before="0.98438in"/>
      </text:list-level-style-number>
      <text:list-level-style-number text:level="4" style:num-format="">
        <style:list-level-properties text:space-before="1.26563in"/>
      </text:list-level-style-number>
      <text:list-level-style-number text:level="5" style:num-format="">
        <style:list-level-properties text:space-before="1.64063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42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0938in"/>
      </text:list-level-style-number>
      <text:list-level-style-number text:level="3" style:num-format="">
        <style:list-level-properties text:space-before="0.98438in"/>
      </text:list-level-style-number>
      <text:list-level-style-number text:level="4" style:num-format="">
        <style:list-level-properties text:space-before="1.26563in"/>
      </text:list-level-style-number>
      <text:list-level-style-number text:level="5" style:num-format="">
        <style:list-level-properties text:space-before="1.64063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83">
      <text:list-level-style-bullet text:level="1" text:bullet-char="•">
        <style:list-level-properties text:space-before="0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3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031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406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1562in" text:min-label-width="0.23438in"/>
        <style:text-properties fo:color="#83992a" fo:font-family="Arial" style:font-family-generic="swiss" style:font-pitch="variable" fo:font-size="115%"/>
      </text:list-level-style-bullet>
    </text:list-style>
    <text:list-style style:name="a149">
      <text:list-level-style-bullet text:level="1" text:bullet-char="•">
        <style:list-level-properties text:space-before="0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3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031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406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1562in" text:min-label-width="0.23438in"/>
        <style:text-properties fo:color="#83992a" fo:font-family="Arial" style:font-family-generic="swiss" style:font-pitch="variable" fo:font-size="115%"/>
      </text:list-level-style-bullet>
    </text:list-style>
    <text:list-style style:name="a86">
      <text:list-level-style-bullet text:level="1" text:bullet-char="•">
        <style:list-level-properties text:space-before="0.09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468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84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12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1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10937in" text:min-label-width="0.14063in"/>
        <style:text-properties fo:color="#83992a" fo:font-family="Arial" style:font-family-generic="swiss" style:font-pitch="variable" fo:font-size="115%"/>
      </text:list-level-style-bullet>
    </text:list-style>
    <text:list-style style:name="a33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0938in"/>
      </text:list-level-style-number>
      <text:list-level-style-number text:level="3" style:num-format="">
        <style:list-level-properties text:space-before="0.98438in"/>
      </text:list-level-style-number>
      <text:list-level-style-number text:level="4" style:num-format="">
        <style:list-level-properties text:space-before="1.26563in"/>
      </text:list-level-style-number>
      <text:list-level-style-number text:level="5" style:num-format="">
        <style:list-level-properties text:space-before="1.64063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30">
      <text:list-level-style-bullet text:level="1" text:bullet-char="•">
        <style:list-level-properties text:space-before="0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3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031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406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1562in" text:min-label-width="0.23438in"/>
        <style:text-properties fo:color="#83992a" fo:font-family="Arial" style:font-family-generic="swiss" style:font-pitch="variable" fo:font-size="115%"/>
      </text:list-level-style-bullet>
    </text:list-style>
    <text:list-style style:name="a583">
      <text:list-level-style-bullet text:level="1" text:bullet-char="•">
        <style:list-level-properties text:space-before="0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3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031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406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1562in" text:min-label-width="0.23438in"/>
        <style:text-properties fo:color="#83992a" fo:font-family="Arial" style:font-family-generic="swiss" style:font-pitch="variable" fo:font-size="115%"/>
      </text:list-level-style-bullet>
    </text:list-style>
    <text:list-style style:name="a633">
      <text:list-level-style-bullet text:level="1" text:bullet-char="•">
        <style:list-level-properties text:space-before="0.09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468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84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12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1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10937in" text:min-label-width="0.14063in"/>
        <style:text-properties fo:color="#83992a" fo:font-family="Arial" style:font-family-generic="swiss" style:font-pitch="variable" fo:font-size="115%"/>
      </text:list-level-style-bullet>
    </text:list-style>
    <text:list-style style:name="a21">
      <text:list-level-style-bullet text:level="1" text:bullet-char="•">
        <style:list-level-properties text:space-before="0.09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468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84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12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1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10937in" text:min-label-width="0.14063in"/>
        <style:text-properties fo:color="#83992a" fo:font-family="Arial" style:font-family-generic="swiss" style:font-pitch="variable" fo:font-size="115%"/>
      </text:list-level-style-bullet>
    </text:list-style>
    <text:list-style style:name="a586">
      <text:list-level-style-bullet text:level="1" text:bullet-char="•">
        <style:list-level-properties text:space-before="0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3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031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406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1562in" text:min-label-width="0.23438in"/>
        <style:text-properties fo:color="#83992a" fo:font-family="Arial" style:font-family-generic="swiss" style:font-pitch="variable" fo:font-size="115%"/>
      </text:list-level-style-bullet>
    </text:list-style>
    <text:list-style style:name="a313">
      <text:list-level-style-bullet text:level="1" text:bullet-char="•">
        <style:list-level-properties text:space-before="0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3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031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406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1562in" text:min-label-width="0.23438in"/>
        <style:text-properties fo:color="#83992a" fo:font-family="Arial" style:font-family-generic="swiss" style:font-pitch="variable" fo:font-size="115%"/>
      </text:list-level-style-bullet>
    </text:list-style>
    <text:list-style style:name="a637">
      <text:list-level-style-bullet text:level="1" text:bullet-char="•">
        <style:list-level-properties text:space-before="0.09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468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84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12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1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10937in" text:min-label-width="0.14063in"/>
        <style:text-properties fo:color="#83992a" fo:font-family="Arial" style:font-family-generic="swiss" style:font-pitch="variable" fo:font-size="115%"/>
      </text:list-level-style-bullet>
    </text:list-style>
    <text:list-style style:name="a589">
      <text:list-level-style-bullet text:level="1" text:bullet-char="•">
        <style:list-level-properties text:space-before="0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3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031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406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1562in" text:min-label-width="0.23438in"/>
        <style:text-properties fo:color="#83992a" fo:font-family="Arial" style:font-family-generic="swiss" style:font-pitch="variable" fo:font-size="115%"/>
      </text:list-level-style-bullet>
    </text:list-style>
    <text:list-style style:name="a242">
      <text:list-level-style-bullet text:level="1" text:bullet-char="•">
        <style:list-level-properties text:space-before="0.09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468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84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12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1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10937in" text:min-label-width="0.14063in"/>
        <style:text-properties fo:color="#83992a" fo:font-family="Arial" style:font-family-generic="swiss" style:font-pitch="variable" fo:font-size="115%"/>
      </text:list-level-style-bullet>
    </text:list-style>
    <text:list-style style:name="a316">
      <text:list-level-style-bullet text:level="1" text:bullet-char="•">
        <style:list-level-properties text:space-before="0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3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031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406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1562in" text:min-label-width="0.23438in"/>
        <style:text-properties fo:color="#83992a" fo:font-family="Arial" style:font-family-generic="swiss" style:font-pitch="variable" fo:font-size="115%"/>
      </text:list-level-style-bullet>
    </text:list-style>
    <text:list-style style:name="a319">
      <text:list-level-style-bullet text:level="1" text:bullet-char="•">
        <style:list-level-properties text:space-before="0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3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031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406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1562in" text:min-label-width="0.23438in"/>
        <style:text-properties fo:color="#83992a" fo:font-family="Arial" style:font-family-generic="swiss" style:font-pitch="variable" fo:font-size="115%"/>
      </text:list-level-style-bullet>
    </text:list-style>
    <text:list-style style:name="a172">
      <text:list-level-style-bullet text:level="1" text:bullet-char="•">
        <style:list-level-properties text:space-before="0.09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468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84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12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1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10937in" text:min-label-width="0.14063in"/>
        <style:text-properties fo:color="#83992a" fo:font-family="Arial" style:font-family-generic="swiss" style:font-pitch="variable" fo:font-size="115%"/>
      </text:list-level-style-bullet>
    </text:list-style>
    <text:list-style style:name="a221">
      <text:list-level-style-bullet text:level="1" text:bullet-char="•">
        <style:list-level-properties text:space-before="0.09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468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84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12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1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10937in" text:min-label-width="0.14063in"/>
        <style:text-properties fo:color="#83992a" fo:font-family="Arial" style:font-family-generic="swiss" style:font-pitch="variable" fo:font-size="115%"/>
      </text:list-level-style-bullet>
    </text:list-style>
    <text:list-style style:name="a8">
      <text:list-level-style-bullet text:level="1" text:bullet-char="•">
        <style:list-level-properties text:space-before="0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3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031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406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1562in" text:min-label-width="0.23438in"/>
        <style:text-properties fo:color="#83992a" fo:font-family="Arial" style:font-family-generic="swiss" style:font-pitch="variable" fo:font-size="115%"/>
      </text:list-level-style-bullet>
    </text:list-style>
    <text:list-style style:name="a52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0938in"/>
      </text:list-level-style-number>
      <text:list-level-style-number text:level="3" style:num-format="">
        <style:list-level-properties text:space-before="0.98438in"/>
      </text:list-level-style-number>
      <text:list-level-style-number text:level="4" style:num-format="">
        <style:list-level-properties text:space-before="1.26563in"/>
      </text:list-level-style-number>
      <text:list-level-style-number text:level="5" style:num-format="">
        <style:list-level-properties text:space-before="1.64063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2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0938in"/>
      </text:list-level-style-number>
      <text:list-level-style-number text:level="3" style:num-format="">
        <style:list-level-properties text:space-before="0.98438in"/>
      </text:list-level-style-number>
      <text:list-level-style-number text:level="4" style:num-format="">
        <style:list-level-properties text:space-before="1.26563in"/>
      </text:list-level-style-number>
      <text:list-level-style-number text:level="5" style:num-format="">
        <style:list-level-properties text:space-before="1.64063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76">
      <text:list-level-style-bullet text:level="1" text:bullet-char="•">
        <style:list-level-properties text:space-before="0.09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468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84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12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1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10937in" text:min-label-width="0.14063in"/>
        <style:text-properties fo:color="#83992a" fo:font-family="Arial" style:font-family-generic="swiss" style:font-pitch="variable" fo:font-size="115%"/>
      </text:list-level-style-bullet>
    </text:list-style>
    <text:list-style style:name="a152">
      <text:list-level-style-bullet text:level="1" text:bullet-char="•">
        <style:list-level-properties text:space-before="0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3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031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406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1562in" text:min-label-width="0.23438in"/>
        <style:text-properties fo:color="#83992a" fo:font-family="Arial" style:font-family-generic="swiss" style:font-pitch="variable" fo:font-size="115%"/>
      </text:list-level-style-bullet>
    </text:list-style>
    <text:list-style style:name="a90">
      <text:list-level-style-bullet text:level="1" text:bullet-char="•">
        <style:list-level-properties text:space-before="0.09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468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84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12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1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10937in" text:min-label-width="0.14063in"/>
        <style:text-properties fo:color="#83992a" fo:font-family="Arial" style:font-family-generic="swiss" style:font-pitch="variable" fo:font-size="115%"/>
      </text:list-level-style-bullet>
    </text:list-style>
    <text:list-style style:name="a4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0938in"/>
      </text:list-level-style-number>
      <text:list-level-style-number text:level="3" style:num-format="">
        <style:list-level-properties text:space-before="0.98438in"/>
      </text:list-level-style-number>
      <text:list-level-style-number text:level="4" style:num-format="">
        <style:list-level-properties text:space-before="1.26563in"/>
      </text:list-level-style-number>
      <text:list-level-style-number text:level="5" style:num-format="">
        <style:list-level-properties text:space-before="1.64063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2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60938in"/>
      </text:list-level-style-number>
      <text:list-level-style-number text:level="3" style:num-format="">
        <style:list-level-properties text:space-before="0.98438in"/>
      </text:list-level-style-number>
      <text:list-level-style-number text:level="4" style:num-format="">
        <style:list-level-properties text:space-before="1.26563in"/>
      </text:list-level-style-number>
      <text:list-level-style-number text:level="5" style:num-format="">
        <style:list-level-properties text:space-before="1.64063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229">
      <text:list-level-style-bullet text:level="1" text:bullet-char="•">
        <style:list-level-properties text:space-before="0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3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7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031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40625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0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51562in" text:min-label-width="0.23438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01562in" text:min-label-width="0.23438in"/>
        <style:text-properties fo:color="#83992a" fo:font-family="Arial" style:font-family-generic="swiss" style:font-pitch="variable" fo:font-size="115%"/>
      </text:list-level-style-bullet>
    </text:list-style>
    <text:list-style style:name="a155">
      <text:list-level-style-bullet text:level="1" text:bullet-char="•">
        <style:list-level-properties text:space-before="0.09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2" text:bullet-char="•">
        <style:list-level-properties text:space-before="0.468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3" text:bullet-char="•">
        <style:list-level-properties text:space-before="0.8437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4" text:bullet-char="•">
        <style:list-level-properties text:space-before="1.12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5" text:bullet-char="•">
        <style:list-level-properties text:space-before="1.5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6" text:bullet-char="•">
        <style:list-level-properties text:space-before="2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7" text:bullet-char="•">
        <style:list-level-properties text:space-before="3.1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8" text:bullet-char="•">
        <style:list-level-properties text:space-before="3.60937in" text:min-label-width="0.14063in"/>
        <style:text-properties fo:color="#83992a" fo:font-family="Arial" style:font-family-generic="swiss" style:font-pitch="variable" fo:font-size="115%"/>
      </text:list-level-style-bullet>
      <text:list-level-style-bullet text:level="9" text:bullet-char="•">
        <style:list-level-properties text:space-before="4.10937in" text:min-label-width="0.14063in"/>
        <style:text-properties fo:color="#83992a" fo:font-family="Arial" style:font-family-generic="swiss" style:font-pitch="variable" fo:font-size="115%"/>
      </text:list-level-style-bullet>
    </text:list-style>
    <number:date-style xmlns:number="urn:oasis:names:tc:opendocument:xmlns:datastyle:1.0" style:name="a526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33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4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6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66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8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5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64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93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9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4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2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23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7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6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8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9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64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有機" style:page-layout-name="pageLayout1" draw:style-name="a1">
      <draw:g draw:name="Group 6" draw:id="id0">
        <svg:title/>
        <svg:desc/>
        <draw:frame draw:id="id6" draw:style-name="a34" draw:name="Picture 7" svg:x="0in" svg:y="0in" svg:width="7.5in" svg:height="10in" style:rel-width="scale" style:rel-height="scale">
          <draw:image xlink:href="media/image5.png" xlink:type="simple" xlink:show="embed" xlink:actuate="onLoad"/>
          <svg:title/>
          <svg:desc>SD-PanelContent.png</svg:desc>
        </draw:frame>
        <draw:custom-shape svg:x="0.4543in" svg:y="0.79149in" svg:width="6.5943in" svg:height="8.39369in" draw:id="id7" draw:style-name="a37" draw:name="Rectangle 8">
          <svg:title/>
          <svg:desc/>
          <text:p text:style-name="a36" text:class-names="" text:cond-style-name=""><text:span text:style-name="a3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8" draw:style-name="a38" draw:name="Picture 9" svg:x="0in" svg:y="4.56173in" svg:width="0.5625in" svg:height="0.88426in" style:rel-width="scale" style:rel-height="scale">
          <draw:image xlink:href="media/image6.png" xlink:type="simple" xlink:show="embed" xlink:actuate="onLoad"/>
          <svg:title/>
          <svg:desc>HDRibbonContent-UniformTrim.png</svg:desc>
        </draw:frame>
        <draw:frame draw:id="id9" draw:style-name="a39" draw:name="Picture 10" svg:x="6.94444in" svg:y="4.56173in" svg:width="0.5625in" svg:height="0.88426in" style:rel-width="scale" style:rel-height="scale">
          <draw:image xlink:href="media/image6.png" xlink:type="simple" xlink:show="embed" xlink:actuate="onLoad"/>
          <svg:title/>
          <svg:desc>HDRibbonContent-UniformTrim.png</svg:desc>
        </draw:frame>
      </draw:g>
      <draw:frame draw:id="id1" presentation:style-name="a5" draw:name="Title Placeholder 1" svg:x="0.96528in" svg:y="1.33507in" svg:width="5.57639in" svg:height="1.90104in" presentation:class="title" presentation:placeholder="false">
        <draw:text-box>
          <text:p text:style-name="a4" text:class-names="" text:cond-style-name=""><text:span text:style-name="a2" text:class-names="">按一下以編輯母片標題樣式</text:span><text:span text:style-name="a3" text:class-names=""/></text:p>
        </draw:text-box>
        <svg:title/>
        <svg:desc/>
      </draw:frame>
      <draw:frame draw:id="id2" presentation:style-name="a22" draw:name="Text Placeholder 2" svg:x="0.96528in" svg:y="3.63021in" svg:width="5.57639in" svg:height="5.02431in" presentation:class="outline" presentation:placeholder="false">
        <draw:text-box>
          <text:list text:style-name="a8">
            <text:list-item>
              <text:p text:style-name="a7" text:class-names="" text:cond-style-name=""><text:span text:style-name="a6" text:class-names="">按一下以編輯母片文字樣式</text:span></text:p>
            </text:list-item>
          </text:list>
          <text:list text:style-name="a11">
            <text:list-item>
              <text:list text:style-name="a11">
                <text:list-item>
                  <text:p text:style-name="a10" text:class-names="" text:cond-style-name=""><text:span text:style-name="a9" text:class-names="">第二層</text:span></text:p>
                </text:list-item>
              </text:list>
            </text:list-item>
          </text:list>
          <text:list text:style-name="a14">
            <text:list-item>
              <text:list text:style-name="a14">
                <text:list-item>
                  <text:list text:style-name="a14">
                    <text:list-item>
                      <text:p text:style-name="a13" text:class-names="" text:cond-style-name=""><text:span text:style-name="a12" text:class-names="">第三層</text:span></text:p>
                    </text:list-item>
                  </text:list>
                </text:list-item>
              </text:list>
            </text:list-item>
          </text:list>
          <text:list text:style-name="a17">
            <text:list-item>
              <text:list text:style-name="a17">
                <text:list-item>
                  <text:list text:style-name="a17">
                    <text:list-item>
                      <text:list text:style-name="a17">
                        <text:list-item>
                          <text:p text:style-name="a16" text:class-names="" text:cond-style-name=""><text:span text:style-name="a1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1">
            <text:list-item>
              <text:list text:style-name="a21">
                <text:list-item>
                  <text:list text:style-name="a21">
                    <text:list-item>
                      <text:list text:style-name="a21">
                        <text:list-item>
                          <text:list text:style-name="a21">
                            <text:list-item>
                              <text:p text:style-name="a20" text:class-names="" text:cond-style-name=""><text:span text:style-name="a18" text:class-names="">第五層</text:span><text:span text:style-name="a1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" presentation:style-name="a27" draw:name="Date Placeholder 3" svg:x="5.21354in" svg:y="8.69097in" svg:width="0.94271in" svg:height="0.40799in" presentation:class="date-time" presentation:placeholder="false">
        <draw:text-box>
          <text:p text:style-name="a26" text:class-names="" text:cond-style-name=""><text:span text:style-name="a23" text:class-names=""><text:date text:fixed="false" style:data-style-name="a24">2022/11/3</text:date></text:span><text:span text:style-name="a25" text:class-names=""/></text:p>
        </draw:text-box>
        <svg:title/>
        <svg:desc/>
      </draw:frame>
      <draw:frame draw:id="id4" presentation:style-name="a30" draw:name="Footer Placeholder 4" svg:x="0.96528in" svg:y="8.69097in" svg:width="4.1875in" svg:height="0.40799in" presentation:class="footer" presentation:placeholder="false">
        <draw:text-box>
          <text:p text:style-name="a29" text:class-names="" text:cond-style-name=""><text:span text:style-name="a28" text:class-names=""/></text:p>
        </draw:text-box>
        <svg:title/>
        <svg:desc/>
      </draw:frame>
      <draw:frame draw:id="id5" presentation:style-name="a33" draw:name="Slide Number Placeholder 5" svg:x="6.21701in" svg:y="8.69097in" svg:width="0.32465in" svg:height="0.40799in" presentation:class="page-number" presentation:placeholder="false">
        <draw:text-box>
          <text:p text:style-name="a32" text:class-names="" text:cond-style-name=""><text:span text:style-name="a31" text:class-names=""><text:page-number style:num-format="1" text:fixed="false"/></text:span></text:p>
        </draw:text-box>
        <svg:title/>
        <svg:desc/>
      </draw:frame>
    </style:master-page>
    <style:master-page style:name="Master1-Layout1-title-標題投影片" style:page-layout-name="pageLayout1" draw:style-name="a41">
      <draw:g draw:name="Group 17" draw:id="id10">
        <svg:title/>
        <svg:desc/>
        <draw:frame draw:id="id17" draw:style-name="a62" draw:name="Picture 7" svg:x="0in" svg:y="0in" svg:width="7.49944in" svg:height="10in" style:rel-width="scale" style:rel-height="scale">
          <draw:image xlink:href="media/image7.png" xlink:type="simple" xlink:show="embed" xlink:actuate="onLoad"/>
          <svg:title/>
          <svg:desc>SD-PanelTitle-R1.png</svg:desc>
        </draw:frame>
        <draw:custom-shape svg:x="1.24296in" svg:y="2.217in" svg:width="5.01352in" svg:height="5.5679in" draw:id="id18" draw:style-name="a65" draw:name="Rectangle 10">
          <svg:title/>
          <svg:desc/>
          <text:p text:style-name="a64" text:class-names="" text:cond-style-name=""><text:span text:style-name="a6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9" draw:style-name="a66" draw:name="Picture 11" svg:x="0in" svg:y="4.56173in" svg:width="1.3649in" svg:height="0.89333in" style:rel-width="scale" style:rel-height="scale">
          <draw:image xlink:href="media/image8.png" xlink:type="simple" xlink:show="embed" xlink:actuate="onLoad"/>
          <svg:title/>
          <svg:desc>HDRibbonTitle-UniformTrim.png</svg:desc>
        </draw:frame>
        <draw:frame draw:id="id20" draw:style-name="a67" draw:name="Picture 12" svg:x="6.1351in" svg:y="4.56173in" svg:width="1.3649in" svg:height="0.89333in" style:rel-width="scale" style:rel-height="scale">
          <draw:image xlink:href="media/image8.png" xlink:type="simple" xlink:show="embed" xlink:actuate="onLoad"/>
          <svg:title/>
          <svg:desc>HDRibbonTitle-UniformTrim.png</svg:desc>
        </draw:frame>
      </draw:g>
      <draw:connector draw:type="line" svg:x1="1.65625in" svg:y1="5.0625in" svg:x2="5.85069in" svg:y2="5.0625in" draw:id="id11" draw:style-name="a42" draw:name="Straight Connector 14">
        <svg:title/>
        <svg:desc/>
      </draw:connector>
      <draw:frame draw:id="id12" presentation:style-name="a46" draw:name="Title 1" svg:x="1.57639in" svg:y="2.64197in" svg:width="4.35439in" svg:height="2.20988in" presentation:class="title" presentation:placeholder="false">
        <draw:text-box>
          <text:p text:style-name="a45" text:class-names="" text:cond-style-name=""><text:span text:style-name="a43" text:class-names="">按一下以編輯母片標題樣式</text:span><text:span text:style-name="a44" text:class-names=""/></text:p>
        </draw:text-box>
        <svg:title/>
        <svg:desc/>
      </draw:frame>
      <draw:frame draw:id="id13" presentation:style-name="a50" draw:name="Subtitle 2" svg:x="1.57639in" svg:y="5.24691in" svg:width="4.35439in" svg:height="2.00882in" presentation:class="subtitle" presentation:placeholder="false">
        <draw:text-box>
          <text:p text:style-name="a49" text:class-names="" text:cond-style-name=""><text:span text:style-name="a47" text:class-names="">按一下以編輯母片副標題樣式</text:span><text:span text:style-name="a48" text:class-names=""/></text:p>
        </draw:text-box>
        <svg:title/>
        <svg:desc/>
      </draw:frame>
      <draw:frame draw:id="id14" presentation:style-name="a55" draw:name="Date Placeholder 3" svg:x="4.97569in" svg:y="7.36979in" svg:width="0.55208in" svg:height="0.40799in" presentation:class="date-time" presentation:placeholder="false">
        <draw:text-box>
          <text:p text:style-name="a54" text:class-names="" text:cond-style-name=""><text:span text:style-name="a51" text:class-names=""><text:date text:fixed="false" style:data-style-name="a52">2022/11/3</text:date></text:span><text:span text:style-name="a53" text:class-names=""/></text:p>
        </draw:text-box>
        <svg:title/>
        <svg:desc/>
      </draw:frame>
      <draw:frame draw:id="id15" presentation:style-name="a58" draw:name="Footer Placeholder 4" svg:x="1.57639in" svg:y="7.36979in" svg:width="3.33333in" svg:height="0.40799in" presentation:class="footer" presentation:placeholder="false">
        <draw:text-box>
          <text:p text:style-name="a57" text:class-names="" text:cond-style-name=""><text:span text:style-name="a56" text:class-names=""/></text:p>
        </draw:text-box>
        <svg:title/>
        <svg:desc/>
      </draw:frame>
      <draw:frame draw:id="id16" presentation:style-name="a61" draw:name="Slide Number Placeholder 5" svg:x="5.59201in" svg:y="7.36979in" svg:width="0.33854in" svg:height="0.40799in" presentation:class="page-number" presentation:placeholder="false">
        <draw:text-box>
          <text:p text:style-name="a60" text:class-names="" text:cond-style-name=""><text:span text:style-name="a59" text:class-names=""><text:page-number style:num-format="1" text:fixed="false"/></text:span></text:p>
        </draw:text-box>
        <svg:title/>
        <svg:desc/>
      </draw:frame>
    </style:master-page>
    <style:master-page style:name="Master1-Layout2-obj-標題及物件" style:page-layout-name="pageLayout1" draw:style-name="a69">
      <draw:g draw:name="Group 6" draw:id="id21">
        <svg:title/>
        <svg:desc/>
        <draw:frame draw:id="id28" draw:layer="Master1-bg" draw:style-name="a103" draw:name="Picture 7" svg:x="0in" svg:y="0in" svg:width="7.5in" svg:height="10in" style:rel-width="scale" style:rel-height="scale">
          <draw:image xlink:href="media/image5.png" xlink:type="simple" xlink:show="embed" xlink:actuate="onLoad"/>
          <svg:title/>
          <svg:desc>SD-PanelContent.png</svg:desc>
        </draw:frame>
        <draw:custom-shape svg:x="0.4543in" svg:y="0.79149in" svg:width="6.5943in" svg:height="8.39369in" draw:id="id29" draw:layer="Master1-bg" draw:style-name="a106" draw:name="Rectangle 8">
          <svg:title/>
          <svg:desc/>
          <text:p text:style-name="a105" text:class-names="" text:cond-style-name=""><text:span text:style-name="a10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30" draw:layer="Master1-bg" draw:style-name="a107" draw:name="Picture 9" svg:x="0in" svg:y="4.56173in" svg:width="0.5625in" svg:height="0.88426in" style:rel-width="scale" style:rel-height="scale">
          <draw:image xlink:href="media/image6.png" xlink:type="simple" xlink:show="embed" xlink:actuate="onLoad"/>
          <svg:title/>
          <svg:desc>HDRibbonContent-UniformTrim.png</svg:desc>
        </draw:frame>
        <draw:frame draw:id="id31" draw:layer="Master1-bg" draw:style-name="a108" draw:name="Picture 10" svg:x="6.94444in" svg:y="4.56173in" svg:width="0.5625in" svg:height="0.88426in" style:rel-width="scale" style:rel-height="scale">
          <draw:image xlink:href="media/image6.png" xlink:type="simple" xlink:show="embed" xlink:actuate="onLoad"/>
          <svg:title/>
          <svg:desc>HDRibbonContent-UniformTrim.png</svg:desc>
        </draw:frame>
      </draw:g>
      <draw:connector draw:type="line" svg:x1="1.04861in" svg:y1="3.43576in" svg:x2="6.45833in" svg:y2="3.43576in" draw:id="id22" draw:style-name="a70" draw:name="Straight Connector 6">
        <svg:title/>
        <svg:desc/>
      </draw:connector>
      <draw:frame draw:id="id23" presentation:style-name="a74" draw:name="Title 1" svg:x="0.96528in" svg:y="1.33507in" svg:width="5.57639in" svg:height="1.90104in" presentation:class="title" presentation:placeholder="false">
        <draw:text-box>
          <text:p text:style-name="a73" text:class-names="" text:cond-style-name=""><text:span text:style-name="a71" text:class-names="">按一下以編輯母片標題樣式</text:span><text:span text:style-name="a72" text:class-names=""/></text:p>
        </draw:text-box>
        <svg:title/>
        <svg:desc/>
      </draw:frame>
      <draw:frame draw:id="id24" presentation:style-name="a91" draw:name="Content Placeholder 2" svg:x="0.96528in" svg:y="3.63021in" svg:width="5.57639in" svg:height="5.02431in" presentation:class="object" presentation:placeholder="false">
        <draw:text-box>
          <text:list text:style-name="a77">
            <text:list-item>
              <text:p text:style-name="a76" text:class-names="" text:cond-style-name=""><text:span text:style-name="a75" text:class-names="">按一下以編輯母片文字樣式</text:span></text:p>
            </text:list-item>
          </text:list>
          <text:list text:style-name="a80">
            <text:list-item>
              <text:list text:style-name="a80">
                <text:list-item>
                  <text:p text:style-name="a79" text:class-names="" text:cond-style-name=""><text:span text:style-name="a78" text:class-names="">第二層</text:span></text:p>
                </text:list-item>
              </text:list>
            </text:list-item>
          </text:list>
          <text:list text:style-name="a83">
            <text:list-item>
              <text:list text:style-name="a83">
                <text:list-item>
                  <text:list text:style-name="a83">
                    <text:list-item>
                      <text:p text:style-name="a82" text:class-names="" text:cond-style-name=""><text:span text:style-name="a81" text:class-names="">第三層</text:span></text:p>
                    </text:list-item>
                  </text:list>
                </text:list-item>
              </text:list>
            </text:list-item>
          </text:list>
          <text:list text:style-name="a86">
            <text:list-item>
              <text:list text:style-name="a86">
                <text:list-item>
                  <text:list text:style-name="a86">
                    <text:list-item>
                      <text:list text:style-name="a86">
                        <text:list-item>
                          <text:p text:style-name="a85" text:class-names="" text:cond-style-name=""><text:span text:style-name="a8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90">
            <text:list-item>
              <text:list text:style-name="a90">
                <text:list-item>
                  <text:list text:style-name="a90">
                    <text:list-item>
                      <text:list text:style-name="a90">
                        <text:list-item>
                          <text:list text:style-name="a90">
                            <text:list-item>
                              <text:p text:style-name="a89" text:class-names="" text:cond-style-name=""><text:span text:style-name="a87" text:class-names="">第五層</text:span><text:span text:style-name="a8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5" presentation:style-name="a96" draw:name="Date Placeholder 3" svg:x="5.21354in" svg:y="8.69097in" svg:width="0.94271in" svg:height="0.40799in" presentation:class="date-time" presentation:placeholder="false">
        <draw:text-box>
          <text:p text:style-name="a95" text:class-names="" text:cond-style-name=""><text:span text:style-name="a92" text:class-names=""><text:date text:fixed="false" style:data-style-name="a93">2022/11/3</text:date></text:span><text:span text:style-name="a94" text:class-names=""/></text:p>
        </draw:text-box>
        <svg:title/>
        <svg:desc/>
      </draw:frame>
      <draw:frame draw:id="id26" presentation:style-name="a99" draw:name="Footer Placeholder 4" svg:x="0.96528in" svg:y="8.69097in" svg:width="4.1875in" svg:height="0.40799in" presentation:class="footer" presentation:placeholder="false">
        <draw:text-box>
          <text:p text:style-name="a98" text:class-names="" text:cond-style-name=""><text:span text:style-name="a97" text:class-names=""/></text:p>
        </draw:text-box>
        <svg:title/>
        <svg:desc/>
      </draw:frame>
      <draw:frame draw:id="id27" presentation:style-name="a102" draw:name="Slide Number Placeholder 5" svg:x="6.21701in" svg:y="8.69097in" svg:width="0.32465in" svg:height="0.40799in" presentation:class="page-number" presentation:placeholder="false">
        <draw:text-box>
          <text:p text:style-name="a101" text:class-names="" text:cond-style-name=""><text:span text:style-name="a100" text:class-names=""><text:page-number style:num-format="1" text:fixed="false"/></text:span></text:p>
        </draw:text-box>
        <svg:title/>
        <svg:desc/>
      </draw:frame>
    </style:master-page>
    <style:master-page style:name="Master1-Layout3-secHead-章節標題" style:page-layout-name="pageLayout1" draw:style-name="a110">
      <draw:g draw:name="Group 6" draw:id="id32">
        <svg:title/>
        <svg:desc/>
        <draw:frame draw:id="id39" draw:layer="Master1-bg" draw:style-name="a131" draw:name="Picture 7" svg:x="0in" svg:y="0in" svg:width="7.5in" svg:height="10in" style:rel-width="scale" style:rel-height="scale">
          <draw:image xlink:href="media/image5.png" xlink:type="simple" xlink:show="embed" xlink:actuate="onLoad"/>
          <svg:title/>
          <svg:desc>SD-PanelContent.png</svg:desc>
        </draw:frame>
        <draw:custom-shape svg:x="0.4543in" svg:y="0.79149in" svg:width="6.5943in" svg:height="8.39369in" draw:id="id40" draw:layer="Master1-bg" draw:style-name="a134" draw:name="Rectangle 8">
          <svg:title/>
          <svg:desc/>
          <text:p text:style-name="a133" text:class-names="" text:cond-style-name=""><text:span text:style-name="a13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41" draw:layer="Master1-bg" draw:style-name="a135" draw:name="Picture 9" svg:x="0in" svg:y="4.56173in" svg:width="0.5625in" svg:height="0.88426in" style:rel-width="scale" style:rel-height="scale">
          <draw:image xlink:href="media/image6.png" xlink:type="simple" xlink:show="embed" xlink:actuate="onLoad"/>
          <svg:title/>
          <svg:desc>HDRibbonContent-UniformTrim.png</svg:desc>
        </draw:frame>
        <draw:frame draw:id="id42" draw:layer="Master1-bg" draw:style-name="a136" draw:name="Picture 10" svg:x="6.94444in" svg:y="4.56173in" svg:width="0.5625in" svg:height="0.88426in" style:rel-width="scale" style:rel-height="scale">
          <draw:image xlink:href="media/image6.png" xlink:type="simple" xlink:show="embed" xlink:actuate="onLoad"/>
          <svg:title/>
          <svg:desc>HDRibbonContent-UniformTrim.png</svg:desc>
        </draw:frame>
      </draw:g>
      <draw:connector draw:type="line" svg:x1="1.04861in" svg:y1="5.24826in" svg:x2="6.45833in" svg:y2="5.24826in" draw:id="id33" draw:style-name="a111" draw:name="Straight Connector 30">
        <svg:title/>
        <svg:desc/>
      </draw:connector>
      <draw:frame draw:id="id34" presentation:style-name="a115" draw:name="Title 1" svg:x="1.04861in" svg:y="2.39343in" svg:width="5.40972in" svg:height="2.6575in" presentation:class="title" presentation:placeholder="false">
        <draw:text-box>
          <text:p text:style-name="a114" text:class-names="" text:cond-style-name=""><text:span text:style-name="a112" text:class-names="">按一下以編輯母片標題樣式</text:span><text:span text:style-name="a113" text:class-names=""/></text:p>
        </draw:text-box>
        <svg:title/>
        <svg:desc/>
      </draw:frame>
      <draw:frame draw:id="id35" presentation:style-name="a119" draw:name="Text Placeholder 2" svg:x="1.04861in" svg:y="5.44599in" svg:width="5.40972in" svg:height="1.58941in" presentation:class="outline" presentation:placeholder="false">
        <draw:text-box>
          <text:list text:style-name="a118">
            <text:list-item>
              <text:p text:style-name="a117" text:class-names="" text:cond-style-name=""><text:span text:style-name="a116" text:class-names="">按一下以編輯母片文字樣式</text:span></text:p>
            </text:list-item>
          </text:list>
        </draw:text-box>
        <svg:title/>
        <svg:desc/>
      </draw:frame>
      <draw:frame draw:id="id36" presentation:style-name="a124" draw:name="Date Placeholder 3" svg:x="5.21354in" svg:y="8.69097in" svg:width="0.94271in" svg:height="0.40799in" presentation:class="date-time" presentation:placeholder="false">
        <draw:text-box>
          <text:p text:style-name="a123" text:class-names="" text:cond-style-name=""><text:span text:style-name="a120" text:class-names=""><text:date text:fixed="false" style:data-style-name="a121">2022/11/3</text:date></text:span><text:span text:style-name="a122" text:class-names=""/></text:p>
        </draw:text-box>
        <svg:title/>
        <svg:desc/>
      </draw:frame>
      <draw:frame draw:id="id37" presentation:style-name="a127" draw:name="Footer Placeholder 4" svg:x="0.96528in" svg:y="8.69097in" svg:width="4.1875in" svg:height="0.40799in" presentation:class="footer" presentation:placeholder="false">
        <draw:text-box>
          <text:p text:style-name="a126" text:class-names="" text:cond-style-name=""><text:span text:style-name="a125" text:class-names=""/></text:p>
        </draw:text-box>
        <svg:title/>
        <svg:desc/>
      </draw:frame>
      <draw:frame draw:id="id38" presentation:style-name="a130" draw:name="Slide Number Placeholder 5" svg:x="6.21701in" svg:y="8.69097in" svg:width="0.32465in" svg:height="0.40799in" presentation:class="page-number" presentation:placeholder="false">
        <draw:text-box>
          <text:p text:style-name="a129" text:class-names="" text:cond-style-name=""><text:span text:style-name="a128" text:class-names=""><text:page-number style:num-format="1" text:fixed="false"/></text:span></text:p>
        </draw:text-box>
        <svg:title/>
        <svg:desc/>
      </draw:frame>
    </style:master-page>
    <style:master-page style:name="Master1-Layout4-twoObj-兩項物件" style:page-layout-name="pageLayout1" draw:style-name="a138">
      <draw:g draw:name="Group 6" draw:id="id43">
        <svg:title/>
        <svg:desc/>
        <draw:frame draw:id="id51" draw:layer="Master1-bg" draw:style-name="a189" draw:name="Picture 7" svg:x="0in" svg:y="0in" svg:width="7.5in" svg:height="10in" style:rel-width="scale" style:rel-height="scale">
          <draw:image xlink:href="media/image5.png" xlink:type="simple" xlink:show="embed" xlink:actuate="onLoad"/>
          <svg:title/>
          <svg:desc>SD-PanelContent.png</svg:desc>
        </draw:frame>
        <draw:custom-shape svg:x="0.4543in" svg:y="0.79149in" svg:width="6.5943in" svg:height="8.39369in" draw:id="id52" draw:layer="Master1-bg" draw:style-name="a192" draw:name="Rectangle 8">
          <svg:title/>
          <svg:desc/>
          <text:p text:style-name="a191" text:class-names="" text:cond-style-name=""><text:span text:style-name="a19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53" draw:layer="Master1-bg" draw:style-name="a193" draw:name="Picture 9" svg:x="0in" svg:y="4.56173in" svg:width="0.5625in" svg:height="0.88426in" style:rel-width="scale" style:rel-height="scale">
          <draw:image xlink:href="media/image6.png" xlink:type="simple" xlink:show="embed" xlink:actuate="onLoad"/>
          <svg:title/>
          <svg:desc>HDRibbonContent-UniformTrim.png</svg:desc>
        </draw:frame>
        <draw:frame draw:id="id54" draw:layer="Master1-bg" draw:style-name="a194" draw:name="Picture 10" svg:x="6.94444in" svg:y="4.56173in" svg:width="0.5625in" svg:height="0.88426in" style:rel-width="scale" style:rel-height="scale">
          <draw:image xlink:href="media/image6.png" xlink:type="simple" xlink:show="embed" xlink:actuate="onLoad"/>
          <svg:title/>
          <svg:desc>HDRibbonContent-UniformTrim.png</svg:desc>
        </draw:frame>
      </draw:g>
      <draw:connector draw:type="line" svg:x1="1.04861in" svg:y1="3.43576in" svg:x2="6.45833in" svg:y2="3.43576in" draw:id="id44" draw:style-name="a139" draw:name="Straight Connector 7">
        <svg:title/>
        <svg:desc/>
      </draw:connector>
      <draw:frame draw:id="id45" presentation:style-name="a143" draw:name="Title 1" svg:x="0.96528in" svg:y="1.3347in" svg:width="5.57639in" svg:height="1.90123in" presentation:class="title" presentation:placeholder="false">
        <draw:text-box>
          <text:p text:style-name="a142" text:class-names="" text:cond-style-name=""><text:span text:style-name="a140" text:class-names="">按一下以編輯母片標題樣式</text:span><text:span text:style-name="a141" text:class-names=""/></text:p>
        </draw:text-box>
        <svg:title/>
        <svg:desc/>
      </draw:frame>
      <draw:frame draw:id="id46" presentation:style-name="a160" draw:name="Content Placeholder 2" svg:x="0.96528in" svg:y="3.62667in" svg:width="2.7375in" svg:height="5.02667in" presentation:class="object" presentation:placeholder="false">
        <draw:text-box>
          <text:list text:style-name="a146">
            <text:list-item>
              <text:p text:style-name="a145" text:class-names="" text:cond-style-name=""><text:span text:style-name="a144" text:class-names="">按一下以編輯母片文字樣式</text:span></text:p>
            </text:list-item>
          </text:list>
          <text:list text:style-name="a149">
            <text:list-item>
              <text:list text:style-name="a149">
                <text:list-item>
                  <text:p text:style-name="a148" text:class-names="" text:cond-style-name=""><text:span text:style-name="a147" text:class-names="">第二層</text:span></text:p>
                </text:list-item>
              </text:list>
            </text:list-item>
          </text:list>
          <text:list text:style-name="a152">
            <text:list-item>
              <text:list text:style-name="a152">
                <text:list-item>
                  <text:list text:style-name="a152">
                    <text:list-item>
                      <text:p text:style-name="a151" text:class-names="" text:cond-style-name=""><text:span text:style-name="a150" text:class-names="">第三層</text:span></text:p>
                    </text:list-item>
                  </text:list>
                </text:list-item>
              </text:list>
            </text:list-item>
          </text:list>
          <text:list text:style-name="a155">
            <text:list-item>
              <text:list text:style-name="a155">
                <text:list-item>
                  <text:list text:style-name="a155">
                    <text:list-item>
                      <text:list text:style-name="a155">
                        <text:list-item>
                          <text:p text:style-name="a154" text:class-names="" text:cond-style-name=""><text:span text:style-name="a15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59">
            <text:list-item>
              <text:list text:style-name="a159">
                <text:list-item>
                  <text:list text:style-name="a159">
                    <text:list-item>
                      <text:list text:style-name="a159">
                        <text:list-item>
                          <text:list text:style-name="a159">
                            <text:list-item>
                              <text:p text:style-name="a158" text:class-names="" text:cond-style-name=""><text:span text:style-name="a156" text:class-names="">第五層</text:span><text:span text:style-name="a15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7" presentation:style-name="a177" draw:name="Content Placeholder 3" svg:x="3.81in" svg:y="3.62667in" svg:width="2.7375in" svg:height="5.02667in" presentation:class="object" presentation:placeholder="false">
        <draw:text-box>
          <text:list text:style-name="a163">
            <text:list-item>
              <text:p text:style-name="a162" text:class-names="" text:cond-style-name=""><text:span text:style-name="a161" text:class-names="">按一下以編輯母片文字樣式</text:span></text:p>
            </text:list-item>
          </text:list>
          <text:list text:style-name="a166">
            <text:list-item>
              <text:list text:style-name="a166">
                <text:list-item>
                  <text:p text:style-name="a165" text:class-names="" text:cond-style-name=""><text:span text:style-name="a164" text:class-names="">第二層</text:span></text:p>
                </text:list-item>
              </text:list>
            </text:list-item>
          </text:list>
          <text:list text:style-name="a169">
            <text:list-item>
              <text:list text:style-name="a169">
                <text:list-item>
                  <text:list text:style-name="a169">
                    <text:list-item>
                      <text:p text:style-name="a168" text:class-names="" text:cond-style-name=""><text:span text:style-name="a167" text:class-names="">第三層</text:span></text:p>
                    </text:list-item>
                  </text:list>
                </text:list-item>
              </text:list>
            </text:list-item>
          </text:list>
          <text:list text:style-name="a172">
            <text:list-item>
              <text:list text:style-name="a172">
                <text:list-item>
                  <text:list text:style-name="a172">
                    <text:list-item>
                      <text:list text:style-name="a172">
                        <text:list-item>
                          <text:p text:style-name="a171" text:class-names="" text:cond-style-name=""><text:span text:style-name="a17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76">
            <text:list-item>
              <text:list text:style-name="a176">
                <text:list-item>
                  <text:list text:style-name="a176">
                    <text:list-item>
                      <text:list text:style-name="a176">
                        <text:list-item>
                          <text:list text:style-name="a176">
                            <text:list-item>
                              <text:p text:style-name="a175" text:class-names="" text:cond-style-name=""><text:span text:style-name="a173" text:class-names="">第五層</text:span><text:span text:style-name="a17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8" presentation:style-name="a182" draw:name="Date Placeholder 4" svg:x="5.21354in" svg:y="8.69097in" svg:width="0.94271in" svg:height="0.40799in" presentation:class="date-time" presentation:placeholder="false">
        <draw:text-box>
          <text:p text:style-name="a181" text:class-names="" text:cond-style-name=""><text:span text:style-name="a178" text:class-names=""><text:date text:fixed="false" style:data-style-name="a179">2022/11/3</text:date></text:span><text:span text:style-name="a180" text:class-names=""/></text:p>
        </draw:text-box>
        <svg:title/>
        <svg:desc/>
      </draw:frame>
      <draw:frame draw:id="id49" presentation:style-name="a185" draw:name="Footer Placeholder 5" svg:x="0.96528in" svg:y="8.69097in" svg:width="4.1875in" svg:height="0.40799in" presentation:class="footer" presentation:placeholder="false">
        <draw:text-box>
          <text:p text:style-name="a184" text:class-names="" text:cond-style-name=""><text:span text:style-name="a183" text:class-names=""/></text:p>
        </draw:text-box>
        <svg:title/>
        <svg:desc/>
      </draw:frame>
      <draw:frame draw:id="id50" presentation:style-name="a188" draw:name="Slide Number Placeholder 6" svg:x="6.21701in" svg:y="8.69097in" svg:width="0.32465in" svg:height="0.40799in" presentation:class="page-number" presentation:placeholder="false">
        <draw:text-box>
          <text:p text:style-name="a187" text:class-names="" text:cond-style-name=""><text:span text:style-name="a186" text:class-names=""><text:page-number style:num-format="1" text:fixed="false"/></text:span></text:p>
        </draw:text-box>
        <svg:title/>
        <svg:desc/>
      </draw:frame>
    </style:master-page>
    <style:master-page style:name="Master1-Layout5-twoTxTwoObj-比對" style:page-layout-name="pageLayout1" draw:style-name="a196">
      <draw:g draw:name="Group 6" draw:id="id55">
        <svg:title/>
        <svg:desc/>
        <draw:frame draw:id="id65" draw:layer="Master1-bg" draw:style-name="a255" draw:name="Picture 7" svg:x="0in" svg:y="0in" svg:width="7.5in" svg:height="10in" style:rel-width="scale" style:rel-height="scale">
          <draw:image xlink:href="media/image5.png" xlink:type="simple" xlink:show="embed" xlink:actuate="onLoad"/>
          <svg:title/>
          <svg:desc>SD-PanelContent.png</svg:desc>
        </draw:frame>
        <draw:custom-shape svg:x="0.4543in" svg:y="0.79149in" svg:width="6.5943in" svg:height="8.39369in" draw:id="id66" draw:layer="Master1-bg" draw:style-name="a258" draw:name="Rectangle 8">
          <svg:title/>
          <svg:desc/>
          <text:p text:style-name="a257" text:class-names="" text:cond-style-name=""><text:span text:style-name="a25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67" draw:layer="Master1-bg" draw:style-name="a259" draw:name="Picture 9" svg:x="0in" svg:y="4.56173in" svg:width="0.5625in" svg:height="0.88426in" style:rel-width="scale" style:rel-height="scale">
          <draw:image xlink:href="media/image6.png" xlink:type="simple" xlink:show="embed" xlink:actuate="onLoad"/>
          <svg:title/>
          <svg:desc>HDRibbonContent-UniformTrim.png</svg:desc>
        </draw:frame>
        <draw:frame draw:id="id68" draw:layer="Master1-bg" draw:style-name="a260" draw:name="Picture 10" svg:x="6.94444in" svg:y="4.56173in" svg:width="0.5625in" svg:height="0.88426in" style:rel-width="scale" style:rel-height="scale">
          <draw:image xlink:href="media/image6.png" xlink:type="simple" xlink:show="embed" xlink:actuate="onLoad"/>
          <svg:title/>
          <svg:desc>HDRibbonContent-UniformTrim.png</svg:desc>
        </draw:frame>
      </draw:g>
      <draw:connector draw:type="line" svg:x1="1.04861in" svg:y1="3.43403in" svg:x2="6.45833in" svg:y2="3.43403in" draw:id="id56" draw:style-name="a197" draw:name="Straight Connector 40">
        <svg:title/>
        <svg:desc/>
      </draw:connector>
      <draw:frame draw:id="id57" presentation:style-name="a201" draw:name="Title 1" svg:x="0.96528in" svg:y="1.33507in" svg:width="5.57639in" svg:height="1.90104in" presentation:class="title" presentation:placeholder="false">
        <draw:text-box>
          <text:p text:style-name="a200" text:class-names="" text:cond-style-name=""><text:span text:style-name="a198" text:class-names="">按一下以編輯母片標題樣式</text:span><text:span text:style-name="a199" text:class-names=""/></text:p>
        </draw:text-box>
        <svg:title/>
        <svg:desc/>
      </draw:frame>
      <draw:frame draw:id="id58" presentation:style-name="a205" draw:name="Text Placeholder 2" svg:x="0.96528in" svg:y="3.87654in" svg:width="2.7375in" svg:height="0.84028in" presentation:class="outline" presentation:placeholder="false">
        <draw:text-box>
          <text:list text:style-name="a204">
            <text:list-item>
              <text:p text:style-name="a203" text:class-names="" text:cond-style-name=""><text:span text:style-name="a202" text:class-names="">按一下以編輯母片文字樣式</text:span></text:p>
            </text:list-item>
          </text:list>
        </draw:text-box>
        <svg:title/>
        <svg:desc/>
      </draw:frame>
      <draw:frame draw:id="id59" presentation:style-name="a222" draw:name="Content Placeholder 3" svg:x="0.96528in" svg:y="4.72917in" svg:width="2.7375in" svg:height="3.94667in" presentation:class="object" presentation:placeholder="false">
        <draw:text-box>
          <text:list text:style-name="a208">
            <text:list-item>
              <text:p text:style-name="a207" text:class-names="" text:cond-style-name=""><text:span text:style-name="a206" text:class-names="">按一下以編輯母片文字樣式</text:span></text:p>
            </text:list-item>
          </text:list>
          <text:list text:style-name="a211">
            <text:list-item>
              <text:list text:style-name="a211">
                <text:list-item>
                  <text:p text:style-name="a210" text:class-names="" text:cond-style-name=""><text:span text:style-name="a209" text:class-names="">第二層</text:span></text:p>
                </text:list-item>
              </text:list>
            </text:list-item>
          </text:list>
          <text:list text:style-name="a214">
            <text:list-item>
              <text:list text:style-name="a214">
                <text:list-item>
                  <text:list text:style-name="a214">
                    <text:list-item>
                      <text:p text:style-name="a213" text:class-names="" text:cond-style-name=""><text:span text:style-name="a212" text:class-names="">第三層</text:span></text:p>
                    </text:list-item>
                  </text:list>
                </text:list-item>
              </text:list>
            </text:list-item>
          </text:list>
          <text:list text:style-name="a217">
            <text:list-item>
              <text:list text:style-name="a217">
                <text:list-item>
                  <text:list text:style-name="a217">
                    <text:list-item>
                      <text:list text:style-name="a217">
                        <text:list-item>
                          <text:p text:style-name="a216" text:class-names="" text:cond-style-name=""><text:span text:style-name="a21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21">
            <text:list-item>
              <text:list text:style-name="a221">
                <text:list-item>
                  <text:list text:style-name="a221">
                    <text:list-item>
                      <text:list text:style-name="a221">
                        <text:list-item>
                          <text:list text:style-name="a221">
                            <text:list-item>
                              <text:p text:style-name="a220" text:class-names="" text:cond-style-name=""><text:span text:style-name="a218" text:class-names="">第五層</text:span><text:span text:style-name="a21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0" presentation:style-name="a226" draw:name="Text Placeholder 4" svg:x="3.80728in" svg:y="3.87654in" svg:width="2.7375in" svg:height="0.84028in" presentation:class="outline" presentation:placeholder="false">
        <draw:text-box>
          <text:list text:style-name="a225">
            <text:list-item>
              <text:p text:style-name="a224" text:class-names="" text:cond-style-name=""><text:span text:style-name="a223" text:class-names="">按一下以編輯母片文字樣式</text:span></text:p>
            </text:list-item>
          </text:list>
        </draw:text-box>
        <svg:title/>
        <svg:desc/>
      </draw:frame>
      <draw:frame draw:id="id61" presentation:style-name="a243" draw:name="Content Placeholder 5" svg:x="3.80728in" svg:y="4.72917in" svg:width="2.7375in" svg:height="3.94667in" presentation:class="object" presentation:placeholder="false">
        <draw:text-box>
          <text:list text:style-name="a229">
            <text:list-item>
              <text:p text:style-name="a228" text:class-names="" text:cond-style-name=""><text:span text:style-name="a227" text:class-names="">按一下以編輯母片文字樣式</text:span></text:p>
            </text:list-item>
          </text:list>
          <text:list text:style-name="a232">
            <text:list-item>
              <text:list text:style-name="a232">
                <text:list-item>
                  <text:p text:style-name="a231" text:class-names="" text:cond-style-name=""><text:span text:style-name="a230" text:class-names="">第二層</text:span></text:p>
                </text:list-item>
              </text:list>
            </text:list-item>
          </text:list>
          <text:list text:style-name="a235">
            <text:list-item>
              <text:list text:style-name="a235">
                <text:list-item>
                  <text:list text:style-name="a235">
                    <text:list-item>
                      <text:p text:style-name="a234" text:class-names="" text:cond-style-name=""><text:span text:style-name="a233" text:class-names="">第三層</text:span></text:p>
                    </text:list-item>
                  </text:list>
                </text:list-item>
              </text:list>
            </text:list-item>
          </text:list>
          <text:list text:style-name="a238">
            <text:list-item>
              <text:list text:style-name="a238">
                <text:list-item>
                  <text:list text:style-name="a238">
                    <text:list-item>
                      <text:list text:style-name="a238">
                        <text:list-item>
                          <text:p text:style-name="a237" text:class-names="" text:cond-style-name=""><text:span text:style-name="a23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42">
            <text:list-item>
              <text:list text:style-name="a242">
                <text:list-item>
                  <text:list text:style-name="a242">
                    <text:list-item>
                      <text:list text:style-name="a242">
                        <text:list-item>
                          <text:list text:style-name="a242">
                            <text:list-item>
                              <text:p text:style-name="a241" text:class-names="" text:cond-style-name=""><text:span text:style-name="a239" text:class-names="">第五層</text:span><text:span text:style-name="a24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2" presentation:style-name="a248" draw:name="Date Placeholder 6" svg:x="5.21354in" svg:y="8.69097in" svg:width="0.94271in" svg:height="0.40799in" presentation:class="date-time" presentation:placeholder="false">
        <draw:text-box>
          <text:p text:style-name="a247" text:class-names="" text:cond-style-name=""><text:span text:style-name="a244" text:class-names=""><text:date text:fixed="false" style:data-style-name="a245">2022/11/3</text:date></text:span><text:span text:style-name="a246" text:class-names=""/></text:p>
        </draw:text-box>
        <svg:title/>
        <svg:desc/>
      </draw:frame>
      <draw:frame draw:id="id63" presentation:style-name="a251" draw:name="Footer Placeholder 7" svg:x="0.96528in" svg:y="8.69097in" svg:width="4.1875in" svg:height="0.40799in" presentation:class="footer" presentation:placeholder="false">
        <draw:text-box>
          <text:p text:style-name="a250" text:class-names="" text:cond-style-name=""><text:span text:style-name="a249" text:class-names=""/></text:p>
        </draw:text-box>
        <svg:title/>
        <svg:desc/>
      </draw:frame>
      <draw:frame draw:id="id64" presentation:style-name="a254" draw:name="Slide Number Placeholder 8" svg:x="6.21701in" svg:y="8.69097in" svg:width="0.32465in" svg:height="0.40799in" presentation:class="page-number" presentation:placeholder="false">
        <draw:text-box>
          <text:p text:style-name="a253" text:class-names="" text:cond-style-name=""><text:span text:style-name="a252" text:class-names=""><text:page-number style:num-format="1" text:fixed="false"/></text:span></text:p>
        </draw:text-box>
        <svg:title/>
        <svg:desc/>
      </draw:frame>
    </style:master-page>
    <style:master-page style:name="Master1-Layout6-titleOnly-只有標題" style:page-layout-name="pageLayout1" draw:style-name="a262">
      <draw:g draw:name="Group 6" draw:id="id69">
        <svg:title/>
        <svg:desc/>
        <draw:frame draw:id="id75" draw:layer="Master1-bg" draw:style-name="a279" draw:name="Picture 7" svg:x="0in" svg:y="0in" svg:width="7.5in" svg:height="10in" style:rel-width="scale" style:rel-height="scale">
          <draw:image xlink:href="media/image5.png" xlink:type="simple" xlink:show="embed" xlink:actuate="onLoad"/>
          <svg:title/>
          <svg:desc>SD-PanelContent.png</svg:desc>
        </draw:frame>
        <draw:custom-shape svg:x="0.4543in" svg:y="0.79149in" svg:width="6.5943in" svg:height="8.39369in" draw:id="id76" draw:layer="Master1-bg" draw:style-name="a282" draw:name="Rectangle 8">
          <svg:title/>
          <svg:desc/>
          <text:p text:style-name="a281" text:class-names="" text:cond-style-name=""><text:span text:style-name="a28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77" draw:layer="Master1-bg" draw:style-name="a283" draw:name="Picture 9" svg:x="0in" svg:y="4.56173in" svg:width="0.5625in" svg:height="0.88426in" style:rel-width="scale" style:rel-height="scale">
          <draw:image xlink:href="media/image6.png" xlink:type="simple" xlink:show="embed" xlink:actuate="onLoad"/>
          <svg:title/>
          <svg:desc>HDRibbonContent-UniformTrim.png</svg:desc>
        </draw:frame>
        <draw:frame draw:id="id78" draw:layer="Master1-bg" draw:style-name="a284" draw:name="Picture 10" svg:x="6.94444in" svg:y="4.56173in" svg:width="0.5625in" svg:height="0.88426in" style:rel-width="scale" style:rel-height="scale">
          <draw:image xlink:href="media/image6.png" xlink:type="simple" xlink:show="embed" xlink:actuate="onLoad"/>
          <svg:title/>
          <svg:desc>HDRibbonContent-UniformTrim.png</svg:desc>
        </draw:frame>
      </draw:g>
      <draw:connector draw:type="line" svg:x1="1.04861in" svg:y1="3.43403in" svg:x2="6.45833in" svg:y2="3.43403in" draw:id="id70" draw:style-name="a263" draw:name="Straight Connector 13">
        <svg:title/>
        <svg:desc/>
      </draw:connector>
      <draw:frame draw:id="id71" presentation:style-name="a267" draw:name="Title 1" svg:x="0.96528in" svg:y="1.3347in" svg:width="5.57639in" svg:height="1.90123in" presentation:class="title" presentation:placeholder="false">
        <draw:text-box>
          <text:p text:style-name="a266" text:class-names="" text:cond-style-name=""><text:span text:style-name="a264" text:class-names="">按一下以編輯母片標題樣式</text:span><text:span text:style-name="a265" text:class-names=""/></text:p>
        </draw:text-box>
        <svg:title/>
        <svg:desc/>
      </draw:frame>
      <draw:frame draw:id="id72" presentation:style-name="a272" draw:name="Date Placeholder 2" svg:x="5.21354in" svg:y="8.69097in" svg:width="0.94271in" svg:height="0.40799in" presentation:class="date-time" presentation:placeholder="false">
        <draw:text-box>
          <text:p text:style-name="a271" text:class-names="" text:cond-style-name=""><text:span text:style-name="a268" text:class-names=""><text:date text:fixed="false" style:data-style-name="a269">2022/11/3</text:date></text:span><text:span text:style-name="a270" text:class-names=""/></text:p>
        </draw:text-box>
        <svg:title/>
        <svg:desc/>
      </draw:frame>
      <draw:frame draw:id="id73" presentation:style-name="a275" draw:name="Footer Placeholder 3" svg:x="0.96528in" svg:y="8.69097in" svg:width="4.1875in" svg:height="0.40799in" presentation:class="footer" presentation:placeholder="false">
        <draw:text-box>
          <text:p text:style-name="a274" text:class-names="" text:cond-style-name=""><text:span text:style-name="a273" text:class-names=""/></text:p>
        </draw:text-box>
        <svg:title/>
        <svg:desc/>
      </draw:frame>
      <draw:frame draw:id="id74" presentation:style-name="a278" draw:name="Slide Number Placeholder 4" svg:x="6.21701in" svg:y="8.69097in" svg:width="0.32465in" svg:height="0.40799in" presentation:class="page-number" presentation:placeholder="false">
        <draw:text-box>
          <text:p text:style-name="a277" text:class-names="" text:cond-style-name=""><text:span text:style-name="a276" text:class-names=""><text:page-number style:num-format="1" text:fixed="false"/></text:span></text:p>
        </draw:text-box>
        <svg:title/>
        <svg:desc/>
      </draw:frame>
    </style:master-page>
    <style:master-page style:name="Master1-Layout7-blank-空白" style:page-layout-name="pageLayout1" draw:style-name="a286">
      <draw:g draw:name="Group 6" draw:id="id79">
        <svg:title/>
        <svg:desc/>
        <draw:frame draw:id="id83" draw:layer="Master1-bg" draw:style-name="a298" draw:name="Picture 7" svg:x="0in" svg:y="0in" svg:width="7.5in" svg:height="10in" style:rel-width="scale" style:rel-height="scale">
          <draw:image xlink:href="media/image5.png" xlink:type="simple" xlink:show="embed" xlink:actuate="onLoad"/>
          <svg:title/>
          <svg:desc>SD-PanelContent.png</svg:desc>
        </draw:frame>
        <draw:custom-shape svg:x="0.4543in" svg:y="0.79149in" svg:width="6.5943in" svg:height="8.39369in" draw:id="id84" draw:layer="Master1-bg" draw:style-name="a301" draw:name="Rectangle 8">
          <svg:title/>
          <svg:desc/>
          <text:p text:style-name="a300" text:class-names="" text:cond-style-name=""><text:span text:style-name="a29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85" draw:layer="Master1-bg" draw:style-name="a302" draw:name="Picture 9" svg:x="0in" svg:y="4.56173in" svg:width="0.5625in" svg:height="0.88426in" style:rel-width="scale" style:rel-height="scale">
          <draw:image xlink:href="media/image6.png" xlink:type="simple" xlink:show="embed" xlink:actuate="onLoad"/>
          <svg:title/>
          <svg:desc>HDRibbonContent-UniformTrim.png</svg:desc>
        </draw:frame>
        <draw:frame draw:id="id86" draw:layer="Master1-bg" draw:style-name="a303" draw:name="Picture 10" svg:x="6.94444in" svg:y="4.56173in" svg:width="0.5625in" svg:height="0.88426in" style:rel-width="scale" style:rel-height="scale">
          <draw:image xlink:href="media/image6.png" xlink:type="simple" xlink:show="embed" xlink:actuate="onLoad"/>
          <svg:title/>
          <svg:desc>HDRibbonContent-UniformTrim.png</svg:desc>
        </draw:frame>
      </draw:g>
      <draw:frame draw:id="id80" presentation:style-name="a291" draw:name="Date Placeholder 3" svg:x="5.21354in" svg:y="8.69097in" svg:width="0.94271in" svg:height="0.40799in" presentation:class="date-time" presentation:placeholder="false">
        <draw:text-box>
          <text:p text:style-name="a290" text:class-names="" text:cond-style-name=""><text:span text:style-name="a287" text:class-names=""><text:date text:fixed="false" style:data-style-name="a288">2022/11/3</text:date></text:span><text:span text:style-name="a289" text:class-names=""/></text:p>
        </draw:text-box>
        <svg:title/>
        <svg:desc/>
      </draw:frame>
      <draw:frame draw:id="id81" presentation:style-name="a294" draw:name="Footer Placeholder 4" svg:x="0.96528in" svg:y="8.69097in" svg:width="4.1875in" svg:height="0.40799in" presentation:class="footer" presentation:placeholder="false">
        <draw:text-box>
          <text:p text:style-name="a293" text:class-names="" text:cond-style-name=""><text:span text:style-name="a292" text:class-names=""/></text:p>
        </draw:text-box>
        <svg:title/>
        <svg:desc/>
      </draw:frame>
      <draw:frame draw:id="id82" presentation:style-name="a297" draw:name="Slide Number Placeholder 5" svg:x="6.21701in" svg:y="8.69097in" svg:width="0.32465in" svg:height="0.40799in" presentation:class="page-number" presentation:placeholder="false">
        <draw:text-box>
          <text:p text:style-name="a296" text:class-names="" text:cond-style-name=""><text:span text:style-name="a295" text:class-names=""><text:page-number style:num-format="1" text:fixed="false"/></text:span></text:p>
        </draw:text-box>
        <svg:title/>
        <svg:desc/>
      </draw:frame>
    </style:master-page>
    <style:master-page style:name="Master1-Layout8-objTx-含標題的內容" style:page-layout-name="pageLayout1" draw:style-name="a305">
      <draw:g draw:name="Group 6" draw:id="id87">
        <svg:title/>
        <svg:desc/>
        <draw:frame draw:id="id95" draw:layer="Master1-bg" draw:style-name="a343" draw:name="Picture 7" svg:x="0in" svg:y="0in" svg:width="7.5in" svg:height="10in" style:rel-width="scale" style:rel-height="scale">
          <draw:image xlink:href="media/image5.png" xlink:type="simple" xlink:show="embed" xlink:actuate="onLoad"/>
          <svg:title/>
          <svg:desc>SD-PanelContent.png</svg:desc>
        </draw:frame>
        <draw:custom-shape svg:x="0.4543in" svg:y="0.79149in" svg:width="6.5943in" svg:height="8.39369in" draw:id="id96" draw:layer="Master1-bg" draw:style-name="a346" draw:name="Rectangle 8">
          <svg:title/>
          <svg:desc/>
          <text:p text:style-name="a345" text:class-names="" text:cond-style-name=""><text:span text:style-name="a34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97" draw:layer="Master1-bg" draw:style-name="a347" draw:name="Picture 9" svg:x="0in" svg:y="4.56173in" svg:width="0.5625in" svg:height="0.88426in" style:rel-width="scale" style:rel-height="scale">
          <draw:image xlink:href="media/image6.png" xlink:type="simple" xlink:show="embed" xlink:actuate="onLoad"/>
          <svg:title/>
          <svg:desc>HDRibbonContent-UniformTrim.png</svg:desc>
        </draw:frame>
        <draw:frame draw:id="id98" draw:layer="Master1-bg" draw:style-name="a348" draw:name="Picture 10" svg:x="6.94444in" svg:y="4.56173in" svg:width="0.5625in" svg:height="0.88426in" style:rel-width="scale" style:rel-height="scale">
          <draw:image xlink:href="media/image6.png" xlink:type="simple" xlink:show="embed" xlink:actuate="onLoad"/>
          <svg:title/>
          <svg:desc>HDRibbonContent-UniformTrim.png</svg:desc>
        </draw:frame>
      </draw:g>
      <draw:connector draw:type="line" svg:x1="1.04861in" svg:y1="4.24653in" svg:x2="2.96181in" svg:y2="4.24653in" draw:id="id88" draw:style-name="a306" draw:name="Straight Connector 15">
        <svg:title/>
        <svg:desc/>
      </draw:connector>
      <draw:frame draw:id="id89" presentation:style-name="a310" draw:name="Title 1" svg:x="0.96528in" svg:y="2.02469in" svg:width="2.08071in" svg:height="2in" presentation:class="title" presentation:placeholder="false">
        <draw:text-box>
          <text:p text:style-name="a309" text:class-names="" text:cond-style-name=""><text:span text:style-name="a307" text:class-names="">按一下以編輯母片標題樣式</text:span><text:span text:style-name="a308" text:class-names=""/></text:p>
        </draw:text-box>
        <svg:title/>
        <svg:desc/>
      </draw:frame>
      <draw:frame draw:id="id90" presentation:style-name="a327" draw:name="Content Placeholder 2" svg:x="3.37932in" svg:y="1.4321in" svg:width="3.16235in" svg:height="7.1358in" presentation:class="object" presentation:placeholder="false">
        <draw:text-box>
          <text:list text:style-name="a313">
            <text:list-item>
              <text:p text:style-name="a312" text:class-names="" text:cond-style-name=""><text:span text:style-name="a311" text:class-names="">按一下以編輯母片文字樣式</text:span></text:p>
            </text:list-item>
          </text:list>
          <text:list text:style-name="a316">
            <text:list-item>
              <text:list text:style-name="a316">
                <text:list-item>
                  <text:p text:style-name="a315" text:class-names="" text:cond-style-name=""><text:span text:style-name="a314" text:class-names="">第二層</text:span></text:p>
                </text:list-item>
              </text:list>
            </text:list-item>
          </text:list>
          <text:list text:style-name="a319">
            <text:list-item>
              <text:list text:style-name="a319">
                <text:list-item>
                  <text:list text:style-name="a319">
                    <text:list-item>
                      <text:p text:style-name="a318" text:class-names="" text:cond-style-name=""><text:span text:style-name="a317" text:class-names="">第三層</text:span></text:p>
                    </text:list-item>
                  </text:list>
                </text:list-item>
              </text:list>
            </text:list-item>
          </text:list>
          <text:list text:style-name="a322">
            <text:list-item>
              <text:list text:style-name="a322">
                <text:list-item>
                  <text:list text:style-name="a322">
                    <text:list-item>
                      <text:list text:style-name="a322">
                        <text:list-item>
                          <text:p text:style-name="a321" text:class-names="" text:cond-style-name=""><text:span text:style-name="a32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26">
            <text:list-item>
              <text:list text:style-name="a326">
                <text:list-item>
                  <text:list text:style-name="a326">
                    <text:list-item>
                      <text:list text:style-name="a326">
                        <text:list-item>
                          <text:list text:style-name="a326">
                            <text:list-item>
                              <text:p text:style-name="a325" text:class-names="" text:cond-style-name=""><text:span text:style-name="a323" text:class-names="">第五層</text:span><text:span text:style-name="a32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91" presentation:style-name="a331" draw:name="Text Placeholder 3" svg:x="0.96528in" svg:y="4.41975in" svg:width="2.08071in" svg:height="3.55556in" presentation:class="outline" presentation:placeholder="false">
        <draw:text-box>
          <text:list text:style-name="a330">
            <text:list-item>
              <text:p text:style-name="a329" text:class-names="" text:cond-style-name=""><text:span text:style-name="a328" text:class-names="">按一下以編輯母片文字樣式</text:span></text:p>
            </text:list-item>
          </text:list>
        </draw:text-box>
        <svg:title/>
        <svg:desc/>
      </draw:frame>
      <draw:frame draw:id="id92" presentation:style-name="a336" draw:name="Date Placeholder 4" svg:x="5.21354in" svg:y="8.69097in" svg:width="0.94271in" svg:height="0.40799in" presentation:class="date-time" presentation:placeholder="false">
        <draw:text-box>
          <text:p text:style-name="a335" text:class-names="" text:cond-style-name=""><text:span text:style-name="a332" text:class-names=""><text:date text:fixed="false" style:data-style-name="a333">2022/11/3</text:date></text:span><text:span text:style-name="a334" text:class-names=""/></text:p>
        </draw:text-box>
        <svg:title/>
        <svg:desc/>
      </draw:frame>
      <draw:frame draw:id="id93" presentation:style-name="a339" draw:name="Footer Placeholder 5" svg:x="0.96528in" svg:y="8.69097in" svg:width="4.1875in" svg:height="0.40799in" presentation:class="footer" presentation:placeholder="false">
        <draw:text-box>
          <text:p text:style-name="a338" text:class-names="" text:cond-style-name=""><text:span text:style-name="a337" text:class-names=""/></text:p>
        </draw:text-box>
        <svg:title/>
        <svg:desc/>
      </draw:frame>
      <draw:frame draw:id="id94" presentation:style-name="a342" draw:name="Slide Number Placeholder 6" svg:x="6.21701in" svg:y="8.69097in" svg:width="0.32465in" svg:height="0.40799in" presentation:class="page-number" presentation:placeholder="false">
        <draw:text-box>
          <text:p text:style-name="a341" text:class-names="" text:cond-style-name=""><text:span text:style-name="a340" text:class-names=""><text:page-number style:num-format="1" text:fixed="false"/></text:span></text:p>
        </draw:text-box>
        <svg:title/>
        <svg:desc/>
      </draw:frame>
    </style:master-page>
    <style:master-page style:name="Master1-Layout9-picTx-含標題的圖片" style:page-layout-name="pageLayout1" draw:style-name="a350">
      <draw:g draw:name="Group 6" draw:id="id99">
        <svg:title/>
        <svg:desc/>
        <draw:frame draw:id="id106" draw:layer="Master1-bg" draw:style-name="a374" draw:name="Picture 7" svg:x="0in" svg:y="0in" svg:width="7.5in" svg:height="10in" style:rel-width="scale" style:rel-height="scale">
          <draw:image xlink:href="media/image5.png" xlink:type="simple" xlink:show="embed" xlink:actuate="onLoad"/>
          <svg:title/>
          <svg:desc>SD-PanelContent.png</svg:desc>
        </draw:frame>
        <draw:custom-shape svg:x="0.4543in" svg:y="0.79149in" svg:width="6.5943in" svg:height="8.39369in" draw:id="id107" draw:layer="Master1-bg" draw:style-name="a377" draw:name="Rectangle 8">
          <svg:title/>
          <svg:desc/>
          <text:p text:style-name="a376" text:class-names="" text:cond-style-name=""><text:span text:style-name="a37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08" draw:layer="Master1-bg" draw:style-name="a378" draw:name="Picture 9" svg:x="0in" svg:y="4.56173in" svg:width="0.5625in" svg:height="0.88426in" style:rel-width="scale" style:rel-height="scale">
          <draw:image xlink:href="media/image6.png" xlink:type="simple" xlink:show="embed" xlink:actuate="onLoad"/>
          <svg:title/>
          <svg:desc>HDRibbonContent-UniformTrim.png</svg:desc>
        </draw:frame>
        <draw:frame draw:id="id109" draw:layer="Master1-bg" draw:style-name="a379" draw:name="Picture 10" svg:x="6.94444in" svg:y="4.56173in" svg:width="0.5625in" svg:height="0.88426in" style:rel-width="scale" style:rel-height="scale">
          <draw:image xlink:href="media/image6.png" xlink:type="simple" xlink:show="embed" xlink:actuate="onLoad"/>
          <svg:title/>
          <svg:desc>HDRibbonContent-UniformTrim.png</svg:desc>
        </draw:frame>
      </draw:g>
      <draw:frame draw:id="id100" presentation:style-name="a354" draw:name="Title 1" svg:x="0.96528in" svg:y="2.74691in" svg:width="2.97917in" svg:height="2in" presentation:class="title" presentation:placeholder="false">
        <draw:text-box>
          <text:p text:style-name="a353" text:class-names="" text:cond-style-name=""><text:span text:style-name="a351" text:class-names="">按一下以編輯母片標題樣式</text:span><text:span text:style-name="a352" text:class-names=""/></text:p>
        </draw:text-box>
        <svg:title/>
        <svg:desc/>
      </draw:frame>
      <draw:frame draw:id="id101" presentation:style-name="a358" draw:name="Picture Placeholder 2" svg:x="4.25121in" svg:y="1.50617in" svg:width="2.40277in" svg:height="6.98766in" presentation:class="graphic" presentation:placeholder="false">
        <draw:text-box>
          <text:p text:style-name="a357" text:class-names="" text:cond-style-name=""><text:span text:style-name="a355" text:class-names="">按一下圖示以新增圖片</text:span><text:span text:style-name="a356" text:class-names=""/></text:p>
        </draw:text-box>
        <svg:title/>
        <svg:desc/>
      </draw:frame>
      <draw:frame draw:id="id102" presentation:style-name="a362" draw:name="Text Placeholder 3" svg:x="0.96528in" svg:y="4.74691in" svg:width="2.97917in" svg:height="2.66667in" presentation:class="outline" presentation:placeholder="false">
        <draw:text-box>
          <text:list text:style-name="a361">
            <text:list-item>
              <text:p text:style-name="a360" text:class-names="" text:cond-style-name=""><text:span text:style-name="a359" text:class-names="">按一下以編輯母片文字樣式</text:span></text:p>
            </text:list-item>
          </text:list>
        </draw:text-box>
        <svg:title/>
        <svg:desc/>
      </draw:frame>
      <draw:frame draw:id="id103" presentation:style-name="a367" draw:name="Date Placeholder 3" svg:x="5.21354in" svg:y="8.69097in" svg:width="0.94271in" svg:height="0.40799in" presentation:class="date-time" presentation:placeholder="false">
        <draw:text-box>
          <text:p text:style-name="a366" text:class-names="" text:cond-style-name=""><text:span text:style-name="a363" text:class-names=""><text:date text:fixed="false" style:data-style-name="a364">2022/11/3</text:date></text:span><text:span text:style-name="a365" text:class-names=""/></text:p>
        </draw:text-box>
        <svg:title/>
        <svg:desc/>
      </draw:frame>
      <draw:frame draw:id="id104" presentation:style-name="a370" draw:name="Footer Placeholder 4" svg:x="0.96528in" svg:y="8.69097in" svg:width="4.1875in" svg:height="0.40799in" presentation:class="footer" presentation:placeholder="false">
        <draw:text-box>
          <text:p text:style-name="a369" text:class-names="" text:cond-style-name=""><text:span text:style-name="a368" text:class-names=""/></text:p>
        </draw:text-box>
        <svg:title/>
        <svg:desc/>
      </draw:frame>
      <draw:frame draw:id="id105" presentation:style-name="a373" draw:name="Slide Number Placeholder 5" svg:x="6.21701in" svg:y="8.69097in" svg:width="0.32465in" svg:height="0.40799in" presentation:class="page-number" presentation:placeholder="false">
        <draw:text-box>
          <text:p text:style-name="a372" text:class-names="" text:cond-style-name=""><text:span text:style-name="a371" text:class-names=""><text:page-number style:num-format="1" text:fixed="false"/></text:span></text:p>
        </draw:text-box>
        <svg:title/>
        <svg:desc/>
      </draw:frame>
    </style:master-page>
    <style:master-page style:name="Master1-Layout10-cust-全景圖片-(含標題)" style:page-layout-name="pageLayout1" draw:style-name="a381">
      <draw:g draw:name="Group 6" draw:id="id110">
        <svg:title/>
        <svg:desc/>
        <draw:frame draw:id="id117" draw:layer="Master1-bg" draw:style-name="a405" draw:name="Picture 7" svg:x="0in" svg:y="0in" svg:width="7.5in" svg:height="10in" style:rel-width="scale" style:rel-height="scale">
          <draw:image xlink:href="media/image5.png" xlink:type="simple" xlink:show="embed" xlink:actuate="onLoad"/>
          <svg:title/>
          <svg:desc>SD-PanelContent.png</svg:desc>
        </draw:frame>
        <draw:custom-shape svg:x="0.4543in" svg:y="0.79149in" svg:width="6.5943in" svg:height="8.39369in" draw:id="id118" draw:layer="Master1-bg" draw:style-name="a408" draw:name="Rectangle 8">
          <svg:title/>
          <svg:desc/>
          <text:p text:style-name="a407" text:class-names="" text:cond-style-name=""><text:span text:style-name="a40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19" draw:layer="Master1-bg" draw:style-name="a409" draw:name="Picture 9" svg:x="0in" svg:y="4.56173in" svg:width="0.5625in" svg:height="0.88426in" style:rel-width="scale" style:rel-height="scale">
          <draw:image xlink:href="media/image6.png" xlink:type="simple" xlink:show="embed" xlink:actuate="onLoad"/>
          <svg:title/>
          <svg:desc>HDRibbonContent-UniformTrim.png</svg:desc>
        </draw:frame>
        <draw:frame draw:id="id120" draw:layer="Master1-bg" draw:style-name="a410" draw:name="Picture 10" svg:x="6.94444in" svg:y="4.56173in" svg:width="0.5625in" svg:height="0.88426in" style:rel-width="scale" style:rel-height="scale">
          <draw:image xlink:href="media/image6.png" xlink:type="simple" xlink:show="embed" xlink:actuate="onLoad"/>
          <svg:title/>
          <svg:desc>HDRibbonContent-UniformTrim.png</svg:desc>
        </draw:frame>
      </draw:g>
      <draw:frame draw:id="id111" presentation:style-name="a385" draw:name="Title 1" svg:x="0.96528in" svg:y="7.0216in" svg:width="5.57639in" svg:height="0.82639in" presentation:class="title" presentation:placeholder="false">
        <draw:text-box>
          <text:p text:style-name="a384" text:class-names="" text:cond-style-name=""><text:span text:style-name="a382" text:class-names="">按一下以編輯母片標題樣式</text:span><text:span text:style-name="a383" text:class-names=""/></text:p>
        </draw:text-box>
        <svg:title/>
        <svg:desc/>
      </draw:frame>
      <draw:frame draw:id="id112" presentation:style-name="a389" draw:name="Picture Placeholder 2" svg:x="0.84175in" svg:y="1.50617in" svg:width="5.8165in" svg:height="4.90124in" presentation:class="graphic" presentation:placeholder="false">
        <draw:text-box>
          <text:p text:style-name="a388" text:class-names="" text:cond-style-name=""><text:span text:style-name="a386" text:class-names="">按一下圖示以新增圖片</text:span><text:span text:style-name="a387" text:class-names=""/></text:p>
        </draw:text-box>
        <svg:title/>
        <svg:desc/>
      </draw:frame>
      <draw:frame draw:id="id113" presentation:style-name="a393" draw:name="Text Placeholder 3" svg:x="0.96528in" svg:y="7.84799in" svg:width="5.57639in" svg:height="0.71991in" presentation:class="outline" presentation:placeholder="false">
        <draw:text-box>
          <text:list text:style-name="a392">
            <text:list-item>
              <text:p text:style-name="a391" text:class-names="" text:cond-style-name=""><text:span text:style-name="a390" text:class-names="">按一下以編輯母片文字樣式</text:span></text:p>
            </text:list-item>
          </text:list>
        </draw:text-box>
        <svg:title/>
        <svg:desc/>
      </draw:frame>
      <draw:frame draw:id="id114" presentation:style-name="a398" draw:name="Date Placeholder 3" svg:x="5.21354in" svg:y="8.69097in" svg:width="0.94271in" svg:height="0.40799in" presentation:class="date-time" presentation:placeholder="false">
        <draw:text-box>
          <text:p text:style-name="a397" text:class-names="" text:cond-style-name=""><text:span text:style-name="a394" text:class-names=""><text:date text:fixed="false" style:data-style-name="a395">2022/11/3</text:date></text:span><text:span text:style-name="a396" text:class-names=""/></text:p>
        </draw:text-box>
        <svg:title/>
        <svg:desc/>
      </draw:frame>
      <draw:frame draw:id="id115" presentation:style-name="a401" draw:name="Footer Placeholder 4" svg:x="0.96528in" svg:y="8.69097in" svg:width="4.1875in" svg:height="0.40799in" presentation:class="footer" presentation:placeholder="false">
        <draw:text-box>
          <text:p text:style-name="a400" text:class-names="" text:cond-style-name=""><text:span text:style-name="a399" text:class-names=""/></text:p>
        </draw:text-box>
        <svg:title/>
        <svg:desc/>
      </draw:frame>
      <draw:frame draw:id="id116" presentation:style-name="a404" draw:name="Slide Number Placeholder 5" svg:x="6.21701in" svg:y="8.69097in" svg:width="0.32465in" svg:height="0.40799in" presentation:class="page-number" presentation:placeholder="false">
        <draw:text-box>
          <text:p text:style-name="a403" text:class-names="" text:cond-style-name=""><text:span text:style-name="a402" text:class-names=""><text:page-number style:num-format="1" text:fixed="false"/></text:span></text:p>
        </draw:text-box>
        <svg:title/>
        <svg:desc/>
      </draw:frame>
    </style:master-page>
    <style:master-page style:name="Master1-Layout11-cust-標題與說明文字" style:page-layout-name="pageLayout1" draw:style-name="a412">
      <draw:g draw:name="Group 6" draw:id="id121">
        <svg:title/>
        <svg:desc/>
        <draw:frame draw:id="id128" draw:layer="Master1-bg" draw:style-name="a433" draw:name="Picture 7" svg:x="0in" svg:y="0in" svg:width="7.5in" svg:height="10in" style:rel-width="scale" style:rel-height="scale">
          <draw:image xlink:href="media/image5.png" xlink:type="simple" xlink:show="embed" xlink:actuate="onLoad"/>
          <svg:title/>
          <svg:desc>SD-PanelContent.png</svg:desc>
        </draw:frame>
        <draw:custom-shape svg:x="0.4543in" svg:y="0.79149in" svg:width="6.5943in" svg:height="8.39369in" draw:id="id129" draw:layer="Master1-bg" draw:style-name="a436" draw:name="Rectangle 8">
          <svg:title/>
          <svg:desc/>
          <text:p text:style-name="a435" text:class-names="" text:cond-style-name=""><text:span text:style-name="a43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30" draw:layer="Master1-bg" draw:style-name="a437" draw:name="Picture 9" svg:x="0in" svg:y="4.56173in" svg:width="0.5625in" svg:height="0.88426in" style:rel-width="scale" style:rel-height="scale">
          <draw:image xlink:href="media/image6.png" xlink:type="simple" xlink:show="embed" xlink:actuate="onLoad"/>
          <svg:title/>
          <svg:desc>HDRibbonContent-UniformTrim.png</svg:desc>
        </draw:frame>
        <draw:frame draw:id="id131" draw:layer="Master1-bg" draw:style-name="a438" draw:name="Picture 10" svg:x="6.94444in" svg:y="4.56173in" svg:width="0.5625in" svg:height="0.88426in" style:rel-width="scale" style:rel-height="scale">
          <draw:image xlink:href="media/image6.png" xlink:type="simple" xlink:show="embed" xlink:actuate="onLoad"/>
          <svg:title/>
          <svg:desc>HDRibbonContent-UniformTrim.png</svg:desc>
        </draw:frame>
      </draw:g>
      <draw:connector draw:type="line" svg:x1="1.04861in" svg:y1="6.03646in" svg:x2="6.46701in" svg:y2="6.03646in" draw:id="id122" draw:style-name="a413" draw:name="Straight Connector 14">
        <svg:title/>
        <svg:desc/>
      </draw:connector>
      <draw:frame draw:id="id123" presentation:style-name="a417" draw:name="Title 1" svg:x="0.96528in" svg:y="1.32236in" svg:width="5.57639in" svg:height="4.51715in" presentation:class="title" presentation:placeholder="false">
        <draw:text-box>
          <text:p text:style-name="a416" text:class-names="" text:cond-style-name=""><text:span text:style-name="a414" text:class-names="">按一下以編輯母片標題樣式</text:span><text:span text:style-name="a415" text:class-names=""/></text:p>
        </draw:text-box>
        <svg:title/>
        <svg:desc/>
      </draw:frame>
      <draw:frame draw:id="id124" presentation:style-name="a421" draw:name="Text Placeholder 2" svg:x="0.96528in" svg:y="6.23457in" svg:width="5.57639in" svg:height="2.33334in" presentation:class="outline" presentation:placeholder="false">
        <draw:text-box>
          <text:list text:style-name="a420">
            <text:list-item>
              <text:p text:style-name="a419" text:class-names="" text:cond-style-name=""><text:span text:style-name="a418" text:class-names="">按一下以編輯母片文字樣式</text:span></text:p>
            </text:list-item>
          </text:list>
        </draw:text-box>
        <svg:title/>
        <svg:desc/>
      </draw:frame>
      <draw:frame draw:id="id125" presentation:style-name="a426" draw:name="Date Placeholder 3" svg:x="5.21354in" svg:y="8.69097in" svg:width="0.94271in" svg:height="0.40799in" presentation:class="date-time" presentation:placeholder="false">
        <draw:text-box>
          <text:p text:style-name="a425" text:class-names="" text:cond-style-name=""><text:span text:style-name="a422" text:class-names=""><text:date text:fixed="false" style:data-style-name="a423">2022/11/3</text:date></text:span><text:span text:style-name="a424" text:class-names=""/></text:p>
        </draw:text-box>
        <svg:title/>
        <svg:desc/>
      </draw:frame>
      <draw:frame draw:id="id126" presentation:style-name="a429" draw:name="Footer Placeholder 4" svg:x="0.96528in" svg:y="8.69097in" svg:width="4.1875in" svg:height="0.40799in" presentation:class="footer" presentation:placeholder="false">
        <draw:text-box>
          <text:p text:style-name="a428" text:class-names="" text:cond-style-name=""><text:span text:style-name="a427" text:class-names=""/></text:p>
        </draw:text-box>
        <svg:title/>
        <svg:desc/>
      </draw:frame>
      <draw:frame draw:id="id127" presentation:style-name="a432" draw:name="Slide Number Placeholder 5" svg:x="6.21701in" svg:y="8.69097in" svg:width="0.32465in" svg:height="0.40799in" presentation:class="page-number" presentation:placeholder="false">
        <draw:text-box>
          <text:p text:style-name="a431" text:class-names="" text:cond-style-name=""><text:span text:style-name="a430" text:class-names=""><text:page-number style:num-format="1" text:fixed="false"/></text:span></text:p>
        </draw:text-box>
        <svg:title/>
        <svg:desc/>
      </draw:frame>
    </style:master-page>
    <style:master-page style:name="Master1-Layout12-cust-引述-(含標題)" style:page-layout-name="pageLayout1" draw:style-name="a440">
      <draw:g draw:name="Group 6" draw:id="id132">
        <svg:title/>
        <svg:desc/>
        <draw:frame draw:id="id142" draw:layer="Master1-bg" draw:style-name="a471" draw:name="Picture 7" svg:x="0in" svg:y="0in" svg:width="7.5in" svg:height="10in" style:rel-width="scale" style:rel-height="scale">
          <draw:image xlink:href="media/image5.png" xlink:type="simple" xlink:show="embed" xlink:actuate="onLoad"/>
          <svg:title/>
          <svg:desc>SD-PanelContent.png</svg:desc>
        </draw:frame>
        <draw:custom-shape svg:x="0.4543in" svg:y="0.79149in" svg:width="6.5943in" svg:height="8.39369in" draw:id="id143" draw:layer="Master1-bg" draw:style-name="a474" draw:name="Rectangle 8">
          <svg:title/>
          <svg:desc/>
          <text:p text:style-name="a473" text:class-names="" text:cond-style-name=""><text:span text:style-name="a47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44" draw:layer="Master1-bg" draw:style-name="a475" draw:name="Picture 9" svg:x="0in" svg:y="4.56173in" svg:width="0.5625in" svg:height="0.88426in" style:rel-width="scale" style:rel-height="scale">
          <draw:image xlink:href="media/image6.png" xlink:type="simple" xlink:show="embed" xlink:actuate="onLoad"/>
          <svg:title/>
          <svg:desc>HDRibbonContent-UniformTrim.png</svg:desc>
        </draw:frame>
        <draw:frame draw:id="id145" draw:layer="Master1-bg" draw:style-name="a476" draw:name="Picture 10" svg:x="6.94444in" svg:y="4.56173in" svg:width="0.5625in" svg:height="0.88426in" style:rel-width="scale" style:rel-height="scale">
          <draw:image xlink:href="media/image6.png" xlink:type="simple" xlink:show="embed" xlink:actuate="onLoad"/>
          <svg:title/>
          <svg:desc>HDRibbonContent-UniformTrim.png</svg:desc>
        </draw:frame>
      </draw:g>
      <draw:frame draw:id="id133" draw:style-name="a443" draw:name="TextBox 13" svg:x="0.69792in" svg:y="1.31944in" svg:width="0.375in" svg:height="0.85417in">
        <draw:text-box>
          <text:p text:style-name="a442" text:class-names="" text:cond-style-name=""><text:span text:style-name="a441" text:class-names="">“</text:span></text:p>
        </draw:text-box>
        <svg:title/>
        <svg:desc/>
      </draw:frame>
      <draw:frame draw:id="id134" draw:style-name="a446" draw:name="TextBox 14" svg:x="6.26042in" svg:y="4.12326in" svg:width="0.375in" svg:height="0.85243in">
        <draw:text-box>
          <text:p text:style-name="a445" text:class-names="" text:cond-style-name=""><text:span text:style-name="a444" text:class-names="">”</text:span></text:p>
        </draw:text-box>
        <svg:title/>
        <svg:desc/>
      </draw:frame>
      <draw:connector draw:type="line" svg:x1="1.04861in" svg:y1="6.03646in" svg:x2="6.45833in" svg:y2="6.03646in" draw:id="id135" draw:style-name="a447" draw:name="Straight Connector 18">
        <svg:title/>
        <svg:desc/>
      </draw:connector>
      <draw:frame draw:id="id136" presentation:style-name="a451" draw:name="Title 1" svg:x="1.09443in" svg:y="1.4321in" svg:width="5.24955in" svg:height="3.45679in" presentation:class="title" presentation:placeholder="false">
        <draw:text-box>
          <text:p text:style-name="a450" text:class-names="" text:cond-style-name=""><text:span text:style-name="a448" text:class-names="">按一下以編輯母片標題樣式</text:span><text:span text:style-name="a449" text:class-names=""/></text:p>
        </draw:text-box>
        <svg:title/>
        <svg:desc/>
      </draw:frame>
      <draw:frame draw:id="id137" presentation:style-name="a455" draw:name="Text Placeholder 9" svg:x="1.3125in" svg:y="4.88889in" svg:width="4.83333in" svg:height="0.95062in" presentation:class="outline" presentation:placeholder="false">
        <draw:text-box>
          <text:list text:style-name="a454">
            <text:list-item>
              <text:p text:style-name="a453" text:class-names="" text:cond-style-name=""><text:span text:style-name="a452" text:class-names="">按一下以編輯母片文字樣式</text:span></text:p>
            </text:list-item>
          </text:list>
        </draw:text-box>
        <svg:title/>
        <svg:desc/>
      </draw:frame>
      <draw:frame draw:id="id138" presentation:style-name="a459" draw:name="Text Placeholder 2" svg:x="0.96527in" svg:y="6.33333in" svg:width="5.57639in" svg:height="2.23457in" presentation:class="outline" presentation:placeholder="false">
        <draw:text-box>
          <text:list text:style-name="a458">
            <text:list-item>
              <text:p text:style-name="a457" text:class-names="" text:cond-style-name=""><text:span text:style-name="a456" text:class-names="">按一下以編輯母片文字樣式</text:span></text:p>
            </text:list-item>
          </text:list>
        </draw:text-box>
        <svg:title/>
        <svg:desc/>
      </draw:frame>
      <draw:frame draw:id="id139" presentation:style-name="a464" draw:name="Date Placeholder 3" svg:x="5.21354in" svg:y="8.69097in" svg:width="0.94271in" svg:height="0.40799in" presentation:class="date-time" presentation:placeholder="false">
        <draw:text-box>
          <text:p text:style-name="a463" text:class-names="" text:cond-style-name=""><text:span text:style-name="a460" text:class-names=""><text:date text:fixed="false" style:data-style-name="a461">2022/11/3</text:date></text:span><text:span text:style-name="a462" text:class-names=""/></text:p>
        </draw:text-box>
        <svg:title/>
        <svg:desc/>
      </draw:frame>
      <draw:frame draw:id="id140" presentation:style-name="a467" draw:name="Footer Placeholder 4" svg:x="0.96528in" svg:y="8.69097in" svg:width="4.1875in" svg:height="0.40799in" presentation:class="footer" presentation:placeholder="false">
        <draw:text-box>
          <text:p text:style-name="a466" text:class-names="" text:cond-style-name=""><text:span text:style-name="a465" text:class-names=""/></text:p>
        </draw:text-box>
        <svg:title/>
        <svg:desc/>
      </draw:frame>
      <draw:frame draw:id="id141" presentation:style-name="a470" draw:name="Slide Number Placeholder 5" svg:x="6.21701in" svg:y="8.69097in" svg:width="0.32465in" svg:height="0.40799in" presentation:class="page-number" presentation:placeholder="false">
        <draw:text-box>
          <text:p text:style-name="a469" text:class-names="" text:cond-style-name=""><text:span text:style-name="a468" text:class-names=""><text:page-number style:num-format="1" text:fixed="false"/></text:span></text:p>
        </draw:text-box>
        <svg:title/>
        <svg:desc/>
      </draw:frame>
    </style:master-page>
    <style:master-page style:name="Master1-Layout13-cust-名片" style:page-layout-name="pageLayout1" draw:style-name="a478">
      <draw:g draw:name="Group 6" draw:id="id146">
        <svg:title/>
        <svg:desc/>
        <draw:frame draw:id="id152" draw:layer="Master1-bg" draw:style-name="a498" draw:name="Picture 7" svg:x="0in" svg:y="0in" svg:width="7.5in" svg:height="10in" style:rel-width="scale" style:rel-height="scale">
          <draw:image xlink:href="media/image5.png" xlink:type="simple" xlink:show="embed" xlink:actuate="onLoad"/>
          <svg:title/>
          <svg:desc>SD-PanelContent.png</svg:desc>
        </draw:frame>
        <draw:custom-shape svg:x="0.4543in" svg:y="0.79149in" svg:width="6.5943in" svg:height="8.39369in" draw:id="id153" draw:layer="Master1-bg" draw:style-name="a501" draw:name="Rectangle 8">
          <svg:title/>
          <svg:desc/>
          <text:p text:style-name="a500" text:class-names="" text:cond-style-name=""><text:span text:style-name="a49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54" draw:layer="Master1-bg" draw:style-name="a502" draw:name="Picture 9" svg:x="0in" svg:y="4.56173in" svg:width="0.5625in" svg:height="0.88426in" style:rel-width="scale" style:rel-height="scale">
          <draw:image xlink:href="media/image6.png" xlink:type="simple" xlink:show="embed" xlink:actuate="onLoad"/>
          <svg:title/>
          <svg:desc>HDRibbonContent-UniformTrim.png</svg:desc>
        </draw:frame>
        <draw:frame draw:id="id155" draw:layer="Master1-bg" draw:style-name="a503" draw:name="Picture 10" svg:x="6.94444in" svg:y="4.56173in" svg:width="0.5625in" svg:height="0.88426in" style:rel-width="scale" style:rel-height="scale">
          <draw:image xlink:href="media/image6.png" xlink:type="simple" xlink:show="embed" xlink:actuate="onLoad"/>
          <svg:title/>
          <svg:desc>HDRibbonContent-UniformTrim.png</svg:desc>
        </draw:frame>
      </draw:g>
      <draw:frame draw:id="id147" presentation:style-name="a482" draw:name="Title 1" svg:x="0.96528in" svg:y="4.82441in" svg:width="5.57638in" svg:height="2.14173in" presentation:class="title" presentation:placeholder="false">
        <draw:text-box>
          <text:p text:style-name="a481" text:class-names="" text:cond-style-name=""><text:span text:style-name="a479" text:class-names="">按一下以編輯母片標題樣式</text:span><text:span text:style-name="a480" text:class-names=""/></text:p>
        </draw:text-box>
        <svg:title/>
        <svg:desc/>
      </draw:frame>
      <draw:frame draw:id="id148" presentation:style-name="a486" draw:name="Text Placeholder 2" svg:x="0.96528in" svg:y="6.96614in" svg:width="5.57639in" svg:height="1.25459in" presentation:class="outline" presentation:placeholder="false">
        <draw:text-box>
          <text:list text:style-name="a485">
            <text:list-item>
              <text:p text:style-name="a484" text:class-names="" text:cond-style-name=""><text:span text:style-name="a483" text:class-names="">按一下以編輯母片文字樣式</text:span></text:p>
            </text:list-item>
          </text:list>
        </draw:text-box>
        <svg:title/>
        <svg:desc/>
      </draw:frame>
      <draw:frame draw:id="id149" presentation:style-name="a491" draw:name="Date Placeholder 3" svg:x="5.21354in" svg:y="8.69097in" svg:width="0.94271in" svg:height="0.40799in" presentation:class="date-time" presentation:placeholder="false">
        <draw:text-box>
          <text:p text:style-name="a490" text:class-names="" text:cond-style-name=""><text:span text:style-name="a487" text:class-names=""><text:date text:fixed="false" style:data-style-name="a488">2022/11/3</text:date></text:span><text:span text:style-name="a489" text:class-names=""/></text:p>
        </draw:text-box>
        <svg:title/>
        <svg:desc/>
      </draw:frame>
      <draw:frame draw:id="id150" presentation:style-name="a494" draw:name="Footer Placeholder 4" svg:x="0.96528in" svg:y="8.69097in" svg:width="4.1875in" svg:height="0.40799in" presentation:class="footer" presentation:placeholder="false">
        <draw:text-box>
          <text:p text:style-name="a493" text:class-names="" text:cond-style-name=""><text:span text:style-name="a492" text:class-names=""/></text:p>
        </draw:text-box>
        <svg:title/>
        <svg:desc/>
      </draw:frame>
      <draw:frame draw:id="id151" presentation:style-name="a497" draw:name="Slide Number Placeholder 5" svg:x="6.21701in" svg:y="8.69097in" svg:width="0.32465in" svg:height="0.40799in" presentation:class="page-number" presentation:placeholder="false">
        <draw:text-box>
          <text:p text:style-name="a496" text:class-names="" text:cond-style-name=""><text:span text:style-name="a495" text:class-names=""><text:page-number style:num-format="1" text:fixed="false"/></text:span></text:p>
        </draw:text-box>
        <svg:title/>
        <svg:desc/>
      </draw:frame>
    </style:master-page>
    <style:master-page style:name="Master1-Layout14-cust-引述名片" style:page-layout-name="pageLayout1" draw:style-name="a505">
      <draw:g draw:name="Group 6" draw:id="id156">
        <svg:title/>
        <svg:desc/>
        <draw:frame draw:id="id166" draw:layer="Master1-bg" draw:style-name="a536" draw:name="Picture 7" svg:x="0in" svg:y="0in" svg:width="7.5in" svg:height="10in" style:rel-width="scale" style:rel-height="scale">
          <draw:image xlink:href="media/image5.png" xlink:type="simple" xlink:show="embed" xlink:actuate="onLoad"/>
          <svg:title/>
          <svg:desc>SD-PanelContent.png</svg:desc>
        </draw:frame>
        <draw:custom-shape svg:x="0.4543in" svg:y="0.79149in" svg:width="6.5943in" svg:height="8.39369in" draw:id="id167" draw:layer="Master1-bg" draw:style-name="a539" draw:name="Rectangle 8">
          <svg:title/>
          <svg:desc/>
          <text:p text:style-name="a538" text:class-names="" text:cond-style-name=""><text:span text:style-name="a53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68" draw:layer="Master1-bg" draw:style-name="a540" draw:name="Picture 9" svg:x="0in" svg:y="4.56173in" svg:width="0.5625in" svg:height="0.88426in" style:rel-width="scale" style:rel-height="scale">
          <draw:image xlink:href="media/image6.png" xlink:type="simple" xlink:show="embed" xlink:actuate="onLoad"/>
          <svg:title/>
          <svg:desc>HDRibbonContent-UniformTrim.png</svg:desc>
        </draw:frame>
        <draw:frame draw:id="id169" draw:layer="Master1-bg" draw:style-name="a541" draw:name="Picture 10" svg:x="6.94444in" svg:y="4.56173in" svg:width="0.5625in" svg:height="0.88426in" style:rel-width="scale" style:rel-height="scale">
          <draw:image xlink:href="media/image6.png" xlink:type="simple" xlink:show="embed" xlink:actuate="onLoad"/>
          <svg:title/>
          <svg:desc>HDRibbonContent-UniformTrim.png</svg:desc>
        </draw:frame>
      </draw:g>
      <draw:frame draw:id="id157" draw:style-name="a508" draw:name="TextBox 11" svg:x="0.72049in" svg:y="1.30729in" svg:width="0.375in" svg:height="0.85243in">
        <draw:text-box>
          <text:p text:style-name="a507" text:class-names="" text:cond-style-name=""><text:span text:style-name="a506" text:class-names="">“</text:span></text:p>
        </draw:text-box>
        <svg:title/>
        <svg:desc/>
      </draw:frame>
      <draw:frame draw:id="id158" draw:style-name="a511" draw:name="TextBox 12" svg:x="6.27431in" svg:y="3.80208in" svg:width="0.375in" svg:height="0.85243in">
        <draw:text-box>
          <text:p text:style-name="a510" text:class-names="" text:cond-style-name=""><text:span text:style-name="a509" text:class-names="">”</text:span></text:p>
        </draw:text-box>
        <svg:title/>
        <svg:desc/>
      </draw:frame>
      <draw:connector draw:type="line" svg:x1="1.04861in" svg:y1="5in" svg:x2="6.45833in" svg:y2="5in" draw:id="id159" draw:style-name="a512" draw:name="Straight Connector 25">
        <svg:title/>
        <svg:desc/>
      </draw:connector>
      <draw:frame draw:id="id160" presentation:style-name="a516" draw:name="Title 1" svg:x="1.15602in" svg:y="1.4321in" svg:width="5.18797in" svg:height="3.27161in" presentation:class="title" presentation:placeholder="false">
        <draw:text-box>
          <text:p text:style-name="a515" text:class-names="" text:cond-style-name=""><text:span text:style-name="a513" text:class-names="">按一下以編輯母片標題樣式</text:span><text:span text:style-name="a514" text:class-names=""/></text:p>
        </draw:text-box>
        <svg:title/>
        <svg:desc/>
      </draw:frame>
      <draw:frame draw:id="id161" presentation:style-name="a520" draw:name="Text Placeholder 2" svg:x="0.96528in" svg:y="5.30667in" svg:width="5.57639in" svg:height="1.29333in" presentation:class="outline" presentation:placeholder="false">
        <draw:text-box>
          <text:list text:style-name="a519">
            <text:list-item>
              <text:p text:style-name="a518" text:class-names="" text:cond-style-name=""><text:span text:style-name="a517" text:class-names="">按一下以編輯母片文字樣式</text:span></text:p>
            </text:list-item>
          </text:list>
        </draw:text-box>
        <svg:title/>
        <svg:desc/>
      </draw:frame>
      <draw:frame draw:id="id162" presentation:style-name="a524" draw:name="Text Placeholder 2" svg:x="0.96528in" svg:y="6.60494in" svg:width="5.57639in" svg:height="1.96296in" presentation:class="outline" presentation:placeholder="false">
        <draw:text-box>
          <text:list text:style-name="a523">
            <text:list-item>
              <text:p text:style-name="a522" text:class-names="" text:cond-style-name=""><text:span text:style-name="a521" text:class-names="">按一下以編輯母片文字樣式</text:span></text:p>
            </text:list-item>
          </text:list>
        </draw:text-box>
        <svg:title/>
        <svg:desc/>
      </draw:frame>
      <draw:frame draw:id="id163" presentation:style-name="a529" draw:name="Date Placeholder 3" svg:x="5.21354in" svg:y="8.69097in" svg:width="0.94271in" svg:height="0.40799in" presentation:class="date-time" presentation:placeholder="false">
        <draw:text-box>
          <text:p text:style-name="a528" text:class-names="" text:cond-style-name=""><text:span text:style-name="a525" text:class-names=""><text:date text:fixed="false" style:data-style-name="a526">2022/11/3</text:date></text:span><text:span text:style-name="a527" text:class-names=""/></text:p>
        </draw:text-box>
        <svg:title/>
        <svg:desc/>
      </draw:frame>
      <draw:frame draw:id="id164" presentation:style-name="a532" draw:name="Footer Placeholder 4" svg:x="0.96528in" svg:y="8.69097in" svg:width="4.1875in" svg:height="0.40799in" presentation:class="footer" presentation:placeholder="false">
        <draw:text-box>
          <text:p text:style-name="a531" text:class-names="" text:cond-style-name=""><text:span text:style-name="a530" text:class-names=""/></text:p>
        </draw:text-box>
        <svg:title/>
        <svg:desc/>
      </draw:frame>
      <draw:frame draw:id="id165" presentation:style-name="a535" draw:name="Slide Number Placeholder 5" svg:x="6.21701in" svg:y="8.69097in" svg:width="0.32465in" svg:height="0.40799in" presentation:class="page-number" presentation:placeholder="false">
        <draw:text-box>
          <text:p text:style-name="a534" text:class-names="" text:cond-style-name=""><text:span text:style-name="a533" text:class-names=""><text:page-number style:num-format="1" text:fixed="false"/></text:span></text:p>
        </draw:text-box>
        <svg:title/>
        <svg:desc/>
      </draw:frame>
    </style:master-page>
    <style:master-page style:name="Master1-Layout15-cust-是非題" style:page-layout-name="pageLayout1" draw:style-name="a543">
      <draw:g draw:name="Group 6" draw:id="id170">
        <svg:title/>
        <svg:desc/>
        <draw:frame draw:id="id178" draw:layer="Master1-bg" draw:style-name="a568" draw:name="Picture 7" svg:x="0in" svg:y="0in" svg:width="7.5in" svg:height="10in" style:rel-width="scale" style:rel-height="scale">
          <draw:image xlink:href="media/image5.png" xlink:type="simple" xlink:show="embed" xlink:actuate="onLoad"/>
          <svg:title/>
          <svg:desc>SD-PanelContent.png</svg:desc>
        </draw:frame>
        <draw:custom-shape svg:x="0.4543in" svg:y="0.79149in" svg:width="6.5943in" svg:height="8.39369in" draw:id="id179" draw:layer="Master1-bg" draw:style-name="a571" draw:name="Rectangle 8">
          <svg:title/>
          <svg:desc/>
          <text:p text:style-name="a570" text:class-names="" text:cond-style-name=""><text:span text:style-name="a56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80" draw:layer="Master1-bg" draw:style-name="a572" draw:name="Picture 9" svg:x="0in" svg:y="4.56173in" svg:width="0.5625in" svg:height="0.88426in" style:rel-width="scale" style:rel-height="scale">
          <draw:image xlink:href="media/image6.png" xlink:type="simple" xlink:show="embed" xlink:actuate="onLoad"/>
          <svg:title/>
          <svg:desc>HDRibbonContent-UniformTrim.png</svg:desc>
        </draw:frame>
        <draw:frame draw:id="id181" draw:layer="Master1-bg" draw:style-name="a573" draw:name="Picture 10" svg:x="6.94444in" svg:y="4.56173in" svg:width="0.5625in" svg:height="0.88426in" style:rel-width="scale" style:rel-height="scale">
          <draw:image xlink:href="media/image6.png" xlink:type="simple" xlink:show="embed" xlink:actuate="onLoad"/>
          <svg:title/>
          <svg:desc>HDRibbonContent-UniformTrim.png</svg:desc>
        </draw:frame>
      </draw:g>
      <draw:connector draw:type="line" svg:x1="1.04861in" svg:y1="5in" svg:x2="6.46701in" svg:y2="5in" draw:id="id171" draw:style-name="a544" draw:name="Straight Connector 14">
        <svg:title/>
        <svg:desc/>
      </draw:connector>
      <draw:frame draw:id="id172" presentation:style-name="a548" draw:name="Title 1" svg:x="0.96528in" svg:y="1.4321in" svg:width="5.57639in" svg:height="3.34568in" presentation:class="title" presentation:placeholder="false">
        <draw:text-box>
          <text:p text:style-name="a547" text:class-names="" text:cond-style-name=""><text:span text:style-name="a545" text:class-names="">按一下以編輯母片標題樣式</text:span><text:span text:style-name="a546" text:class-names=""/></text:p>
        </draw:text-box>
        <svg:title/>
        <svg:desc/>
      </draw:frame>
      <draw:frame draw:id="id173" presentation:style-name="a552" draw:name="Text Placeholder 2" svg:x="0.96528in" svg:y="5.2in" svg:width="5.57639in" svg:height="1.32in" presentation:class="outline" presentation:placeholder="false">
        <draw:text-box>
          <text:list text:style-name="a551">
            <text:list-item>
              <text:p text:style-name="a550" text:class-names="" text:cond-style-name=""><text:span text:style-name="a549" text:class-names="">按一下以編輯母片文字樣式</text:span></text:p>
            </text:list-item>
          </text:list>
        </draw:text-box>
        <svg:title/>
        <svg:desc/>
      </draw:frame>
      <draw:frame draw:id="id174" presentation:style-name="a556" draw:name="Text Placeholder 2" svg:x="0.96528in" svg:y="6.51852in" svg:width="5.57639in" svg:height="2.04938in" presentation:class="outline" presentation:placeholder="false">
        <draw:text-box>
          <text:list text:style-name="a555">
            <text:list-item>
              <text:p text:style-name="a554" text:class-names="" text:cond-style-name=""><text:span text:style-name="a553" text:class-names="">按一下以編輯母片文字樣式</text:span></text:p>
            </text:list-item>
          </text:list>
        </draw:text-box>
        <svg:title/>
        <svg:desc/>
      </draw:frame>
      <draw:frame draw:id="id175" presentation:style-name="a561" draw:name="Date Placeholder 3" svg:x="5.21354in" svg:y="8.69097in" svg:width="0.94271in" svg:height="0.40799in" presentation:class="date-time" presentation:placeholder="false">
        <draw:text-box>
          <text:p text:style-name="a560" text:class-names="" text:cond-style-name=""><text:span text:style-name="a557" text:class-names=""><text:date text:fixed="false" style:data-style-name="a558">2022/11/3</text:date></text:span><text:span text:style-name="a559" text:class-names=""/></text:p>
        </draw:text-box>
        <svg:title/>
        <svg:desc/>
      </draw:frame>
      <draw:frame draw:id="id176" presentation:style-name="a564" draw:name="Footer Placeholder 4" svg:x="0.96528in" svg:y="8.69097in" svg:width="4.1875in" svg:height="0.40799in" presentation:class="footer" presentation:placeholder="false">
        <draw:text-box>
          <text:p text:style-name="a563" text:class-names="" text:cond-style-name=""><text:span text:style-name="a562" text:class-names=""/></text:p>
        </draw:text-box>
        <svg:title/>
        <svg:desc/>
      </draw:frame>
      <draw:frame draw:id="id177" presentation:style-name="a567" draw:name="Slide Number Placeholder 5" svg:x="6.21701in" svg:y="8.69097in" svg:width="0.32465in" svg:height="0.40799in" presentation:class="page-number" presentation:placeholder="false">
        <draw:text-box>
          <text:p text:style-name="a566" text:class-names="" text:cond-style-name=""><text:span text:style-name="a565" text:class-names=""><text:page-number style:num-format="1" text:fixed="false"/></text:span></text:p>
        </draw:text-box>
        <svg:title/>
        <svg:desc/>
      </draw:frame>
    </style:master-page>
    <style:master-page style:name="Master1-Layout16-vertTx-標題及直排文字" style:page-layout-name="pageLayout1" draw:style-name="a575">
      <draw:g draw:name="Group 6" draw:id="id182">
        <svg:title/>
        <svg:desc/>
        <draw:frame draw:id="id189" draw:layer="Master1-bg" draw:style-name="a609" draw:name="Picture 7" svg:x="0in" svg:y="0in" svg:width="7.5in" svg:height="10in" style:rel-width="scale" style:rel-height="scale">
          <draw:image xlink:href="media/image5.png" xlink:type="simple" xlink:show="embed" xlink:actuate="onLoad"/>
          <svg:title/>
          <svg:desc>SD-PanelContent.png</svg:desc>
        </draw:frame>
        <draw:custom-shape svg:x="0.4543in" svg:y="0.79149in" svg:width="6.5943in" svg:height="8.39369in" draw:id="id190" draw:layer="Master1-bg" draw:style-name="a612" draw:name="Rectangle 8">
          <svg:title/>
          <svg:desc/>
          <text:p text:style-name="a611" text:class-names="" text:cond-style-name=""><text:span text:style-name="a61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91" draw:layer="Master1-bg" draw:style-name="a613" draw:name="Picture 9" svg:x="0in" svg:y="4.56173in" svg:width="0.5625in" svg:height="0.88426in" style:rel-width="scale" style:rel-height="scale">
          <draw:image xlink:href="media/image6.png" xlink:type="simple" xlink:show="embed" xlink:actuate="onLoad"/>
          <svg:title/>
          <svg:desc>HDRibbonContent-UniformTrim.png</svg:desc>
        </draw:frame>
        <draw:frame draw:id="id192" draw:layer="Master1-bg" draw:style-name="a614" draw:name="Picture 10" svg:x="6.94444in" svg:y="4.56173in" svg:width="0.5625in" svg:height="0.88426in" style:rel-width="scale" style:rel-height="scale">
          <draw:image xlink:href="media/image6.png" xlink:type="simple" xlink:show="embed" xlink:actuate="onLoad"/>
          <svg:title/>
          <svg:desc>HDRibbonContent-UniformTrim.png</svg:desc>
        </draw:frame>
      </draw:g>
      <draw:connector draw:type="line" svg:x1="1.04861in" svg:y1="3.43403in" svg:x2="6.46701in" svg:y2="3.43403in" draw:id="id183" draw:style-name="a576" draw:name="Straight Connector 13">
        <svg:title/>
        <svg:desc/>
      </draw:connector>
      <draw:frame draw:id="id184" presentation:style-name="a580" draw:name="Title 1" svg:x="0.96528in" svg:y="1.33507in" svg:width="5.57639in" svg:height="1.90104in" presentation:class="title" presentation:placeholder="false">
        <draw:text-box>
          <text:p text:style-name="a579" text:class-names="" text:cond-style-name=""><text:span text:style-name="a577" text:class-names="">按一下以編輯母片標題樣式</text:span><text:span text:style-name="a578" text:class-names=""/></text:p>
        </draw:text-box>
        <svg:title/>
        <svg:desc/>
      </draw:frame>
      <draw:frame draw:id="id185" presentation:style-name="a597" draw:name="Vertical Text Placeholder 2" svg:x="0.96528in" svg:y="3.63099in" svg:width="5.57639in" svg:height="4.93691in" presentation:class="outline" presentation:placeholder="false">
        <draw:text-box>
          <text:list text:style-name="a583">
            <text:list-item>
              <text:p text:style-name="a582" text:class-names="" text:cond-style-name=""><text:span text:style-name="a581" text:class-names="">按一下以編輯母片文字樣式</text:span></text:p>
            </text:list-item>
          </text:list>
          <text:list text:style-name="a586">
            <text:list-item>
              <text:list text:style-name="a586">
                <text:list-item>
                  <text:p text:style-name="a585" text:class-names="" text:cond-style-name=""><text:span text:style-name="a584" text:class-names="">第二層</text:span></text:p>
                </text:list-item>
              </text:list>
            </text:list-item>
          </text:list>
          <text:list text:style-name="a589">
            <text:list-item>
              <text:list text:style-name="a589">
                <text:list-item>
                  <text:list text:style-name="a589">
                    <text:list-item>
                      <text:p text:style-name="a588" text:class-names="" text:cond-style-name=""><text:span text:style-name="a587" text:class-names="">第三層</text:span></text:p>
                    </text:list-item>
                  </text:list>
                </text:list-item>
              </text:list>
            </text:list-item>
          </text:list>
          <text:list text:style-name="a592">
            <text:list-item>
              <text:list text:style-name="a592">
                <text:list-item>
                  <text:list text:style-name="a592">
                    <text:list-item>
                      <text:list text:style-name="a592">
                        <text:list-item>
                          <text:p text:style-name="a591" text:class-names="" text:cond-style-name=""><text:span text:style-name="a59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96">
            <text:list-item>
              <text:list text:style-name="a596">
                <text:list-item>
                  <text:list text:style-name="a596">
                    <text:list-item>
                      <text:list text:style-name="a596">
                        <text:list-item>
                          <text:list text:style-name="a596">
                            <text:list-item>
                              <text:p text:style-name="a595" text:class-names="" text:cond-style-name=""><text:span text:style-name="a593" text:class-names="">第五層</text:span><text:span text:style-name="a59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86" presentation:style-name="a602" draw:name="Date Placeholder 3" svg:x="5.21354in" svg:y="8.69097in" svg:width="0.94271in" svg:height="0.40799in" presentation:class="date-time" presentation:placeholder="false">
        <draw:text-box>
          <text:p text:style-name="a601" text:class-names="" text:cond-style-name=""><text:span text:style-name="a598" text:class-names=""><text:date text:fixed="false" style:data-style-name="a599">2022/11/3</text:date></text:span><text:span text:style-name="a600" text:class-names=""/></text:p>
        </draw:text-box>
        <svg:title/>
        <svg:desc/>
      </draw:frame>
      <draw:frame draw:id="id187" presentation:style-name="a605" draw:name="Footer Placeholder 4" svg:x="0.96528in" svg:y="8.69097in" svg:width="4.1875in" svg:height="0.40799in" presentation:class="footer" presentation:placeholder="false">
        <draw:text-box>
          <text:p text:style-name="a604" text:class-names="" text:cond-style-name=""><text:span text:style-name="a603" text:class-names=""/></text:p>
        </draw:text-box>
        <svg:title/>
        <svg:desc/>
      </draw:frame>
      <draw:frame draw:id="id188" presentation:style-name="a608" draw:name="Slide Number Placeholder 5" svg:x="6.21701in" svg:y="8.69097in" svg:width="0.32465in" svg:height="0.40799in" presentation:class="page-number" presentation:placeholder="false">
        <draw:text-box>
          <text:p text:style-name="a607" text:class-names="" text:cond-style-name=""><text:span text:style-name="a606" text:class-names=""><text:page-number style:num-format="1" text:fixed="false"/></text:span></text:p>
        </draw:text-box>
        <svg:title/>
        <svg:desc/>
      </draw:frame>
    </style:master-page>
    <style:master-page style:name="Master1-Layout17-vertTitleAndTx-直排標題及文字" style:page-layout-name="pageLayout1" draw:style-name="a616">
      <draw:g draw:name="Group 6" draw:id="id193">
        <svg:title/>
        <svg:desc/>
        <draw:frame draw:id="id200" draw:layer="Master1-bg" draw:style-name="a650" draw:name="Picture 7" svg:x="0in" svg:y="0in" svg:width="7.5in" svg:height="10in" style:rel-width="scale" style:rel-height="scale">
          <draw:image xlink:href="media/image5.png" xlink:type="simple" xlink:show="embed" xlink:actuate="onLoad"/>
          <svg:title/>
          <svg:desc>SD-PanelContent.png</svg:desc>
        </draw:frame>
        <draw:custom-shape svg:x="0.4543in" svg:y="0.79149in" svg:width="6.5943in" svg:height="8.39369in" draw:id="id201" draw:layer="Master1-bg" draw:style-name="a653" draw:name="Rectangle 8">
          <svg:title/>
          <svg:desc/>
          <text:p text:style-name="a652" text:class-names="" text:cond-style-name=""><text:span text:style-name="a65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202" draw:layer="Master1-bg" draw:style-name="a654" draw:name="Picture 9" svg:x="0in" svg:y="4.56173in" svg:width="0.5625in" svg:height="0.88426in" style:rel-width="scale" style:rel-height="scale">
          <draw:image xlink:href="media/image6.png" xlink:type="simple" xlink:show="embed" xlink:actuate="onLoad"/>
          <svg:title/>
          <svg:desc>HDRibbonContent-UniformTrim.png</svg:desc>
        </draw:frame>
        <draw:frame draw:id="id203" draw:layer="Master1-bg" draw:style-name="a655" draw:name="Picture 10" svg:x="6.94444in" svg:y="4.56173in" svg:width="0.5625in" svg:height="0.88426in" style:rel-width="scale" style:rel-height="scale">
          <draw:image xlink:href="media/image6.png" xlink:type="simple" xlink:show="embed" xlink:actuate="onLoad"/>
          <svg:title/>
          <svg:desc>HDRibbonContent-UniformTrim.png</svg:desc>
        </draw:frame>
      </draw:g>
      <draw:connector draw:type="line" svg:x1="5.12326in" svg:y1="1.32292in" svg:x2="5.12326in" svg:y2="8.56771in" draw:id="id194" draw:style-name="a617" draw:name="Straight Connector 13">
        <svg:title/>
        <svg:desc/>
      </draw:connector>
      <draw:frame draw:id="id195" presentation:style-name="a621" draw:name="Vertical Title 1" svg:x="5.2138in" svg:y="1.32236in" svg:width="1.32786in" svg:height="7.24555in" presentation:class="title" presentation:placeholder="false">
        <draw:text-box>
          <text:p text:style-name="a620" text:class-names="" text:cond-style-name=""><text:span text:style-name="a618" text:class-names="">按一下以編輯母片標題樣式</text:span><text:span text:style-name="a619" text:class-names=""/></text:p>
        </draw:text-box>
        <svg:title/>
        <svg:desc/>
      </draw:frame>
      <draw:frame draw:id="id196" presentation:style-name="a638" draw:name="Vertical Text Placeholder 2" svg:x="0.96528in" svg:y="1.32236in" svg:width="4.03175in" svg:height="7.24554in" presentation:class="outline" presentation:placeholder="false">
        <draw:text-box>
          <text:list text:style-name="a624">
            <text:list-item>
              <text:p text:style-name="a623" text:class-names="" text:cond-style-name=""><text:span text:style-name="a622" text:class-names="">按一下以編輯母片文字樣式</text:span></text:p>
            </text:list-item>
          </text:list>
          <text:list text:style-name="a627">
            <text:list-item>
              <text:list text:style-name="a627">
                <text:list-item>
                  <text:p text:style-name="a626" text:class-names="" text:cond-style-name=""><text:span text:style-name="a625" text:class-names="">第二層</text:span></text:p>
                </text:list-item>
              </text:list>
            </text:list-item>
          </text:list>
          <text:list text:style-name="a630">
            <text:list-item>
              <text:list text:style-name="a630">
                <text:list-item>
                  <text:list text:style-name="a630">
                    <text:list-item>
                      <text:p text:style-name="a629" text:class-names="" text:cond-style-name=""><text:span text:style-name="a628" text:class-names="">第三層</text:span></text:p>
                    </text:list-item>
                  </text:list>
                </text:list-item>
              </text:list>
            </text:list-item>
          </text:list>
          <text:list text:style-name="a633">
            <text:list-item>
              <text:list text:style-name="a633">
                <text:list-item>
                  <text:list text:style-name="a633">
                    <text:list-item>
                      <text:list text:style-name="a633">
                        <text:list-item>
                          <text:p text:style-name="a632" text:class-names="" text:cond-style-name=""><text:span text:style-name="a63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37">
            <text:list-item>
              <text:list text:style-name="a637">
                <text:list-item>
                  <text:list text:style-name="a637">
                    <text:list-item>
                      <text:list text:style-name="a637">
                        <text:list-item>
                          <text:list text:style-name="a637">
                            <text:list-item>
                              <text:p text:style-name="a636" text:class-names="" text:cond-style-name=""><text:span text:style-name="a634" text:class-names="">第五層</text:span><text:span text:style-name="a63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97" presentation:style-name="a643" draw:name="Date Placeholder 3" svg:x="5.21354in" svg:y="8.69097in" svg:width="0.94271in" svg:height="0.40799in" presentation:class="date-time" presentation:placeholder="false">
        <draw:text-box>
          <text:p text:style-name="a642" text:class-names="" text:cond-style-name=""><text:span text:style-name="a639" text:class-names=""><text:date text:fixed="false" style:data-style-name="a640">2022/11/3</text:date></text:span><text:span text:style-name="a641" text:class-names=""/></text:p>
        </draw:text-box>
        <svg:title/>
        <svg:desc/>
      </draw:frame>
      <draw:frame draw:id="id198" presentation:style-name="a646" draw:name="Footer Placeholder 4" svg:x="0.96528in" svg:y="8.69097in" svg:width="4.1875in" svg:height="0.40799in" presentation:class="footer" presentation:placeholder="false">
        <draw:text-box>
          <text:p text:style-name="a645" text:class-names="" text:cond-style-name=""><text:span text:style-name="a644" text:class-names=""/></text:p>
        </draw:text-box>
        <svg:title/>
        <svg:desc/>
      </draw:frame>
      <draw:frame draw:id="id199" presentation:style-name="a649" draw:name="Slide Number Placeholder 5" svg:x="6.21701in" svg:y="8.69097in" svg:width="0.32465in" svg:height="0.40799in" presentation:class="page-number" presentation:placeholder="false">
        <draw:text-box>
          <text:p text:style-name="a648" text:class-names="" text:cond-style-name=""><text:span text:style-name="a647" text:class-names=""><text:page-number style:num-format="1" text:fixed="false"/></text:span></text:p>
        </draw:text-box>
        <svg:title/>
        <svg:desc/>
      </draw:frame>
    </style:master-page>
    <style:handout-master style:page-layout-name="pageLayout3" draw:style-name="a656">
      <draw:frame draw:id="id204" presentation:style-name="a659" draw:name="Rectangle 2" svg:x="0in" svg:y="0in" svg:width="3.25in" svg:height="0.5in" presentation:class="header" presentation:placeholder="false">
        <draw:text-box>
          <text:p text:style-name="a658" text:class-names="" text:cond-style-name=""><text:span text:style-name="a657" text:class-names=""/></text:p>
        </draw:text-box>
        <svg:title/>
        <svg:desc/>
      </draw:frame>
      <draw:frame draw:id="id205" presentation:style-name="a663" draw:name="Rectangle 3" svg:x="4.24826in" svg:y="0in" svg:width="3.25in" svg:height="0.5in" presentation:class="date-time" presentation:placeholder="false">
        <draw:text-box>
          <text:p text:style-name="a662" text:class-names="" text:cond-style-name=""><text:span text:style-name="a660" text:class-names=""><text:date text:fixed="false" style:data-style-name="a661">2022/11/3</text:date></text:span></text:p>
        </draw:text-box>
        <svg:title/>
        <svg:desc/>
      </draw:frame>
      <draw:frame draw:id="id206" presentation:style-name="a666" draw:name="Rectangle 4" svg:x="0in" svg:y="9.49826in" svg:width="3.25in" svg:height="0.5in" presentation:class="footer" presentation:placeholder="false">
        <draw:text-box>
          <text:p text:style-name="a665" text:class-names="" text:cond-style-name=""><text:span text:style-name="a664" text:class-names=""/></text:p>
        </draw:text-box>
        <svg:title/>
        <svg:desc/>
      </draw:frame>
      <draw:frame draw:id="id207" presentation:style-name="a669" draw:name="Rectangle 5" svg:x="4.24826in" svg:y="9.49826in" svg:width="3.25in" svg:height="0.5in" presentation:class="page-number" presentation:placeholder="false">
        <draw:text-box>
          <text:p text:style-name="a668" text:class-names="" text:cond-style-name=""><text:span text:style-name="a667" text:class-names=""><text:page-number style:num-format="1" text:fixed="false"/></text:span></text:p>
        </draw:text-box>
        <svg:title/>
        <svg:desc/>
      </draw:frame>
      <draw:page-thumbnail draw:page-number="1" svg:x="1.23611in" svg:y="1in" svg:width="1.64931in" svg:height="2.19965in"/>
      <draw:page-thumbnail draw:page-number="2" svg:x="1.23611in" svg:y="3.89931in" svg:width="1.64931in" svg:height="2.19965in"/>
      <draw:page-thumbnail draw:page-number="3" svg:x="1.23611in" svg:y="6.79861in" svg:width="1.64931in" svg:height="2.19965in"/>
      <draw:page-thumbnail draw:page-number="4" svg:x="4.61111in" svg:y="1in" svg:width="1.64931in" svg:height="2.19965in"/>
      <draw:page-thumbnail draw:page-number="5" svg:x="4.61111in" svg:y="3.89931in" svg:width="1.64931in" svg:height="2.19965in"/>
      <draw:page-thumbnail draw:page-number="6" svg:x="4.61111in" svg:y="6.79861in" svg:width="1.64931in" svg:height="2.19965in"/>
    </style:handout-master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PRESENTATION  NAME</dc:title>
    <meta:initial-creator>Customer</meta:initial-creator>
    <dc:creator>Admin</dc:creator>
    <meta:creation-date>2009-10-05T03:33:16Z</meta:creation-date>
    <dc:date>2022-11-03T00:58:29Z</dc:date>
    <meta:print-date>2022-10-10T12:57:25Z</meta:print-date>
    <meta:template xlink:href="Organic" xlink:type="simple"/>
    <meta:editing-cycles>287</meta:editing-cycles>
    <meta:editing-duration>PT79360S</meta:editing-duration>
    <meta:document-statistic meta:paragraph-count="31" meta:word-count="79"/>
  </office:meta>
</office:document-meta>
</file>