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/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2" style:parent-style-name="內文" style:family="paragraph">
      <style:paragraph-properties fo:widows="2" fo:orphans="2" fo:text-align="justify" fo:margin-top="0.125in" fo:line-height="0.25in"/>
      <style:text-properties style:font-name="標楷體" style:font-name-asian="標楷體" fo:font-weight="bold" style:font-weight-asian="bold" fo:color="#000000"/>
    </style:style>
    <style:style style:name="P1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4" style:parent-style-name="清單段落" style:list-style-name="LFO1" style:family="paragraph">
      <style:paragraph-properties fo:text-align="justify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7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8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9" style:parent-style-name="清單段落" style:list-style-name="LFO1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30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TableColumn32" style:family="table-column">
      <style:table-column-properties style:column-width="1.5715in"/>
    </style:style>
    <style:style style:name="TableColumn33" style:family="table-column">
      <style:table-column-properties style:column-width="2.7506in"/>
    </style:style>
    <style:style style:name="TableColumn34" style:family="table-column">
      <style:table-column-properties style:column-width="1.277in"/>
    </style:style>
    <style:style style:name="TableColumn35" style:family="table-column">
      <style:table-column-properties style:column-width="1.0875in"/>
    </style:style>
    <style:style style:name="Table31" style:family="table">
      <style:table-properties style:width="6.6868in" style:rel-width="100%" fo:margin-left="0in" table:align="left"/>
    </style:style>
    <style:style style:name="TableRow36" style:family="table-row">
      <style:table-row-properties style:min-row-height="0.3826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55" style:family="table-row">
      <style:table-row-properties style:min-row-height="0.3687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0" style:family="table-row">
      <style:table-row-properties style:min-row-height="1.1569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7" style:family="table-row">
      <style:table-row-properties style:min-row-height="1.1215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333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微軟正黑體" style:font-name-asian="微軟正黑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3333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89" style:family="table-row">
      <style:table-row-properties style:min-row-height="0.6875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清單段落" style:list-style-name="LFO2" style:family="paragraph">
      <style:text-properties style:font-name="標楷體" style:font-name-asian="標楷體"/>
    </style:style>
    <style:style style:name="P98" style:parent-style-name="清單段落" style:list-style-name="LFO2" style:family="paragraph">
      <style:text-properties style:font-name="標楷體" style:font-name-asian="標楷體"/>
    </style:style>
    <style:style style:name="P99" style:parent-style-name="清單段落" style:list-style-name="LFO2" style:family="paragraph"/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 fo:font-weight="bold" style:font-weight-asian="bold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7" style:parent-style-name="內文" style:family="paragraph">
      <style:paragraph-properties fo:text-align="justify" fo:line-height="0.2361in"/>
      <style:text-properties style:font-name="標楷體" style:font-name-asian="標楷體" fo:font-weight="bold" style:font-weight-asian="bold" fo:color="#000000"/>
    </style:style>
    <style:style style:name="P128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1" style:parent-style-name="內文" style:family="paragraph">
      <style:paragraph-properties fo:text-align="justify" fo:line-height="0.2361in" fo:text-indent="0.3333in"/>
      <style:text-properties style:font-name="標楷體" style:font-name-asian="標楷體" fo:font-weight="bold" style:font-weight-asian="bold" fo:color="#000000"/>
    </style:style>
    <style:style style:name="P132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3" style:parent-style-name="內文" style:family="paragraph">
      <style:paragraph-properties fo:line-height="0.2361in" fo:margin-left="0.1666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line-height="0.2361in"/>
      <style:text-properties style:font-name="標楷體" style:font-name-asian="標楷體"/>
    </style:style>
    <style:style style:name="P135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6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7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8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9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0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1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2" style:parent-style-name="內文" style:family="paragraph">
      <style:paragraph-properties fo:line-height="0.2361in"/>
      <style:text-properties style:font-name="標楷體" style:font-name-asian="標楷體"/>
    </style:style>
    <style:style style:name="P143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44" style:parent-style-name="內文" style:family="paragraph">
      <style:paragraph-properties fo:line-height="0.2361in" fo:margin-left="0.1666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background-color="#FFFFFF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line-height="0.2361in" fo:margin-left="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361in" fo:margin-left="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background-color="#FFFFFF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fo:line-height="0.2361in"/>
      <style:text-properties style:font-name="標楷體" style:font-name-asian="標楷體"/>
    </style:style>
    <style:style style:name="P166" style:parent-style-name="內文" style:family="paragraph">
      <style:paragraph-properties fo:line-height="0.2361in"/>
    </style:style>
    <style:style style:name="T167" style:parent-style-name="預設段落字型" style:family="text">
      <style:text-properties style:font-name="標楷體" style:font-name-asian="標楷體" fo:font-weight="bold" style:font-weight-asian="bold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line-height="0.2361in"/>
      <style:text-properties style:font-name="標楷體" style:font-name-asian="標楷體"/>
    </style:style>
    <style:style style:name="P175" style:parent-style-name="內文" style:family="paragraph">
      <style:paragraph-properties fo:line-height="0.2361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72576" draw:style-name="a0" draw:name="圖片 1" text:anchor-type="paragraph" svg:x="0in" svg:y="-0.93125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4">教育部</text:span><text:span text:style-name="T5">112</text:span><text:span text:style-name="T6">年度</text:span><text:span text:style-name="T7">智慧鐵人創意競賽</text:span><text:span text:style-name="T8"><text:s text:c="2"/></text:span><text:span text:style-name="T9">校園推廣說明會</text:span><text:span text:style-name="T10"><text:s/></text:span><text:span text:style-name="T11">申請書</text:span></text:p>
      <text:p text:style-name="P12">如貴校願意協助在校宣傳、推動「智慧鐵人創意競賽」，可申請辦理校園推廣說明會，執行單位將派員到校說明競賽辦法並作體驗活動。</text:p>
      <text:p text:style-name="P13"/>
      <text:list text:style-name="LFO1" text:continue-numbering="true">
        <text:list-item>
          <text:p text:style-name="P14"><text:span text:style-name="T15">對象：學校或政府機關所在區域之高中職</text:span><text:span text:style-name="T16">校長、老師、學生等。</text:span></text:p>
        </text:list-item>
        <text:list-item>
          <text:p text:style-name="P17">人數：原則上每場至少30人。</text:p>
        </text:list-item>
        <text:list-item>
          <text:p text:style-name="P18">場地：場地大小依人數而定，需具備投影與音響設備，另外需有平面空間以辦體驗活動。</text:p>
        </text:list-item>
        <text:list-item>
          <text:p text:style-name="P19"><text:span text:style-name="T20">時間：</text:span><text:span text:style-name="T21">即日起至民國</text:span><text:span text:style-name="T22">112</text:span><text:span text:style-name="T23">年</text:span><text:span text:style-name="T24">9</text:span><text:span text:style-name="T25">月止</text:span><text:span text:style-name="T26">，每場約</text:span><text:span text:style-name="T27">2</text:span><text:span text:style-name="T28">小時。</text:span></text:p>
        </text:list-item>
        <text:list-item>
          <text:p text:style-name="P29">活動流程：智慧鐵人創意競賽辦法說明(80分鐘)、體驗活動(40分鐘)<text:s/></text:p>
        </text:list-item>
        <text:list-item>
          <text:p text:style-name="P30">申請所需資料：如下表<text:s/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申請單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說明會時間</text:p>
          </table:table-cell>
          <table:table-cell table:style-name="TableCell44">
            <text:p text:style-name="P45">日期：<text:s text:c="3"/>年<text:s text:c="3"/>月<text:s text:c="4"/>日<text:s/>( <text:s text:c="2"/>)</text:p>
          </table:table-cell>
          <table:table-cell table:style-name="TableCell46" table:number-columns-spanned="2">
            <text:p text:style-name="P47">時間：<text:s/>____:____～____:____</text:p>
          </table:table-cell>
          <table:covered-table-cell/>
        </table:table-row>
        <table:table-row table:style-name="TableRow48">
          <table:table-cell table:style-name="TableCell49">
            <text:p text:style-name="P50">說明會時間(備選)</text:p>
          </table:table-cell>
          <table:table-cell table:style-name="TableCell51">
            <text:p text:style-name="P52">日期：<text:s text:c="3"/>年<text:s text:c="3"/>月<text:s text:c="4"/>日<text:s/>( <text:s text:c="2"/>)</text:p>
          </table:table-cell>
          <table:table-cell table:style-name="TableCell53" table:number-columns-spanned="2">
            <text:p text:style-name="P54">時間：<text:s/>____:____～____:____</text:p>
          </table:table-cell>
          <table:covered-table-cell/>
        </table:table-row>
        <table:table-row table:style-name="TableRow55">
          <table:table-cell table:style-name="TableCell56">
            <text:p text:style-name="P57">說明會地點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聯絡人</text:p>
          </table:table-cell>
          <table:table-cell table:style-name="TableCell63" table:number-columns-spanned="3">
            <text:p text:style-name="P64">姓名：<text:s text:c="16"/>職稱：</text:p>
            <text:p text:style-name="P65">電話：<text:s text:c="16"/>手機：</text:p>
            <text:p text:style-name="P66">電子信箱：<text:s text:c="3"/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目標、對象</text:p>
          </table:table-cell>
          <table:table-cell table:style-name="TableCell70">
            <text:p text:style-name="P71">興趣主題：</text:p>
            <text:p text:style-name="P72"><text:span text:style-name="T73">□</text:span><text:span text:style-name="T74">競賽說明、體驗</text:span><text:span text:style-name="T75">(</text:span><text:span text:style-name="T76">〇</text:span><text:span text:style-name="T77">老師、</text:span><text:span text:style-name="T78">〇</text:span><text:span text:style-name="T79">學生</text:span><text:span text:style-name="T80">)</text:span></text:p>
            <text:p text:style-name="P81"><text:span text:style-name="T82">□</text:span><text:span text:style-name="T83">辦理小型智慧鐵人創意競賽</text:span></text:p>
          </table:table-cell>
          <table:table-cell table:style-name="TableCell84">
            <text:p text:style-name="P85">預估參與人數</text:p>
          </table:table-cell>
          <table:table-cell table:style-name="TableCell86">
            <text:p text:style-name="P87"/>
            <text:p text:style-name="P88">________人</text:p>
          </table:table-cell>
        </table:table-row>
        <table:table-row table:style-name="TableRow89">
          <table:table-cell table:style-name="TableCell90">
            <text:p text:style-name="P91">其他需求或說明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</table:table>
      <text:p text:style-name="內文"><text:span text:style-name="T94">※</text:span><text:span text:style-name="T95">以上活動內容可配合申辦單位調整。</text:span></text:p>
      <text:p text:style-name="P96"/>
      <text:list text:style-name="LFO2" text:continue-numbering="true">
        <text:list-item>
          <text:p text:style-name="P97">聯絡人：智慧鐵人創意競賽辦公室<text:s/>李先生<text:s/>(02)6639-6521</text:p>
        </text:list-item>
        <text:list-item>
          <text:p text:style-name="P98">申請時間:即日起至112年9月</text:p>
        </text:list-item>
        <text:list-item>
          <text:p text:style-name="P99"><text:span text:style-name="T100">申請書請寄至官方信箱</text:span><text:span text:style-name="T101">(ironmanoffice@gmail.com)</text:span><text:span text:style-name="T102">，</text:span><text:span text:style-name="T103">Email</text:span><text:span text:style-name="T104">標題請寫：「</text:span><text:span text:style-name="T105"><text:s text:c="2"/>(</text:span><text:span text:style-name="T106">單位名稱</text:span><text:span text:style-name="T107">) <text:s/></text:span><text:span text:style-name="T108">申請辦理校園推廣說明會」</text:span></text:p>
        </text:list-item>
      </text:list>
      <text:p text:style-name="P109"/>
      <text:p text:style-name="P110">競賽及報名相關資訊，請詳見競賽官網:http://ironman.creativity.edu.tw</text:p>
      <text:p text:style-name="P111">或洽競賽計畫辦公室(02)6639-6521，Email:ironmanoffice@gmail.com</text:p>
      <text:p text:style-name="P112"/>
      <text:p text:style-name="P113"><text:span text:style-name="T114"><draw:frame draw:z-index="251674624" draw:style-name="a1" draw:name="圖片 2" text:anchor-type="paragraph" svg:x="0in" svg:y="-0.91111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115">教育部</text:span><text:span text:style-name="T116">112</text:span><text:span text:style-name="T117">年度</text:span><text:span text:style-name="T118">智慧鐵人創意競賽</text:span><text:span text:style-name="T119"><text:s/></text:span><text:span text:style-name="T120">競賽簡介</text:span></text:p>
      <text:p text:style-name="P121">每年上萬名高中職生參加，國外選拔、培訓選手來臺參加的國際競賽</text:p>
      <text:p text:style-name="P122">技專院校甄審加分採計項目，前三名得加總20%</text:p>
      <text:p text:style-name="內文"><text:span text:style-name="T123">全程參加初賽，可獲</text:span><text:span text:style-name="T124">參賽證明</text:span><text:span text:style-name="T125">，可上傳至學習歷程檔案，豐富多元表現</text:span><text:span text:style-name="T126"><text:s/></text:span></text:p>
      <text:p text:style-name="P127"/>
      <text:p text:style-name="P128">教育部於90年正式頒佈《創造力教育白皮書》，93年配合第一屆創造力教育博覽會辦理「智慧鐵人創意競賽」獲得廣大迴響，教育部決定往後每年辦理一屆，第三屆加入國際邀請賽，持續辦理16年至今。</text:p>
      <text:p text:style-name="P129">智慧鐵人創意競賽，就像是真實社會的縮影。參賽者在高壓的競賽情境中，面對有限的時間、資源，必須發揮團隊力量與創意，解決問題。每人都有所長，但如何將每個人的力量結合在一起，是需要訓練的，透過競賽，學生將學習與不同特質的人合作、培養耐心與實踐力等，這些都將成為他們一輩子的力量。</text:p>
      <text:p text:style-name="P130">民國108年教育部推出新課綱，新課綱強調「自發、互動、共好」的核心理念，延伸為「自主行動」、「溝通互動」、「社會參與」等三面九項的核心素養，與智慧鐵人創意競賽推動的精神完全相同，智慧鐵人的理念正式成為教育主流。</text:p>
      <text:p text:style-name="P131"/>
      <text:p text:style-name="P132">參賽資格</text:p>
      <text:p text:style-name="P133">全國高級中等學校在學學生，四至六人組隊參加。</text:p>
      <text:p text:style-name="P134"/>
      <text:p text:style-name="P135">獎項</text:p>
      <text:list text:style-name="LFO3" text:continue-numbering="true">
        <text:list-item>
          <text:p text:style-name="P136">分為三組：國內一般組/技職組、國際組，每組獎金新臺幣(以下同)：冠軍15萬、亞軍8萬、季軍5萬。</text:p>
        </text:list-item>
        <text:list-item>
          <text:p text:style-name="P137">闖關冠軍（不分組）：獎金8萬元</text:p>
        </text:list-item>
        <text:list-item>
          <text:p text:style-name="P138">創意隊呼（不分組）：獎金1萬元</text:p>
        </text:list-item>
        <text:list-item>
          <text:p text:style-name="P139">複、決賽隊伍與指導老師，皆可獲得教育部獎狀。</text:p>
        </text:list-item>
        <text:list-item>
          <text:p text:style-name="P140">初賽成績達前5%，但未參加複賽者，可獲得執行單位臺灣大學頒發獎狀。</text:p>
        </text:list-item>
        <text:list-item>
          <text:p text:style-name="P141">參賽證明：凡參加初賽隊員均可獲得。</text:p>
        </text:list-item>
      </text:list>
      <text:p text:style-name="P142"/>
      <text:p text:style-name="P143">競賽重要時程</text:p>
      <text:p text:style-name="P144"><text:span text:style-name="T145">初賽</text:span><text:span text:style-name="T146">（兩梯次）</text:span></text:p>
      <text:p text:style-name="P147"><text:s text:c="2"/>第一梯次|報名111年11月7日至112年2月15日<text:s text:c="2"/></text:p>
      <text:p text:style-name="P148"><text:s text:c="7"/>比賽111年12月11日、112年1月8日、3月5日</text:p>
      <text:p text:style-name="P149"><text:s text:c="2"/>第二梯次|報名112年3月6日至4月5日<text:s text:c="2"/></text:p>
      <text:p text:style-name="P150"><text:s text:c="7"/>比賽4月23日、5月14日、5月28日</text:p>
      <text:p text:style-name="P151"><text:span text:style-name="T152">複賽</text:span><text:span text:style-name="T153">（兩梯次）</text:span></text:p>
      <text:p text:style-name="P154"><text:s text:c="2"/>第一梯次| 7月9日至7月10日<text:s text:c="4"/>第二梯次| 7月10日至7月11<text:s/>日</text:p>
      <text:p text:style-name="P155"><text:span text:style-name="T156">決賽</text:span><text:span text:style-name="T157"><text:s/>8</text:span><text:span text:style-name="T158">月</text:span><text:span text:style-name="T159">18</text:span><text:span text:style-name="T160">日至</text:span><text:span text:style-name="T161">8</text:span><text:span text:style-name="T162">月</text:span><text:span text:style-name="T163">21</text:span><text:span text:style-name="T164">日</text:span></text:p>
      <text:p text:style-name="P165"/>
      <text:p text:style-name="P166"><text:span text:style-name="T167">報名費用：</text:span><text:span text:style-name="T168">每人</text:span><text:span text:style-name="T169">300</text:span><text:span text:style-name="T170">元</text:span><text:span text:style-name="T171">(</text:span><text:span text:style-name="T172">清寒學生及偏鄉學生免報名費</text:span><text:span text:style-name="T173">)</text:span></text:p>
      <text:p text:style-name="P174">競賽及報名相關資訊，請詳見競賽官網:http://ironman.creativity.edu.tw</text:p>
      <text:p text:style-name="P175"><text:span text:style-name="T176">或洽競賽計畫辦公室</text:span><text:span text:style-name="T177">(02)6639-65221</text:span><text:span text:style-name="T178">，</text:span><text:span text:style-name="T179">Email:ironmanoffice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7875in" fo:margin-bottom="0.3944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icc</meta:initial-creator>
    <dc:creator>Admin</dc:creator>
    <meta:creation-date>2023-02-15T00:56:00Z</meta:creation-date>
    <dc:date>2023-02-15T00:56:00Z</dc:date>
    <meta:print-date>2017-02-22T06:20:00Z</meta:print-date>
    <meta:template xlink:href="Normal" xlink:type="simple"/>
    <meta:editing-cycles>3</meta:editing-cycles>
    <meta:editing-duration>PT60S</meta:editing-duration>
    <meta:document-statistic meta:page-count="1" meta:paragraph-count="3" meta:word-count="257" meta:character-count="1719" meta:row-count="12" meta:non-whitespace-character-count="1465"/>
  </office:meta>
</office:document-meta>
</file>